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7e8c0d48fdfc12bbf0f3b3656a2ca9.jpg"/>
  <manifest:file-entry manifest:media-type="image/png" manifest:full-path="Pictures/d847a378655182e128ef9d2b7e45d5fb.png"/>
  <manifest:file-entry manifest:media-type="image/png" manifest:full-path="Pictures/789b480417d7db90cc2db09dd86c2b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schedule:external"/><text:bookmark-start text:name="__RefHeading___настройки_отображения_на_сайте_1"/><text:bookmark-start text:name="настройки_отображения_на_сайте"/>Настройки отображения на сайте<text:bookmark-end text:name="__RefHeading___настройки_отображения_на_сайте_1"/><text:bookmark-end text:name="настройки_отображения_на_сайте"/></text:h>
      <text:p text:style-name="Text_20_body">Для редактирования отображения на сайте вы можете перейти от системного администратора в раздел «Расписания,кабинеты», затем - «Настройка отображения на сайте»</text:p>
      <text:p text:style-name="Text_20_body"><draw:frame draw:style-name="media" draw:name="0" text:anchor-type="as-char" draw:z-index="0" svg:width="33.866666666667cm" style:rel-width="100%" svg:height="5.715cm" style:rel-height="scale"><draw:image xlink:href="Pictures/127e8c0d48fdfc12bbf0f3b3656a2ca9.jpg" xlink:type="simple" xlink:show="embed" xlink:actuate="onLoad"/></draw:frame></text:p>
      <text:p text:style-name="Text_20_body">Увидите следующую картину</text:p>
      <text:p text:style-name="Text_20_body"><draw:frame draw:style-name="media" draw:name="1" text:anchor-type="as-char" draw:z-index="1" svg:width="33.760833333333cm" style:rel-width="100%" svg:height="6.0589583333333cm" style:rel-height="scale"><draw:image xlink:href="Pictures/d847a378655182e128ef9d2b7e45d5fb.png" xlink:type="simple" xlink:show="embed" xlink:actuate="onLoad"/></draw:frame></text:p>
      <text:p text:style-name="Text_20_body">Столбец «Только по звонку» - Делает недоступным прямую запись с сайта. Ячейки записи отображаются, но при попытке записи будет выведено уведомление, чтобы пациент позвонил по телефону в клинику<text:line-break/>
Столбец «Показывать на сайте» - Если установлена галочка, то сотрудник выводится в расписании на сайте, если нет - то сотрудник прячется<text:line-break/>
Столбец «Комментарий на сайте» - Позволяет указать комментарий (аналогично основному расписанию), который будет отображен под ФИО врача на сайте<text:line-break/>
Столбец «Кол-во занимаемых ячеек» - Указывает, сколько ячеек в расписании будет занято одной записью с сайта</text:p>
      <text:p text:style-name="Text_20_body">Ниже аналогичная таблица, которая влияет на всех сотрудников одной специальности</text:p>
      <text:p text:style-name="Text_20_body">,<draw:frame draw:style-name="media" draw:name="2" text:anchor-type="as-char" draw:z-index="2" svg:width="18.785416666667cm" style:rel-width="100%" svg:height="4.365625cm" style:rel-height="scale"><draw:image xlink:href="Pictures/789b480417d7db90cc2db09dd86c2b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schedule:external</dc:title>
  </office:meta>
</office:document-meta>
</file>