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e8677ce46652dac1b6f9554fa44d6ea.png"/>
  <manifest:file-entry manifest:media-type="image/png" manifest:full-path="Pictures/bba3d33fbc72d388cba73428e3d96b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stac:supervising_doctor"/><text:bookmark-start text:name="__RefHeading___настройки_выбора_курирующего_врача_1"/><text:bookmark-start text:name="настройки_выбора_курирующего_врача"/>Настройки выбора курирующего врача<text:bookmark-end text:name="__RefHeading___настройки_выбора_курирующего_врача_1"/><text:bookmark-end text:name="настройки_выбора_курирующего_врача"/></text:h>
      <text:p text:style-name="Text_20_body">По умолчанию, в выборе курирующего врача находится текущий пользователь и все врачи из отделения текущего пользователя.</text:p>
      <text:p text:style-name="Text_20_body">Можно разрешить выбор врача из любого отделения. Для этого надо установить значение в настройках системы в пункт «Отображать всех врачей центра при выборе курирующего врача в стационаре»</text:p>
      <text:p text:style-name="Text_20_body"><draw:frame draw:style-name="media" draw:name="0" text:anchor-type="as-char" draw:z-index="0" svg:width="36.5125cm" style:rel-width="100%" svg:height="5.000625cm" style:rel-height="scale"><draw:image xlink:href="Pictures/be8677ce46652dac1b6f9554fa44d6ea.png" xlink:type="simple" xlink:show="embed" xlink:actuate="onLoad"/></draw:frame></text:p>
      <text:p text:style-name="Text_20_body">На отображение всех врачей, можно установить ограничение в виде списка отделений, из которых выводиться врачи не будут. Для этого надо добавить список отделений в настройках системы в пункт «При отображении врачей всех отделений для установки курирующего, игнорировать вывод врачей из следующих отделений»</text:p>
      <text:p text:style-name="Text_20_body"><draw:frame draw:style-name="media" draw:name="1" text:anchor-type="as-char" draw:z-index="1" svg:width="36.856458333333cm" style:rel-width="100%" svg:height="5.7679166666667cm" style:rel-height="scale"><draw:image xlink:href="Pictures/bba3d33fbc72d388cba73428e3d96b6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stac:supervising_doctor</dc:title>
  </office:meta>
</office:document-meta>
</file>