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337fd85c8673a8f24706462eadcc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tax_certificate"/><text:bookmark-start text:name="__RefHeading___справка_в_налоговую_2024_1"/><text:bookmark-start text:name="справка_в_налоговую_2024"/>Справка в налоговую 2024<text:bookmark-end text:name="__RefHeading___справка_в_налоговую_2024_1"/><text:bookmark-end text:name="справка_в_налоговую_2024"/></text:h>
      <text:p text:style-name="Text_20_body">Для возможности формирования XML-документа для справки в налоговую, требуется указать некоторые настройки системы:</text:p>
      <text:list text:style-name="List_20_1" text:continue-numbering="false">
        <text:list-item>
          <text:p text:style-name="List_20_1_Content_First">ИНН клиники</text:p>
        </text:list-item>
        <text:list-item>
          <text:p text:style-name="List_20_1_Content">КПП клиники</text:p>
        </text:list-item>
        <text:list-item>
          <text:p text:style-name="List_20_1_Content">Наименование клиники</text:p>
        </text:list-item>
        <text:list-item>
          <text:p text:style-name="List_20_1_Content">Режим ответственности за формирование XML</text:p>
          <text:list text:style-name="List_20_1">
            <text:list-item>
              <text:p text:style-name="List_20_1_Content">Директор</text:p>
              <text:list text:style-name="List_20_1">
                <text:list-item>
                  <text:p text:style-name="List_20_1_Content">Указать фамилию директора</text:p>
                </text:list-item>
                <text:list-item>
                  <text:p text:style-name="List_20_1_Content">Указать имя директора</text:p>
                </text:list-item>
                <text:list-item>
                  <text:p text:style-name="List_20_1_Content">Указать отчество директора</text:p>
                </text:list-item>
                <text:list-item>
                  <text:p text:style-name="List_20_1_Content">Указать документ, подтверждающий право подписания</text:p>
                </text:list-item>
              </text:list>
            </text:list-item>
            <text:list-item>
              <text:p text:style-name="List_20_1_Content">Ответственный сотрудник</text:p>
              <text:list text:style-name="List_20_1">
                <text:list-item>
                  <text:p text:style-name="List_20_1_Content">Номер доверенности сотрудника</text:p>
                </text:list-item>
              </text:list>
            </text:list-item>
          </text:list>
        </text:list-item>
        <text:list-item>
          <text:p text:style-name="List_20_1_Content_Last">Код налогового органа клиники</text:p>
        </text:list-item>
      </text:list>
      <text:h text:style-name="Heading_20_2" text:outline-level="2"><text:bookmark-start text:name="__RefHeading___установка_системных_параметров_2"/><text:bookmark-start text:name="установка_системных_параметров"/>Установка системных параметров<text:bookmark-end text:name="__RefHeading___установка_системных_параметров_2"/><text:bookmark-end text:name="установка_системных_параметров"/></text:h>
      <text:p text:style-name="Text_20_body">Для установки параметров перейдите в раздел «Настройка» → «Системные функции» → «Настройки системы»</text:p>
      <text:p text:style-name="Text_20_body"><draw:frame draw:style-name="media" draw:name="0" text:anchor-type="as-char" draw:z-index="0" svg:width="41.804166666667cm" style:rel-width="100%" svg:height="14.472708333333cm" style:rel-height="scale"><draw:image xlink:href="Pictures/94337fd85c8673a8f24706462eadcc0e.png" xlink:type="simple" xlink:show="embed" xlink:actuate="onLoad"/></draw:frame></text:p>
      <text:h text:style-name="Heading_20_3" text:outline-level="3"><text:bookmark-start text:name="__RefHeading___найдите_раздел_настроек_для_печатных_шаблонов_3"/><text:bookmark-start text:name="найдите_раздел_настроек_для_печатных_шаблонов"/>Найдите раздел настроек "Для печатных шаблонов"<text:bookmark-end text:name="__RefHeading___найдите_раздел_настроек_для_печатных_шаблонов_3"/><text:bookmark-end text:name="найдите_раздел_настроек_для_печатных_шаблонов"/></text:h>
      <text:p text:style-name="Text_20_body">Укажите данные в полях:</text:p>
      <text:list text:style-name="List_20_1" text:continue-numbering="false">
        <text:list-item>
          <text:p text:style-name="List_20_1_Content_First">Идентификационный номер налогоплательщика(ИНН)</text:p>
        </text:list-item>
        <text:list-item>
          <text:p text:style-name="List_20_1_Content_Last">Код причины постановки на учет(КПП)</text:p>
        </text:list-item>
      </text:list>
      <text:h text:style-name="Heading_20_4" text:outline-level="4"><text:bookmark-start text:name="__RefHeading___найдите_подраздел_настройки_для_формирования_справки_в_налоговую_4"/><text:bookmark-start text:name="найдите_подраздел_настройки_для_формирования_справки_в_налоговую"/>Найдите подраздел "Настройки для формирования справки в налоговую"<text:bookmark-end text:name="__RefHeading___найдите_подраздел_настройки_для_формирования_справки_в_налоговую_4"/><text:bookmark-end text:name="найдите_подраздел_настройки_для_формирования_справки_в_налоговую"/></text:h>
      <text:p text:style-name="Text_20_body">Установите данные в полях:</text:p>
      <text:list text:style-name="List_20_1" text:continue-numbering="false">
        <text:list-item>
          <text:p text:style-name="List_20_1_Content_First">Формировать XML справки от имени директора (если справки формируются от имени директора)</text:p>
        </text:list-item>
        <text:list-item>
          <text:p text:style-name="List_20_1_Content">Код налогового органа</text:p>
        </text:list-item>
        <text:list-item>
          <text:p text:style-name="List_20_1_Content">Код налогового органа (конечный получатель)</text:p>
        </text:list-item>
        <text:list-item>
          <text:p text:style-name="List_20_1_Content">Фамилия директора для XML-справки</text:p>
        </text:list-item>
        <text:list-item>
          <text:p text:style-name="List_20_1_Content">Имя директора для XML-справки</text:p>
        </text:list-item>
        <text:list-item>
          <text:p text:style-name="List_20_1_Content">Отчество директора для XML-справки</text:p>
        </text:list-item>
        <text:list-item>
          <text:p text:style-name="List_20_1_Content_Last">Наименование документа, подтверждающего полномочия представителя</text:p>
        </text:list-item>
      </text:list>
      <text:p text:style-name="Text_20_body">Если XML-документы по справкам формируются ответственным сотрудником, то перейдите в настройки сотрудника и укажите номер доверенности в настройках учетной записи сотрудн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tax_certificate</dc:title>
  </office:meta>
</office:document-meta>
</file>