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2d2675d2dcf985a3ac43acd213f282.png"/>
  <manifest:file-entry manifest:media-type="image/png" manifest:full-path="Pictures/64d77c881b9e39061be57bb9b75bbddc.png"/>
  <manifest:file-entry manifest:media-type="image/png" manifest:full-path="Pictures/e2050e8824a1bb5d25d1a4ac7a6cede1.png"/>
  <manifest:file-entry manifest:media-type="image/png" manifest:full-path="Pictures/d2180ba884e5592c9dc35124b455959d.png"/>
  <manifest:file-entry manifest:media-type="image/png" manifest:full-path="Pictures/efc7f1fd71bb5a9b6dc0d477898585be.png"/>
  <manifest:file-entry manifest:media-type="image/png" manifest:full-path="Pictures/06660a7d37f2d4321745ac40864ca58c.png"/>
  <manifest:file-entry manifest:media-type="image/png" manifest:full-path="Pictures/1011f964840856cfadc089e85724001a.png"/>
  <manifest:file-entry manifest:media-type="image/png" manifest:full-path="Pictures/08fa7404938e9dc6b961cbab0e632bbe.png"/>
  <manifest:file-entry manifest:media-type="image/png" manifest:full-path="Pictures/c89ab4d049ac7e1f9eae84e57ab2e0d6.png"/>
  <manifest:file-entry manifest:media-type="image/png" manifest:full-path="Pictures/ed1d82a41dc402130cabc2c02b41d949.png"/>
  <manifest:file-entry manifest:media-type="image/png" manifest:full-path="Pictures/0ca65de9bdc5f133c3038e225121d85c.png"/>
  <manifest:file-entry manifest:media-type="image/png" manifest:full-path="Pictures/4f44c9e4ea23092f29859d1dc0a3911f.png"/>
  <manifest:file-entry manifest:media-type="image/png" manifest:full-path="Pictures/086046b9184b8f4dc32384ea2125e0f0.png"/>
  <manifest:file-entry manifest:media-type="image/png" manifest:full-path="Pictures/6996370ab987aac5018ffc4610111bb2.png"/>
  <manifest:file-entry manifest:media-type="image/png" manifest:full-path="Pictures/aa06678256fc31052e5c2584a3f6d58f.png"/>
  <manifest:file-entry manifest:media-type="image/png" manifest:full-path="Pictures/07a0814b35fbc6fcff2a2c63018e81d8.png"/>
  <manifest:file-entry manifest:media-type="image/png" manifest:full-path="Pictures/338a5eef94de2cbd29e01fde6d498f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ert:templates:after_templates"/><text:bookmark-start text:name="__RefHeading___инструкция_по_настройке_шаблонов_печатаемых_после_печати_записи_или_раздела_1"/><text:bookmark-start text:name="инструкция_по_настройке_шаблонов_печатаемых_после_печати_записи_или_раздела"/>Инструкция по настройке шаблонов, печатаемых после печати записи или раздела<text:bookmark-end text:name="__RefHeading___инструкция_по_настройке_шаблонов_печатаемых_после_печати_записи_или_раздела_1"/><text:bookmark-end text:name="инструкция_по_настройке_шаблонов_печатаемых_после_печати_записи_или_раздела"/></text:h>
      <text:h text:style-name="Heading_20_2" text:outline-level="2"><text:bookmark-start text:name="__RefHeading___описание_алгоритма_2"/><text:bookmark-start text:name="описание_алгоритма"/>Описание алгоритма<text:bookmark-end text:name="__RefHeading___описание_алгоритма_2"/><text:bookmark-end text:name="описание_алгоритма"/></text:h>
      <text:p text:style-name="Text_20_body">Алгоритм печати шаблона после записи подразумевает настройку и формирование шаблонов и привязки их к записи или разделу записей для печати.</text:p>
      <text:p text:style-name="Text_20_body">Создание шаблона аналогично созданию любого другого шаблона в МИС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ВНИМАНИЕ!</text:span>
Источником данных для данных шаблонов будет амбулаторная карта пациента!</text:p></table:table-cell></table:table-row></table:table></draw:text-box></draw:frame></text:p>
      <text:p text:style-name="Text_20_body">Шаблоны выводятся на печать как отдельный блок и могут быть отключены при печати врачом с помощью “галочки” в начале шаблона</text:p>
      <text:p text:style-name="Text_20_body"><draw:frame draw:style-name="media" draw:name="0" text:anchor-type="as-char" draw:z-index="0" svg:width="14.975416666667cm" svg:height="9.765174856528cm"><draw:image xlink:href="Pictures/702d2675d2dcf985a3ac43acd213f282.png" xlink:type="simple" xlink:show="embed" xlink:actuate="onLoad"/></draw:frame></text:p>
      <text:h text:style-name="Heading_20_2" text:outline-level="2"><text:bookmark-start text:name="__RefHeading___типы_шаблонов_3"/><text:bookmark-start text:name="типы_шаблонов"/>Типы шаблонов<text:bookmark-end text:name="__RefHeading___типы_шаблонов_3"/><text:bookmark-end text:name="типы_шаблонов"/></text:h>
      <text:p text:style-name="Text_20_body">Шаблон для печати может быть привязан к записи тремя способами:</text:p>
      <text:list text:style-name="List_20_1" text:continue-numbering="false">
        <text:list-item>
          <text:p text:style-name="List_20_1_Content_First">Привязан непосредственно к записи</text:p>
        </text:list-item>
        <text:list-item>
          <text:p text:style-name="List_20_1_Content">Привязан к разделу для печати после записи</text:p>
        </text:list-item>
        <text:list-item>
          <text:p text:style-name="List_20_1_Content_Last">Привязан к разделу для печати всего раздела
</text:p>
          <text:h text:style-name="Heading_20_3" text:outline-level="3"><text:bookmark-start text:name="__RefHeading___шаблон_привязанный_к_записи_4"/><text:bookmark-start text:name="шаблон_привязанный_к_записи"/>Шаблон привязанный к записи<text:bookmark-end text:name="__RefHeading___шаблон_привязанный_к_записи_4"/><text:bookmark-end text:name="шаблон_привязанный_к_записи"/></text:h>
        </text:list-item>
      </text:list>
      <text:p text:style-name="Text_20_body">При привязке шаблона к записи, он будет выводиться на печать совместно с записью, при печати через стандартный алгоритм печати записи (т.е. если к записи не привязан специальный шаблон печати). Данные шаблоны выводятся совместно с шаблонами привязанными к разделу для печати записи.</text:p>
      <text:h text:style-name="Heading_20_3" text:outline-level="3"><text:bookmark-start text:name="__RefHeading___шаблон_привязанный_к_разделу_для_печати_после_записи_5"/><text:bookmark-start text:name="шаблон_привязанный_к_разделу_для_печати_после_записи"/>Шаблон привязанный к разделу для печати после записи<text:bookmark-end text:name="__RefHeading___шаблон_привязанный_к_разделу_для_печати_после_записи_5"/><text:bookmark-end text:name="шаблон_привязанный_к_разделу_для_печати_после_записи"/></text:h>
      <text:p text:style-name="Text_20_body">Такой шаблон будет вести себя аналогично шаблону привязанному к записи, только назначается один шаблон на весь раздел. Например если к разделу “Консультации специалистов” привязан шаблон “ИДС на мед вмешательство” и в разделе находятся протоколы “Консультация терапевта”, “Консультация хирурга”, “Консультация педиатра”, то шаблон “ИДС на мед вмешательство” будет распечатан при печати любой из записей “Консультация терапевта”, “Консультация хирурга”, “Консультация педиатра”. Данные шаблоны выводятся совместно с шаблонами привязанными к записи.</text:p>
      <text:h text:style-name="Heading_20_3" text:outline-level="3"><text:bookmark-start text:name="__RefHeading___шаблон_привязанный_к_разделу_для_печати_раздела_6"/><text:bookmark-start text:name="шаблон_привязанный_к_разделу_для_печати_раздела"/>Шаблон привязанный к разделу для печати раздела<text:bookmark-end text:name="__RefHeading___шаблон_привязанный_к_разделу_для_печати_раздела_6"/><text:bookmark-end text:name="шаблон_привязанный_к_разделу_для_печати_раздела"/></text:h>
      <text:p text:style-name="Text_20_body">Данный шаблон будет распечатан при печати раздела блоком с помощью специальной кнопки.</text:p>
      <text:h text:style-name="Heading_20_2" text:outline-level="2"><text:bookmark-start text:name="__RefHeading___инструкция_привязки_шаблона_7"/><text:bookmark-start text:name="инструкция_привязки_шаблона"/>Инструкция привязки шаблона<text:bookmark-end text:name="__RefHeading___инструкция_привязки_шаблона_7"/><text:bookmark-end text:name="инструкция_привязки_шаблона"/></text:h>
      <text:h text:style-name="Heading_20_3" text:outline-level="3"><text:bookmark-start text:name="__RefHeading___привязка_шаблона_к_разделу_8"/><text:bookmark-start text:name="привязка_шаблона_к_разделу"/>Привязка шаблона к разделу<text:bookmark-end text:name="__RefHeading___привязка_шаблона_к_разделу_8"/><text:bookmark-end text:name="привязка_шаблона_к_разделу"/></text:h>
      <text:p text:style-name="Text_20_body">Перейдите в раздел “Настройка”</text:p>
      <text:p text:style-name="Text_20_body"><draw:frame draw:style-name="media" draw:name="1" text:anchor-type="as-char" draw:z-index="1" svg:width="11.826875cm" svg:height="5.0158621651786cm"><draw:image xlink:href="Pictures/64d77c881b9e39061be57bb9b75bbddc.png" xlink:type="simple" xlink:show="embed" xlink:actuate="onLoad"/></draw:frame></text:p>
      <text:p text:style-name="Text_20_body">Перейдите в раздел “Добавление новых разделов и записей в электронную историю болезни. Настройка шаблонов протоколов.”</text:p>
      <text:p text:style-name="Text_20_body"><draw:frame draw:style-name="media" draw:name="2" text:anchor-type="as-char" draw:z-index="2" svg:width="14.975416666667cm" svg:height="6.0310551763367cm"><draw:image xlink:href="Pictures/e2050e8824a1bb5d25d1a4ac7a6cede1.png" xlink:type="simple" xlink:show="embed" xlink:actuate="onLoad"/></draw:frame></text:p>
      <text:p text:style-name="Text_20_body">Выберите необходимый раздел и нажмите на кнопку “Редактировать список шаблонов для печати после записи или раздела”</text:p>
      <text:p text:style-name="Text_20_body"><draw:frame draw:style-name="media" draw:name="3" text:anchor-type="as-char" draw:z-index="3" svg:width="14.975416666667cm" svg:height="2.1762028714107cm"><draw:image xlink:href="Pictures/d2180ba884e5592c9dc35124b455959d.png" xlink:type="simple" xlink:show="embed" xlink:actuate="onLoad"/></draw:frame></text:p>
      <text:p text:style-name="Text_20_body">Вы увидите список шаблонов привязанных к разделу или пустую таблицу.</text:p>
      <text:p text:style-name="Text_20_body"><draw:frame draw:style-name="media" draw:name="4" text:anchor-type="as-char" draw:z-index="4" svg:width="14.975416666667cm" svg:height="3.1909643108298cm"><draw:image xlink:href="Pictures/efc7f1fd71bb5a9b6dc0d477898585be.png" xlink:type="simple" xlink:show="embed" xlink:actuate="onLoad"/></draw:frame></text:p>
      <text:p text:style-name="Text_20_body">Нажмите кнопку “Привязать новый шаблон”</text:p>
      <text:p text:style-name="Text_20_body"><draw:frame draw:style-name="media" draw:name="5" text:anchor-type="as-char" draw:z-index="5" svg:width="14.975416666667cm" svg:height="3.1909643108298cm"><draw:image xlink:href="Pictures/06660a7d37f2d4321745ac40864ca58c.png" xlink:type="simple" xlink:show="embed" xlink:actuate="onLoad"/></draw:frame></text:p>
      <text:p text:style-name="Text_20_body">Будет выведен список шаблонов системы</text:p>
      <text:p text:style-name="Text_20_body">Выберите необходимый шаблон и нажмите кнопку “Привязать шаблон”</text:p>
      <text:p text:style-name="Text_20_body"><draw:frame draw:style-name="media" draw:name="6" text:anchor-type="as-char" draw:z-index="6" svg:width="14.975416666667cm" svg:height="9.4863728923476cm"><draw:image xlink:href="Pictures/1011f964840856cfadc089e85724001a.png" xlink:type="simple" xlink:show="embed" xlink:actuate="onLoad"/></draw:frame></text:p>
      <text:p text:style-name="Text_20_body">Новый привязанный шаблон появится в списке шаблонов</text:p>
      <text:p text:style-name="Text_20_body"><draw:frame draw:style-name="media" draw:name="7" text:anchor-type="as-char" draw:z-index="7" svg:width="14.975416666667cm" svg:height="2.2741710959251cm"><draw:image xlink:href="Pictures/08fa7404938e9dc6b961cbab0e632bbe.png" xlink:type="simple" xlink:show="embed" xlink:actuate="onLoad"/></draw:frame></text:p>
      <text:p text:style-name="Text_20_body">Для изменения порядка вывода шаблонов нажмите кнопку “Поднять выше в очереди”, чтобы шаблон выводился раньше, или  “Опустить ниже в очереди”, чтобы шаблон выводился позже</text:p>
      <text:p text:style-name="Text_20_body"><draw:frame draw:style-name="media" draw:name="8" text:anchor-type="as-char" draw:z-index="8" svg:width="14.975416666667cm" svg:height="2.2741710959251cm"><draw:image xlink:href="Pictures/c89ab4d049ac7e1f9eae84e57ab2e0d6.png" xlink:type="simple" xlink:show="embed" xlink:actuate="onLoad"/></draw:frame></text:p>
      <text:p text:style-name="Text_20_body">Чтобы изменить режим шаблона нажмите кнопку “Сменить режим шаблона”</text:p>
      <text:p text:style-name="Text_20_body"><draw:frame draw:style-name="media" draw:name="9" text:anchor-type="as-char" draw:z-index="9" svg:width="14.975416666667cm" svg:height="2.1360640337423cm"><draw:image xlink:href="Pictures/ed1d82a41dc402130cabc2c02b41d949.png" xlink:type="simple" xlink:show="embed" xlink:actuate="onLoad"/></draw:frame></text:p>
      <text:p text:style-name="Text_20_body">Чтобы удалить шаблон из печати поставьте галочку “Удален” и нажмите кнопку “Сохранить изменения”</text:p>
      <text:p text:style-name="Text_20_body"><draw:frame draw:style-name="media" draw:name="10" text:anchor-type="as-char" draw:z-index="10" svg:width="14.975416666667cm" svg:height="2.2160930493274cm"><draw:image xlink:href="Pictures/0ca65de9bdc5f133c3038e225121d85c.png" xlink:type="simple" xlink:show="embed" xlink:actuate="onLoad"/></draw:frame></text:p>
      <text:h text:style-name="Heading_20_3" text:outline-level="3"><text:bookmark-start text:name="__RefHeading___привязка_шаблона_к_записи_9"/><text:bookmark-start text:name="привязка_шаблона_к_записи"/>Привязка шаблона к записи<text:bookmark-end text:name="__RefHeading___привязка_шаблона_к_записи_9"/><text:bookmark-end text:name="привязка_шаблона_к_записи"/></text:h>
      <text:p text:style-name="Text_20_body">Перейдите в раздел “Настройка”</text:p>
      <text:p text:style-name="Text_20_body"><draw:frame draw:style-name="media" draw:name="11" text:anchor-type="as-char" draw:z-index="11" svg:width="11.826875cm" svg:height="5.0158621651786cm"><draw:image xlink:href="Pictures/64d77c881b9e39061be57bb9b75bbddc.png" xlink:type="simple" xlink:show="embed" xlink:actuate="onLoad"/></draw:frame></text:p>
      <text:p text:style-name="Text_20_body">Перейдите в раздел “Добавление новых разделов и записей в электронную историю болезни. Настройка шаблонов протоколов.”</text:p>
      <text:p text:style-name="Text_20_body"><draw:frame draw:style-name="media" draw:name="12" text:anchor-type="as-char" draw:z-index="12" svg:width="14.975416666667cm" svg:height="6.0310551763367cm"><draw:image xlink:href="Pictures/e2050e8824a1bb5d25d1a4ac7a6cede1.png" xlink:type="simple" xlink:show="embed" xlink:actuate="onLoad"/></draw:frame></text:p>
      <text:p text:style-name="Text_20_body">Выберите необходимый раздел и нажмите на кнопку “Записи раздела”</text:p>
      <text:p text:style-name="Text_20_body"><draw:frame draw:style-name="media" draw:name="13" text:anchor-type="as-char" draw:z-index="13" svg:width="14.975416666667cm" svg:height="4.3883585182351cm"><draw:image xlink:href="Pictures/4f44c9e4ea23092f29859d1dc0a3911f.png" xlink:type="simple" xlink:show="embed" xlink:actuate="onLoad"/></draw:frame></text:p>
      <text:p text:style-name="Text_20_body">Выберите необходимую запись и нажмите кнопку “Редактировать список шаблонов для печати после записи”</text:p>
      <text:p text:style-name="Text_20_body"><draw:frame draw:style-name="media" draw:name="14" text:anchor-type="as-char" draw:z-index="14" svg:width="14.975416666667cm" svg:height="3.1074562914752cm"><draw:image xlink:href="Pictures/086046b9184b8f4dc32384ea2125e0f0.png" xlink:type="simple" xlink:show="embed" xlink:actuate="onLoad"/></draw:frame></text:p>
      <text:p text:style-name="Text_20_body">Вы увидите список шаблонов привязанных к записи или пустую таблицу.</text:p>
      <text:p text:style-name="Text_20_body"><draw:frame draw:style-name="media" draw:name="15" text:anchor-type="as-char" draw:z-index="15" svg:width="14.975416666667cm" svg:height="3.1909643108298cm"><draw:image xlink:href="Pictures/efc7f1fd71bb5a9b6dc0d477898585be.png" xlink:type="simple" xlink:show="embed" xlink:actuate="onLoad"/></draw:frame></text:p>
      <text:p text:style-name="Text_20_body">Нажмите кнопку “Привязать новый шаблон”</text:p>
      <text:p text:style-name="Text_20_body"><draw:frame draw:style-name="media" draw:name="16" text:anchor-type="as-char" draw:z-index="16" svg:width="14.975416666667cm" svg:height="3.1909643108298cm"><draw:image xlink:href="Pictures/06660a7d37f2d4321745ac40864ca58c.png" xlink:type="simple" xlink:show="embed" xlink:actuate="onLoad"/></draw:frame></text:p>
      <text:p text:style-name="Text_20_body">Будет выведен список шаблонов системы</text:p>
      <text:p text:style-name="Text_20_body">Выберите необходимый шаблон и нажмите кнопку “Привязать шаблон”</text:p>
      <text:p text:style-name="Text_20_body"><draw:frame draw:style-name="media" draw:name="17" text:anchor-type="as-char" draw:z-index="17" svg:width="14.975416666667cm" svg:height="9.0478805700772cm"><draw:image xlink:href="Pictures/6996370ab987aac5018ffc4610111bb2.png" xlink:type="simple" xlink:show="embed" xlink:actuate="onLoad"/></draw:frame></text:p>
      <text:p text:style-name="Text_20_body">Новый привязанный шаблон появится в списке шаблонов</text:p>
      <text:p text:style-name="Text_20_body"><draw:frame draw:style-name="media" draw:name="18" text:anchor-type="as-char" draw:z-index="18" svg:width="14.975416666667cm" svg:height="2.1215173611111cm"><draw:image xlink:href="Pictures/aa06678256fc31052e5c2584a3f6d58f.png" xlink:type="simple" xlink:show="embed" xlink:actuate="onLoad"/></draw:frame></text:p>
      <text:p text:style-name="Text_20_body">Для изменения порядка вывода шаблонов нажмите кнопку “Поднять выше в очереди”, чтобы шаблон выводился раньше, или  “Опустить ниже в очереди”, чтобы шаблон выводился позже</text:p>
      <text:p text:style-name="Text_20_body"><draw:frame draw:style-name="media" draw:name="19" text:anchor-type="as-char" draw:z-index="19" svg:width="14.975416666667cm" svg:height="2.1215173611111cm"><draw:image xlink:href="Pictures/07a0814b35fbc6fcff2a2c63018e81d8.png" xlink:type="simple" xlink:show="embed" xlink:actuate="onLoad"/></draw:frame></text:p>
      <text:p text:style-name="Text_20_body">Чтобы удалить шаблон из печати поставьте галочку “Удален” и нажмите кнопку “Сохранить изменения”</text:p>
      <text:p text:style-name="Text_20_body"><draw:frame draw:style-name="media" draw:name="20" text:anchor-type="as-char" draw:z-index="20" svg:width="14.975416666667cm" svg:height="2.0890649481931cm"><draw:image xlink:href="Pictures/338a5eef94de2cbd29e01fde6d498f88.png" xlink:type="simple" xlink:show="embed" xlink:actuate="onLoad"/></draw:frame></text:p>
      <text:h text:style-name="Heading_20_1" text:outline-level="1"><text:bookmark-start text:name="__RefHeading___NoTitle_10"/><text:bookmark-start text:name="section"/><text:bookmark-end text:name="__RefHeading___NoTitle_10"/><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xpert:templates:after_templates</dc:title>
  </office:meta>
</office:document-meta>
</file>