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11652aca1d960699c5eda09137c9b4.png"/>
  <manifest:file-entry manifest:media-type="image/png" manifest:full-path="Pictures/6ff56432b13f7610a84f6b5bddbb327e.png"/>
  <manifest:file-entry manifest:media-type="image/png" manifest:full-path="Pictures/72968d41804ac7dd613a4d757d33fc40.png"/>
  <manifest:file-entry manifest:media-type="image/png" manifest:full-path="Pictures/6e1230936ad194734d0652094c1f6732.png"/>
  <manifest:file-entry manifest:media-type="image/png" manifest:full-path="Pictures/0d9908eba9e3ea6628a06ecc1bf58761.png"/>
  <manifest:file-entry manifest:media-type="image/png" manifest:full-path="Pictures/3827888c051e0d1a887a43f528d69b1c.png"/>
  <manifest:file-entry manifest:media-type="image/png" manifest:full-path="Pictures/9f64402b8418bf016447d55f9410c0ec.png"/>
  <manifest:file-entry manifest:media-type="image/png" manifest:full-path="Pictures/c3cdfe263cde5840ea69fd3efc540165.png"/>
  <manifest:file-entry manifest:media-type="image/png" manifest:full-path="Pictures/a8bcccfc022b22db444554f863441b48.png"/>
  <manifest:file-entry manifest:media-type="image/png" manifest:full-path="Pictures/5680821da15bf5ca517bf1ae64216371.png"/>
  <manifest:file-entry manifest:media-type="image/png" manifest:full-path="Pictures/465c2997b3d9314f2e046b80ac2bf226.png"/>
  <manifest:file-entry manifest:media-type="image/png" manifest:full-path="Pictures/3f79dc8b92c17df57460d0acd191c1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templates:printed_documents"/><text:bookmark-start text:name="__RefHeading___создание_и_привязка_шаблонов_печатных_документов_к_записи_1"/><text:bookmark-start text:name="создание_и_привязка_шаблонов_печатных_документов_к_записи"/>Создание и привязка шаблонов печатных документов к записи<text:bookmark-end text:name="__RefHeading___создание_и_привязка_шаблонов_печатных_документов_к_записи_1"/><text:bookmark-end text:name="создание_и_привязка_шаблонов_печатных_документов_к_записи"/></text:h>
      <text:h text:style-name="Heading_20_2" text:outline-level="2"><text:bookmark-start text:name="__RefHeading___создание_шаблона_документа_2"/><text:bookmark-start text:name="создание_шаблона_документа"/>Создание шаблона документа.<text:bookmark-end text:name="__RefHeading___создание_шаблона_документа_2"/><text:bookmark-end text:name="создание_шаблона_документа"/></text:h>
      <text:list text:style-name="List_20_1" text:continue-numbering="false">
        <text:list-item>
          <text:p text:style-name="List_20_1_Content_First">Нажимаем кнопку «<text:span text:style-name="Emphasis">Настройка</text:span>» в левом верхнем углу экрана.</text:p>
        </text:list-item>
        <text:list-item>
          <text:p text:style-name="List_20_1_Content_Last">Выбираем кнопку «<text:span text:style-name="Emphasis">Шаблоны печатных документов</text:span>».</text:p>
        </text:list-item>
      </text:list>
      <text:p text:style-name="Text_20_body"><draw:frame draw:style-name="media" draw:name="0" text:anchor-type="as-char" draw:z-index="0" svg:width="10.583333333333cm" svg:height="4.9008049242424cm"><draw:image xlink:href="Pictures/bf11652aca1d960699c5eda09137c9b4.png" xlink:type="simple" xlink:show="embed" xlink:actuate="onLoad"/></draw:frame></text:p>
      <text:list text:style-name="List_20_1" text:continue-numbering="false">
        <text:list-item>
          <text:p text:style-name="LastListParagraph_List_20_1_Content_First">Чтобы создать новый шаблон, выбераем «<text:span text:style-name="Emphasis">Создать новый шаблон</text:span>» и в появившейся форме вводим имя нового шаблона и нашимаем кнопку «<text:span text:style-name="Emphasis">Добавить</text:span>».</text:p>
        </text:list-item>
      </text:list>
      <text:p text:style-name="Text_20_body"><draw:frame draw:style-name="media" draw:name="1" text:anchor-type="as-char" draw:z-index="1" svg:width="15.875cm" svg:height="4.4972760290557cm"><draw:image xlink:href="Pictures/6ff56432b13f7610a84f6b5bddbb327e.png" xlink:type="simple" xlink:show="embed" xlink:actuate="onLoad"/></draw:frame></text:p>
      <text:list text:style-name="List_20_1" text:continue-numbering="false">
        <text:list-item>
          <text:p text:style-name="LastListParagraph_List_20_1_Content_First">Далее находим наш шаблон в списке и нажимаем на кнопку «<text:span text:style-name="Emphasis">Редактировать</text:span>».</text:p>
        </text:list-item>
      </text:list>
      <text:p text:style-name="Text_20_body"><draw:frame draw:style-name="media" draw:name="2" text:anchor-type="as-char" draw:z-index="2" svg:width="29.289375cm" style:rel-width="100%" svg:height="1.508125cm" style:rel-height="scale"><draw:image xlink:href="Pictures/72968d41804ac7dd613a4d757d33fc40.png" xlink:type="simple" xlink:show="embed" xlink:actuate="onLoad"/></draw:frame></text:p>
      <text:list text:style-name="List_20_1" text:continue-numbering="false">
        <text:list-item>
          <text:p text:style-name="LastListParagraph_List_20_1_Content_First">В поле редактирования шаблона добавляем и настаиваем свой текст.</text:p>
        </text:list-item>
      </text:list>
      <text:p text:style-name="Text_20_body"><draw:frame draw:style-name="media" draw:name="3" text:anchor-type="as-char" draw:z-index="3" svg:width="31.723541666667cm" style:rel-width="100%" svg:height="18.706041666667cm" style:rel-height="scale"><draw:image xlink:href="Pictures/6e1230936ad194734d0652094c1f6732.png" xlink:type="simple" xlink:show="embed" xlink:actuate="onLoad"/></draw:frame></text:p>
      <text:list text:style-name="List_20_1" text:continue-numbering="false">
        <text:list-item>
          <text:p text:style-name="LastListParagraph_List_20_1_Content_First">При необходимости добавляем автозаполняемые параметры, которые можно скопировать под полем редактирования шаблона двойным кликом левой кнопки мыши по нужному параметру.</text:p>
        </text:list-item>
      </text:list>
      <text:p text:style-name="Text_20_body"><draw:frame draw:style-name="media" draw:name="4" text:anchor-type="as-char" draw:z-index="4" svg:width="31.458958333333cm" style:rel-width="100%" svg:height="9.9483333333333cm" style:rel-height="scale"><draw:image xlink:href="Pictures/0d9908eba9e3ea6628a06ecc1bf58761.png" xlink:type="simple" xlink:show="embed" xlink:actuate="onLoad"/></draw:frame></text:p>
      <text:list text:style-name="List_20_1" text:continue-numbering="false">
        <text:list-item>
          <text:p text:style-name="LastListParagraph_List_20_1_Content_First">Нажимаем «<text:span text:style-name="Emphasis">Сохранить</text:span>».</text:p>
        </text:list-item>
      </text:list>
      <text:p text:style-name="Text_20_body"><draw:frame draw:style-name="media" draw:name="5" text:anchor-type="as-char" draw:z-index="5" svg:width="10.583333333333cm" svg:height="2.981220657277cm"><draw:image xlink:href="Pictures/3827888c051e0d1a887a43f528d69b1c.png" xlink:type="simple" xlink:show="embed" xlink:actuate="onLoad"/></draw:frame></text:p>
      <text:h text:style-name="Heading_20_3" text:outline-level="3"><text:bookmark-start text:name="__RefHeading___создание_кнопки_3"/><text:bookmark-start text:name="создание_кнопки"/>Создание кнопки.<text:bookmark-end text:name="__RefHeading___создание_кнопки_3"/><text:bookmark-end text:name="создание_кнопки"/></text:h>
      <text:list text:style-name="List_20_1" text:continue-numbering="false">
        <text:list-item>
          <text:p text:style-name="List_20_1_Content_First">Нажимаем кнопку «<text:span text:style-name="Emphasis">Настройка</text:span>» в левом верхнем углу экрана.</text:p>
        </text:list-item>
        <text:list-item>
          <text:p text:style-name="List_20_1_Content_Last">Выбираем кнопку «<text:span text:style-name="Emphasis">Кнопочные панели</text:span>».</text:p>
        </text:list-item>
      </text:list>
      <text:p text:style-name="Text_20_body"><draw:frame draw:style-name="media" draw:name="6" text:anchor-type="as-char" draw:z-index="6" svg:width="10.583333333333cm" svg:height="5.112987012987cm"><draw:image xlink:href="Pictures/9f64402b8418bf016447d55f9410c0ec.png" xlink:type="simple" xlink:show="embed" xlink:actuate="onLoad"/></draw:frame></text:p>
      <text:list text:style-name="List_20_1" text:continue-numbering="false">
        <text:list-item>
          <text:p text:style-name="LastListParagraph_List_20_1_Content_First">Для создания новой кнопки нажимаем на «плюсик».</text:p>
        </text:list-item>
      </text:list>
      <text:p text:style-name="Text_20_body"><draw:frame draw:style-name="media" draw:name="7" text:anchor-type="as-char" draw:z-index="7" svg:width="15.875cm" svg:height="2.5732862903226cm"><draw:image xlink:href="Pictures/c3cdfe263cde5840ea69fd3efc540165.png" xlink:type="simple" xlink:show="embed" xlink:actuate="onLoad"/></draw:frame></text:p>
      <text:list text:style-name="List_20_1" text:continue-numbering="false">
        <text:list-item>
          <text:p text:style-name="List_20_1_Content_First">И заполняем форму настройки кнопки.</text:p>
          <text:list text:style-name="List_20_1">
            <text:list-item>
              <text:p text:style-name="List_20_1_Content"><text:span text:style-name="Strong_20_Emphasis">Идентификатор группы</text:span>  - указывается для принадлежности к группе (если документ предназначается для молого количества записей, указываем новую группу);</text:p>
            </text:list-item>
            <text:list-item>
              <text:p text:style-name="List_20_1_Content"><text:span text:style-name="Strong_20_Emphasis">Порядок</text:span>  - номер по порядку в своей группе;</text:p>
            </text:list-item>
            <text:list-item>
              <text:p text:style-name="List_20_1_Content"><text:span text:style-name="Strong_20_Emphasis">Всплывающая подсказка</text:span>  - текст, который будет отображаться при наведении указателя мыши на кнопку;</text:p>
            </text:list-item>
            <text:list-item>
              <text:p text:style-name="List_20_1_Content"><text:span text:style-name="Strong_20_Emphasis">Иконка</text:span>  - изображение на кнопке (иконка должна быть загружена на сервер в папку …/images);</text:p>
            </text:list-item>
            <text:list-item>
              <text:p text:style-name="List_20_1_Content"><text:span text:style-name="Strong_20_Emphasis">Текст на кнопке</text:span>  - при отсутствии иконки можно разместить на кнопке текст</text:p>
            </text:list-item>
            <text:list-item>
              <text:p text:style-name="List_20_1_Content"><text:span text:style-name="Strong_20_Emphasis">Класс CSS:</text:span><text:span text:style-name="Emphasis">but<text:span text:style-name="Emphasis">image<text:span text:style-name="Emphasis">  - для иконок / </text:span>std40<text:span text:style-name="Emphasis">- для текста на кнопке
      * <text:span text:style-name="Strong_20_Emphasis">JavaScript:</text:span></text:span>butpress</text:span>si </text:span>- по умолчанию (событие нажатия кнопки мыши)</text:p>
            </text:list-item>
            <text:list-item>
              <text:p text:style-name="List_20_1_Content"><text:span text:style-name="Strong_20_Emphasis">PHP скрипт</text:span>  (указать без расширения): <text:span text:style-name="Emphasis">/templates/record<text:span text:style-name="Emphasis">template<text:span text:style-name="Emphasis">  - для печати шаблона с записи
      * <text:span text:style-name="Strong_20_Emphasis">Передаваемый параметр:</text:span></text:span>ids</text:span>vich.html</text:span>  - указываем имя ранее созданного шаблона с добавлением «.html»</text:p>
            </text:list-item>
            <text:list-item>
              <text:p text:style-name="List_20_1_Content"><text:span text:style-name="Strong_20_Emphasis">Видна группе пользователей</text:span>- Указывается для кнопок, которые необходимы конкретным группам</text:p>
            </text:list-item>
            <text:list-item>
              <text:p text:style-name="List_20_1_Content"><text:span text:style-name="Strong_20_Emphasis">Видна только автору записи</text:span>  - отображение кнопки только для автора записи (например «Пометить как ошибочную», пожет только автор записи)</text:p>
            </text:list-item>
            <text:list-item>
              <text:p text:style-name="List_20_1_Content"><text:span text:style-name="Strong_20_Emphasis">Видна только после блокировки</text:span>  - В случаях, когда кнопка должна появиться только после блокировки (например кнопка печати на протоколе осмотра, чтобы распечатать только достоверный, «подписанный» протокол)</text:p>
            </text:list-item>
            <text:list-item>
              <text:p text:style-name="List_20_1_Content"><text:span text:style-name="Strong_20_Emphasis">Видна до и после блокировки</text:span>  - используется в случаях, когда нет необходимости скрывать кнопку (например добавление новой записи (дополнительной отметки и т.д.) с протокола осмотра)</text:p>
            </text:list-item>
            <text:list-item>
              <text:p text:style-name="List_20_1_Content_Last"><text:span text:style-name="Strong_20_Emphasis">Сколько дней активна</text:span>  - «Срок жизни» после блокировки записи для кнопки (например после блокировки, кнопка «пометить как ошибочная» будет доступна 7 дней, затем исчезнет)
<draw:frame draw:style-name="media" draw:name="8" text:anchor-type="as-char" draw:z-index="8" svg:width="33.681458333333cm" style:rel-width="100%" svg:height="10.980208333333cm" style:rel-height="scale"><draw:image xlink:href="Pictures/a8bcccfc022b22db444554f863441b48.png" xlink:type="simple" xlink:show="embed" xlink:actuate="onLoad"/></draw:frame></text:p>
            </text:list-item>
          </text:list>
        </text:list-item>
      </text:list>
      <text:p text:style-name="Text_20_body">после заполнения полей нажимаем «<text:span text:style-name="Emphasis">Сохранить</text:span>».</text:p>
      <text:h text:style-name="Heading_20_3" text:outline-level="3"><text:bookmark-start text:name="__RefHeading___привязка_к_записи_4"/><text:bookmark-start text:name="привязка_к_записи"/>Привязка к записи.<text:bookmark-end text:name="__RefHeading___привязка_к_записи_4"/><text:bookmark-end text:name="привязка_к_записи"/></text:h>
      <text:p text:style-name="Text_20_body">Если мы создали новую группу у кнопки, то необходимо привязать ее к нужной записи.</text:p>
      <text:list text:style-name="List_20_1" text:continue-numbering="false">
        <text:list-item>
          <text:p text:style-name="List_20_1_Content_First">Нажимаем кнопку «<text:span text:style-name="Emphasis">Настройка</text:span>» в левом верхнем углу экрана.</text:p>
        </text:list-item>
        <text:list-item>
          <text:p text:style-name="List_20_1_Content_Last">Выбираем кнопку «<text:span text:style-name="Emphasis">Настройка разделов и форм</text:span>».</text:p>
        </text:list-item>
      </text:list>
      <text:p text:style-name="Text_20_body"><draw:frame draw:style-name="media" draw:name="9" text:anchor-type="as-char" draw:z-index="9" svg:width="10.583333333333cm" svg:height="5.1538628472222cm"><draw:image xlink:href="Pictures/5680821da15bf5ca517bf1ae64216371.png" xlink:type="simple" xlink:show="embed" xlink:actuate="onLoad"/></draw:frame></text:p>
      <text:list text:style-name="List_20_1" text:continue-numbering="false">
        <text:list-item>
          <text:p text:style-name="LastListParagraph_List_20_1_Content_First">Находим необходимый раздел и нажимаем «<text:span text:style-name="Emphasis">Редактировать параметры записи</text:span>».</text:p>
        </text:list-item>
      </text:list>
      <text:p text:style-name="Text_20_body"><draw:frame draw:style-name="media" draw:name="10" text:anchor-type="as-char" draw:z-index="10" svg:width="31.961666666667cm" style:rel-width="100%" svg:height="1.2964583333333cm" style:rel-height="scale"><draw:image xlink:href="Pictures/465c2997b3d9314f2e046b80ac2bf226.png" xlink:type="simple" xlink:show="embed" xlink:actuate="onLoad"/></draw:frame></text:p>
      <text:list text:style-name="List_20_1" text:continue-numbering="false">
        <text:list-item>
          <text:p text:style-name="LastListParagraph_List_20_1_Content_First">Находим поле «<text:span text:style-name="Emphasis">Кнопочная панель в режиме вывода информации</text:span>» и добавляем название созданной группы кнопок.</text:p>
        </text:list-item>
      </text:list>
      <text:p text:style-name="Text_20_body">Перечисление групп идет через «пробел» и порядок кнопок на записи будет совпадать с порядком групп в поле редактирования параметров записи.</text:p>
      <text:p text:style-name="Text_20_body"><draw:frame draw:style-name="media" draw:name="11" text:anchor-type="as-char" draw:z-index="11" svg:width="20.505208333333cm" style:rel-width="100%" svg:height="10.900833333333cm" style:rel-height="scale"><draw:image xlink:href="Pictures/3f79dc8b92c17df57460d0acd191c16a.png" xlink:type="simple" xlink:show="embed" xlink:actuate="onLoad"/></draw:frame></text:p>
      <text:list text:style-name="List_20_1" text:continue-numbering="false">
        <text:list-item>
          <text:p text:style-name="LastListParagraph_List_20_1_Content_First">После заполнения поля нажимаем «<text:span text:style-name="Emphasis">Сохранить</text:span>»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templates:printed_documents</dc:title>
  </office:meta>
</office:document-meta>
</file>