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e496081f92963b38ffcf5258db1d45.png"/>
  <manifest:file-entry manifest:media-type="image/png" manifest:full-path="Pictures/fe7c3e90933c3dafe6e52a837ec663c2.png"/>
  <manifest:file-entry manifest:media-type="image/png" manifest:full-path="Pictures/02cb64dc8803fc3cc163b14355b2f576.png"/>
  <manifest:file-entry manifest:media-type="image/png" manifest:full-path="Pictures/ed1d87790d5bbdb79c7b1c8f4cc64b1a.png"/>
  <manifest:file-entry manifest:media-type="image/png" manifest:full-path="Pictures/744cead4b7bfc88ecc0f9ddc15fc62aa.png"/>
  <manifest:file-entry manifest:media-type="image/png" manifest:full-path="Pictures/7d5da2cb1e8ab5b157855044e59cf56b.png"/>
  <manifest:file-entry manifest:media-type="image/png" manifest:full-path="Pictures/2952bd2a40ce78e3f453057103a626ae.png"/>
  <manifest:file-entry manifest:media-type="image/png" manifest:full-path="Pictures/da8018e9491a76fea5bcdccf7df2aa83.png"/>
  <manifest:file-entry manifest:media-type="image/png" manifest:full-path="Pictures/d326cd4d5b6d1d01817321133e371c56.png"/>
  <manifest:file-entry manifest:media-type="image/png" manifest:full-path="Pictures/1503da49acefe787030fc19041000a7d.png"/>
  <manifest:file-entry manifest:media-type="image/png" manifest:full-path="Pictures/d0b3438f5b175d6a27d02b07681675de.png"/>
  <manifest:file-entry manifest:media-type="image/png" manifest:full-path="Pictures/0d7bfa73e027f1d487f77dbe9b21d8e8.png"/>
  <manifest:file-entry manifest:media-type="image/png" manifest:full-path="Pictures/8a013488122c3a0bf08a1c72b24187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templates:printed_documents:images"/><text:bookmark-start text:name="__RefHeading___добавление_изображения_в_шаблон_1"/><text:bookmark-start text:name="добавление_изображения_в_шаблон"/>Добавление изображения в шаблон<text:bookmark-end text:name="__RefHeading___добавление_изображения_в_шаблон_1"/><text:bookmark-end text:name="добавление_изображения_в_шаблон"/></text:h>
      <text:p text:style-name="Text_20_body">Для добавления изображения в шаблон, нажмите кнопку «Изображение»</text:p>
      <text:p text:style-name="Text_20_body"><draw:frame draw:style-name="mediacenter" draw:name="0" text:anchor-type="paragraph" draw:z-index="0" svg:width="35.189583333333cm" style:rel-width="100%" svg:height="13.440833333333cm" style:rel-height="scale"><draw:image xlink:href="Pictures/b1e496081f92963b38ffcf5258db1d45.png" xlink:type="simple" xlink:show="embed" xlink:actuate="onLoad"/></draw:frame></text:p>
      <text:p text:style-name="Text_20_body">Появится всплывающее окно вставки изображения</text:p>
      <text:p text:style-name="Text_20_body"><draw:frame draw:style-name="mediacenter" draw:name="1" text:anchor-type="paragraph" draw:z-index="1" svg:width="12.832291666667cm" svg:height="9.5514583333333cm"><draw:image xlink:href="Pictures/fe7c3e90933c3dafe6e52a837ec663c2.png" xlink:type="simple" xlink:show="embed" xlink:actuate="onLoad"/></draw:frame></text:p>
      <text:p text:style-name="Text_20_body">Далее у вас два пути:</text:p>
      <text:list text:style-name="List_20_1" text:continue-numbering="false">
        <text:list-item>
          <text:p text:style-name="List_20_1_Content_First">Вставить уже загруженное изображение</text:p>
        </text:list-item>
        <text:list-item>
          <text:p text:style-name="List_20_1_Content_Last">Добавить новое</text:p>
        </text:list-item>
      </text:list>
      <text:h text:style-name="Heading_20_2" text:outline-level="2"><text:bookmark-start text:name="__RefHeading___вставка_уже_загруженного_изображения_2"/><text:bookmark-start text:name="вставка_уже_загруженного_изображения"/>Вставка уже загруженного изображения<text:bookmark-end text:name="__RefHeading___вставка_уже_загруженного_изображения_2"/><text:bookmark-end text:name="вставка_уже_загруженного_изображения"/></text:h>
      <text:p text:style-name="Text_20_body">Для вставки уже загруженного изображения выберите поле «Список изображений»</text:p>
      <text:p text:style-name="Text_20_body"><draw:frame draw:style-name="mediacenter" draw:name="2" text:anchor-type="paragraph" draw:z-index="2" svg:width="12.7cm" svg:height="9.36625cm"><draw:image xlink:href="Pictures/02cb64dc8803fc3cc163b14355b2f576.png" xlink:type="simple" xlink:show="embed" xlink:actuate="onLoad"/></draw:frame></text:p>
      <text:p text:style-name="Text_20_body">При выборе поля, отобразится выпадающий список с пунктами выбора категории</text:p>
      <text:p text:style-name="Text_20_body"><draw:frame draw:style-name="mediacenter" draw:name="3" text:anchor-type="paragraph" draw:z-index="3" svg:width="12.620625cm" svg:height="9.4191666666667cm"><draw:image xlink:href="Pictures/ed1d87790d5bbdb79c7b1c8f4cc64b1a.png" xlink:type="simple" xlink:show="embed" xlink:actuate="onLoad"/></draw:frame></text:p>
      <text:p text:style-name="Text_20_body">Тут представлено три категории:</text:p>
      <text:list text:style-name="List_20_1" text:continue-numbering="false">
        <text:list-item>
          <text:p text:style-name="List_20_1_Content_First">Изображения - Это картинки, используемые в МИС , с размером более 64 пикселя по любой из сторон</text:p>
        </text:list-item>
        <text:list-item>
          <text:p text:style-name="List_20_1_Content">Иконки - Это картинки, используемые в МИС , с размером меньше или равным 64 пикселям по обеим сторонам</text:p>
        </text:list-item>
        <text:list-item>
          <text:p text:style-name="List_20_1_Content">Кастомные - Это картинки, которые есть только на вашем сервере</text:p>
          <text:list text:style-name="List_20_1">
            <text:list-item>
              <text:p text:style-name="List_20_1_Content">Кастомные изображения - Это картинки,которые есть только на вашем сервере, с размером более 64 пикселя по любой из сторон</text:p>
            </text:list-item>
            <text:list-item>
              <text:p text:style-name="List_20_1_Content_Last">Кастомные иконки - Это картинки,которые есть только на вашем сервере, с размером меньше или равным 64 пикселям по обеим сторонам</text:p>
            </text:list-item>
          </text:list>
        </text:list-item>
      </text:list>
      <text:p text:style-name="Text_20_body">Давайте для примера выберем иконку</text:p>
      <text:p text:style-name="Text_20_body">Наведем мышку на пункт меню «Иконки», появится дополнительное всплывающее окно со списком всех иконок. Выберем одну</text:p>
      <text:p text:style-name="Text_20_body"><draw:frame draw:style-name="mediacenter" draw:name="4" text:anchor-type="paragraph" draw:z-index="4" svg:width="19.420416666667cm" style:rel-width="100%" svg:height="16.642291666667cm" style:rel-height="scale"><draw:image xlink:href="Pictures/744cead4b7bfc88ecc0f9ddc15fc62aa.png" xlink:type="simple" xlink:show="embed" xlink:actuate="onLoad"/></draw:frame></text:p>
      <text:p text:style-name="Text_20_body">Кликнем по наименованию иконки. Данные в окне вставки будут заменены на данные выбранной иконки. Нажмите «Сохранить» для вставки картинки</text:p>
      <text:p text:style-name="Text_20_body"><draw:frame draw:style-name="mediacenter" draw:name="5" text:anchor-type="paragraph" draw:z-index="5" svg:width="12.647083333333cm" svg:height="9.6572916666667cm"><draw:image xlink:href="Pictures/7d5da2cb1e8ab5b157855044e59cf56b.png" xlink:type="simple" xlink:show="embed" xlink:actuate="onLoad"/></draw:frame></text:p>
      <text:p text:style-name="Text_20_body">Картинка будет добавлена в текст шаблона</text:p>
      <text:p text:style-name="Text_20_body"><draw:frame draw:style-name="mediacenter" draw:name="6" text:anchor-type="paragraph" draw:z-index="6" svg:width="35.639375cm" style:rel-width="100%" svg:height="14.472708333333cm" style:rel-height="scale"><draw:image xlink:href="Pictures/2952bd2a40ce78e3f453057103a626ae.png" xlink:type="simple" xlink:show="embed" xlink:actuate="onLoad"/></draw:frame></text:p>
      <text:h text:style-name="Heading_20_2" text:outline-level="2"><text:bookmark-start text:name="__RefHeading___добавление_нового_изображения_3"/><text:bookmark-start text:name="добавление_нового_изображения"/>Добавление нового изображения<text:bookmark-end text:name="__RefHeading___добавление_нового_изображения_3"/><text:bookmark-end text:name="добавление_нового_изображения"/></text:h>
      <text:p text:style-name="Text_20_body">Для добавления нового изображения, перейдите во всплывающем окне в пункт «Передать»</text:p>
      <text:p text:style-name="Text_20_body"><draw:frame draw:style-name="mediacenter" draw:name="7" text:anchor-type="paragraph" draw:z-index="7" svg:width="12.752916666667cm" svg:height="9.6572916666667cm"><draw:image xlink:href="Pictures/da8018e9491a76fea5bcdccf7df2aa83.png" xlink:type="simple" xlink:show="embed" xlink:actuate="onLoad"/></draw:frame></text:p>
      <text:p text:style-name="Text_20_body">Откроется подокно загрузки файла</text:p>
      <text:p text:style-name="Text_20_body"><draw:frame draw:style-name="mediacenter" draw:name="8" text:anchor-type="paragraph" draw:z-index="8" svg:width="12.885208333333cm" svg:height="9.7366666666667cm"><draw:image xlink:href="Pictures/d326cd4d5b6d1d01817321133e371c56.png" xlink:type="simple" xlink:show="embed" xlink:actuate="onLoad"/></draw:frame></text:p>
      <text:p text:style-name="Text_20_body">Кликните по кнопке «Выбор изображения» для открытия окна выбора файла на компьютере или просто перетащите картинку в поле. Когда изображение будет выбрано начнется загрузка изображения на сервер МИС . В процессе загрузки окно может выглядеть так</text:p>
      <text:p text:style-name="Text_20_body"><draw:frame draw:style-name="mediacenter" draw:name="9" text:anchor-type="paragraph" draw:z-index="9" svg:width="13.467291666667cm" svg:height="9.921875cm"><draw:image xlink:href="Pictures/1503da49acefe787030fc19041000a7d.png" xlink:type="simple" xlink:show="embed" xlink:actuate="onLoad"/></draw:frame></text:p>
      <text:p text:style-name="Text_20_body">После загрузки будет автоматический переход на квладку «Общие» , где будут автоматически заполнены данные изображения. <draw:frame draw:style-name="mediacenter" draw:name="10" text:anchor-type="paragraph" draw:z-index="10" svg:width="12.779375cm" svg:height="9.8160416666667cm"><draw:image xlink:href="Pictures/d0b3438f5b175d6a27d02b07681675de.png" xlink:type="simple" xlink:show="embed" xlink:actuate="onLoad"/></draw:frame>Нажмите кнопку «Сохранить» для вставки изображения в текст шаблона</text:p>
      <text:p text:style-name="Text_20_body"><draw:frame draw:style-name="mediacenter" draw:name="11" text:anchor-type="paragraph" draw:z-index="11" svg:width="35.507083333333cm" style:rel-width="100%" svg:height="13.308541666667cm" style:rel-height="scale"><draw:image xlink:href="Pictures/0d7bfa73e027f1d487f77dbe9b21d8e8.png" xlink:type="simple" xlink:show="embed" xlink:actuate="onLoad"/></draw:frame></text:p>
      <text:p text:style-name="Text_20_body">Сразу после добавления, изображение будет доступно в списке уже загруженных изображений в меню «Кастомные»</text:p>
      <text:p text:style-name="Text_20_body"><draw:frame draw:style-name="mediacenter" draw:name="12" text:anchor-type="paragraph" draw:z-index="12" svg:width="21.722291666667cm" style:rel-width="100%" svg:height="9.5779166666667cm" style:rel-height="scale"><draw:image xlink:href="Pictures/8a013488122c3a0bf08a1c72b24187d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templates:printed_documents:images</dc:title>
  </office:meta>
</office:document-meta>
</file>