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d41bbaa863b681fbb0aa4a3340a566e.png"/>
  <manifest:file-entry manifest:media-type="image/png" manifest:full-path="Pictures/939975a1eda9bf0f2e257f912abaa379.png"/>
  <manifest:file-entry manifest:media-type="image/png" manifest:full-path="Pictures/d900acb8163c37ae70d060ad880fb684.png"/>
  <manifest:file-entry manifest:media-type="image/png" manifest:full-path="Pictures/8d01c57fbf8d671e6d3dbf4382dfdcf1.png"/>
  <manifest:file-entry manifest:media-type="image/png" manifest:full-path="Pictures/24b93533a22c10185cb1186af5b12997.png"/>
  <manifest:file-entry manifest:media-type="image/png" manifest:full-path="Pictures/54cd9b8260db3a7b5188489eccdec182.png"/>
  <manifest:file-entry manifest:media-type="image/png" manifest:full-path="Pictures/c78cfbe36e3d3c9bbe844ee9584d2556.png"/>
  <manifest:file-entry manifest:media-type="image/png" manifest:full-path="Pictures/328eca227195ea511ff932befeaf8492.png"/>
  <manifest:file-entry manifest:media-type="image/png" manifest:full-path="Pictures/7f1b24c79cc3d1857906fb6c0a8058df.png"/>
  <manifest:file-entry manifest:media-type="image/png" manifest:full-path="Pictures/373a89ea3a350e2fb85a4e1db0290262.png"/>
  <manifest:file-entry manifest:media-type="image/png" manifest:full-path="Pictures/141f172a57baad8aacfe17bfdd8141b1.png"/>
  <manifest:file-entry manifest:media-type="image/png" manifest:full-path="Pictures/62eba39e971790ec341799e89a860300.png"/>
  <manifest:file-entry manifest:media-type="image/png" manifest:full-path="Pictures/82a66e299c8718f95acd6853001bf548.png"/>
  <manifest:file-entry manifest:media-type="image/png" manifest:full-path="Pictures/d1bf98436ec71448b7c3c198523c6752.png"/>
  <manifest:file-entry manifest:media-type="image/png" manifest:full-path="Pictures/e10ac8edfdd6187c4547a1363ccdcfa5.png"/>
  <manifest:file-entry manifest:media-type="image/png" manifest:full-path="Pictures/92ea5784fcb9d22238021043661a3b63.png"/>
  <manifest:file-entry manifest:media-type="image/png" manifest:full-path="Pictures/0855c00ab360432b76be806fb7e9f803.png"/>
  <manifest:file-entry manifest:media-type="image/png" manifest:full-path="Pictures/a485ed923514d8d1fb9fda04e2762dcc.png"/>
  <manifest:file-entry manifest:media-type="image/png" manifest:full-path="Pictures/31c580b01f38eb37abe6975ed2633635.png"/>
  <manifest:file-entry manifest:media-type="image/png" manifest:full-path="Pictures/6367fcae849250c8fc3d4bbe1a1e49ee.png"/>
  <manifest:file-entry manifest:media-type="image/png" manifest:full-path="Pictures/2b1b0447224317983fbf0af25ae25a83.png"/>
  <manifest:file-entry manifest:media-type="image/png" manifest:full-path="Pictures/8a2608327142998214fdee798657f34a.png"/>
  <manifest:file-entry manifest:media-type="image/png" manifest:full-path="Pictures/1dd3667c4ac74c2e56dc8c5457c15f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winhelper:update"/><text:bookmark-start text:name="__RefHeading___инструкция_по_самостоятельному_обновлению_и_установке_модуля_связи_мис_mgerm_с_периферийными_устройствами_-_mgermwinhelper_1"/><text:bookmark-start text:name="инструкция_по_самостоятельному_обновлению_и_установке_модуля_связи_мис_mgerm_с_периферийными_устройствами_-_mgermwinhelper"/>Инструкция по самостоятельному обновлению и установке модуля связи МИС MGERM с периферийными устройствами - MgermWinHelper<text:bookmark-end text:name="__RefHeading___инструкция_по_самостоятельному_обновлению_и_установке_модуля_связи_мис_mgerm_с_периферийными_устройствами_-_mgermwinhelper_1"/><text:bookmark-end text:name="инструкция_по_самостоятельному_обновлению_и_установке_модуля_связи_мис_mgerm_с_периферийными_устройствами_-_mgermwinhelper"/></text:h>
      <text:p text:style-name="Text_20_body">MgerrmWinHelper - это приложение для компьютеров с операционной системой семейства MS Windows, для работы с периферийными устройствами (кассовые аппараты, сканеры RFID) или дополнительными локальными программами (программы для снятия ЭЭГ или ЭКГ).</text:p>
      <text:p text:style-name="Text_20_body">В некоторых случаях, не получается обновить MgermWinHelper удаленно, для этого существует данная инструкция, которая поможет обновить приложение самостоятельно.</text:p>
      <text:h text:style-name="Heading_20_2" text:outline-level="2"><text:bookmark-start text:name="__RefHeading___установка_mgermwinhelper_2"/><text:bookmark-start text:name="установка_mgermwinhelper"/>Установка MgermWinHelper<text:bookmark-end text:name="__RefHeading___установка_mgermwinhelper_2"/><text:bookmark-end text:name="установка_mgermwinhelper"/></text:h>
      <text:h text:style-name="Heading_20_3" text:outline-level="3"><text:bookmark-start text:name="__RefHeading___порядок_действий_3"/><text:bookmark-start text:name="порядок_действий"/>Порядок действий<text:bookmark-end text:name="__RefHeading___порядок_действий_3"/><text:bookmark-end text:name="порядок_действий"/></text:h>
      <text:h text:style-name="Heading_20_4" text:outline-level="4"><text:bookmark-start text:name="__RefHeading___получите_ссылку_на_приложение_у_сотрудников_mgerm_4"/><text:bookmark-start text:name="получите_ссылку_на_приложение_у_сотрудников_mgerm"/>Получите ссылку на приложение у сотрудников MGERM<text:bookmark-end text:name="__RefHeading___получите_ссылку_на_приложение_у_сотрудников_mgerm_4"/><text:bookmark-end text:name="получите_ссылку_на_приложение_у_сотрудников_mgerm"/></text:h>
      <text:p text:style-name="Text_20_body">Запросите ссылку через почту, чат в скайпе или в телеграмме</text:p>
      <text:h text:style-name="Heading_20_4" text:outline-level="4"><text:bookmark-start text:name="__RefHeading___перейдите_по_ссылке_5"/><text:bookmark-start text:name="перейдите_по_ссылке"/>Перейдите по ссылке<text:bookmark-end text:name="__RefHeading___перейдите_по_ссылке_5"/><text:bookmark-end text:name="перейдите_по_ссылке"/></text:h>
      <text:p text:style-name="Text_20_body">Ссылка будет вести на файло-обменник DropBox</text:p>
      <text:h text:style-name="Heading_20_4" text:outline-level="4"><text:bookmark-start text:name="__RefHeading___скачайте_приложение_6"/><text:bookmark-start text:name="скачайте_приложение"/>Скачайте приложение<text:bookmark-end text:name="__RefHeading___скачайте_приложение_6"/><text:bookmark-end text:name="скачайте_приложение"/></text:h>
      <text:p text:style-name="Text_20_body">Нажмите кнопку скачать → Прямое скачивание</text:p>
      <text:p text:style-name="Text_20_body">Примерный вид сайта с акцентом на кнопку «Скачать»</text:p>
      <text:p text:style-name="Text_20_body"><draw:frame draw:style-name="media" draw:name="0" text:anchor-type="as-char" draw:z-index="0" svg:width="11.033125cm" svg:height="8.5989583333333cm"><draw:image xlink:href="Pictures/ed41bbaa863b681fbb0aa4a3340a566e.png" xlink:type="simple" xlink:show="embed" xlink:actuate="onLoad"/></draw:frame></text:p>
      <text:p text:style-name="Text_20_body">Выпадающее меню из кнопки скачать</text:p>
      <text:p text:style-name="Text_20_body"><draw:frame draw:style-name="media" draw:name="1" text:anchor-type="as-char" draw:z-index="1" svg:width="11.059583333333cm" svg:height="10.609791666667cm"><draw:image xlink:href="Pictures/939975a1eda9bf0f2e257f912abaa379.png" xlink:type="simple" xlink:show="embed" xlink:actuate="onLoad"/></draw:frame></text:p>
      <text:h text:style-name="Heading_20_4" text:outline-level="4"><text:bookmark-start text:name="__RefHeading___перейдите_в_папку_документы_7"/><text:bookmark-start text:name="перейдите_в_папку_документы"/>Перейдите в папку “Документы”<text:bookmark-end text:name="__RefHeading___перейдите_в_папку_документы_7"/><text:bookmark-end text:name="перейдите_в_папку_документы"/></text:h>
      <text:p text:style-name="Text_20_body">Примерный вид папки Документы</text:p>
      <text:p text:style-name="Text_20_body"><draw:frame draw:style-name="media" draw:name="2" text:anchor-type="as-char" draw:z-index="2" svg:width="12.964583333333cm" svg:height="7.1820095044128cm"><draw:image xlink:href="Pictures/d900acb8163c37ae70d060ad880fb684.png" xlink:type="simple" xlink:show="embed" xlink:actuate="onLoad"/></draw:frame></text:p>
      <text:h text:style-name="Heading_20_4" text:outline-level="4"><text:bookmark-start text:name="__RefHeading___создайте_новую_папку_8"/><text:bookmark-start text:name="создайте_новую_папку"/>Создайте новую папку<text:bookmark-end text:name="__RefHeading___создайте_новую_папку_8"/><text:bookmark-end text:name="создайте_новую_папку"/></text:h>
      <text:p text:style-name="Text_20_body">Нажмите по пустому пространству правой кнопкой мыши, выберите “Создать” → “Папку”</text:p>
      <text:p text:style-name="Text_20_body">Положение пунктов выпадающего меню</text:p>
      <text:p text:style-name="Text_20_body"><draw:frame draw:style-name="media" draw:name="3" text:anchor-type="as-char" draw:z-index="3" svg:width="14.975416666667cm" svg:height="9.4753545454545cm"><draw:image xlink:href="Pictures/8d01c57fbf8d671e6d3dbf4382dfdcf1.png" xlink:type="simple" xlink:show="embed" xlink:actuate="onLoad"/></draw:frame></text:p>
      <text:p text:style-name="Text_20_body">Вид на новую папку</text:p>
      <text:p text:style-name="Text_20_body"><draw:frame draw:style-name="media" draw:name="4" text:anchor-type="as-char" draw:z-index="4" svg:width="13.043958333333cm" svg:height="7.2349080634278cm"><draw:image xlink:href="Pictures/24b93533a22c10185cb1186af5b12997.png" xlink:type="simple" xlink:show="embed" xlink:actuate="onLoad"/></draw:frame></text:p>
      <text:h text:style-name="Heading_20_4" text:outline-level="4"><text:bookmark-start text:name="__RefHeading___переименуйте_папку_в_mgermwinhelper_9"/><text:bookmark-start text:name="переименуйте_папку_в_mgermwinhelper"/>Переименуйте папку в MgermWinHelper<text:bookmark-end text:name="__RefHeading___переименуйте_папку_в_mgermwinhelper_9"/><text:bookmark-end text:name="переименуйте_папку_в_mgermwinhelper"/></text:h>
      <text:p text:style-name="Text_20_body">Выделите файл и нажмите F2, или правой кнопкой мыши - переименовать</text:p>
      <text:p text:style-name="Text_20_body">Положение пункта меню «Переименовать»</text:p>
      <text:p text:style-name="Text_20_body"><draw:frame draw:style-name="media" draw:name="5" text:anchor-type="as-char" draw:z-index="5" svg:width="14.975416666667cm" svg:height="17.250833333333cm"><draw:image xlink:href="Pictures/54cd9b8260db3a7b5188489eccdec182.png" xlink:type="simple" xlink:show="embed" xlink:actuate="onLoad"/></draw:frame></text:p>
      <text:h text:style-name="Heading_20_4" text:outline-level="4"><text:bookmark-start text:name="__RefHeading___перейдите_в_папку_mgermwinhelper_10"/><text:bookmark-start text:name="перейдите_в_папку_mgermwinhelper"/>Перейдите в папку MgermWinHelper<text:bookmark-end text:name="__RefHeading___перейдите_в_папку_mgermwinhelper_10"/><text:bookmark-end text:name="перейдите_в_папку_mgermwinhelper"/></text:h>
      <text:p text:style-name="Text_20_body">Вид на пустую папку MgermWinHelper</text:p>
      <text:p text:style-name="Text_20_body"><draw:frame draw:style-name="media" draw:name="6" text:anchor-type="as-char" draw:z-index="6" svg:width="12.911666666667cm" svg:height="7.1966666666667cm"><draw:image xlink:href="Pictures/c78cfbe36e3d3c9bbe844ee9584d2556.png" xlink:type="simple" xlink:show="embed" xlink:actuate="onLoad"/></draw:frame></text:p>
      <text:h text:style-name="Heading_20_4" text:outline-level="4"><text:bookmark-start text:name="__RefHeading___перейдите_в_папку_загрузок_в_новом_окне_проводника_11"/><text:bookmark-start text:name="перейдите_в_папку_загрузок_в_новом_окне_проводника"/>Перейдите в папку загрузок в новом окне “Проводника”<text:bookmark-end text:name="__RefHeading___перейдите_в_папку_загрузок_в_новом_окне_проводника_11"/><text:bookmark-end text:name="перейдите_в_папку_загрузок_в_новом_окне_проводника"/></text:h>
      <text:p text:style-name="Text_20_body">На каждом компьютере она разная, но часто бывает, что это папка “Загрузки” или “Рабочий стол”</text:p>
      <text:p text:style-name="Text_20_body">Две папки открытые одновременно</text:p>
      <text:p text:style-name="Text_20_body"><draw:frame draw:style-name="media" draw:name="7" text:anchor-type="as-char" draw:z-index="7" svg:width="11.191875cm" svg:height="12.854818691038cm"><draw:image xlink:href="Pictures/328eca227195ea511ff932befeaf8492.png" xlink:type="simple" xlink:show="embed" xlink:actuate="onLoad"/></draw:frame></text:p>
      <text:h text:style-name="Heading_20_4" text:outline-level="4"><text:bookmark-start text:name="__RefHeading___переместите_файл_mgermwinhelper_в_папку_от_mgermfr_12"/><text:bookmark-start text:name="переместите_файл_mgermwinhelper_в_папку_от_mgermfr"/>Переместите файл MgermWinHelper в папку от MgermFR<text:bookmark-end text:name="__RefHeading___переместите_файл_mgermwinhelper_в_папку_от_mgermfr_12"/><text:bookmark-end text:name="переместите_файл_mgermwinhelper_в_папку_от_mgermfr"/></text:h>
      <text:p text:style-name="Text_20_body">Просто перетяните, используйте комбинации Ctrl+X/Ctrl+V, или с помощью Вырезать/Вставить</text:p>
      <text:p text:style-name="Text_20_body">Вид папок после перемещения</text:p>
      <text:p text:style-name="Text_20_body"><draw:frame draw:style-name="media" draw:name="8" text:anchor-type="as-char" draw:z-index="8" svg:width="11.244791666667cm" svg:height="12.907753814554cm"><draw:image xlink:href="Pictures/7f1b24c79cc3d1857906fb6c0a8058df.png" xlink:type="simple" xlink:show="embed" xlink:actuate="onLoad"/></draw:frame></text:p>
      <text:h text:style-name="Heading_20_4" text:outline-level="4"><text:bookmark-start text:name="__RefHeading___создайте_ярлык_mgermwinhelper_на_рабочем_столе_13"/><text:bookmark-start text:name="создайте_ярлык_mgermwinhelper_на_рабочем_столе"/>Создайте ярлык MgermWinHelper на рабочем столе<text:bookmark-end text:name="__RefHeading___создайте_ярлык_mgermwinhelper_на_рабочем_столе_13"/><text:bookmark-end text:name="создайте_ярлык_mgermwinhelper_на_рабочем_столе"/></text:h>
      <text:p text:style-name="Text_20_body">Нажмите правой кнопкой мыши по приложению MgermWinHelper и нажмите “Отправить”→ “Отправить на рабочий стол (создать ярлык)”</text:p>
      <text:p text:style-name="Text_20_body">Положение пункта меню</text:p>
      <text:p text:style-name="Text_20_body"><draw:frame draw:style-name="media" draw:name="9" text:anchor-type="as-char" draw:z-index="9" svg:width="14.975416666667cm" svg:height="7.9368075245365cm"><draw:image xlink:href="Pictures/373a89ea3a350e2fb85a4e1db0290262.png" xlink:type="simple" xlink:show="embed" xlink:actuate="onLoad"/></draw:frame></text:p>
      <text:h text:style-name="Heading_20_2" text:outline-level="2"><text:bookmark-start text:name="__RefHeading___обновление_с_приложения_mgermfr_14"/><text:bookmark-start text:name="обновление_с_приложения_mgermfr"/>Обновление с приложения MgermFR<text:bookmark-end text:name="__RefHeading___обновление_с_приложения_mgermfr_14"/><text:bookmark-end text:name="обновление_с_приложения_mgermfr"/></text:h>
      <text:p text:style-name="Text_20_body">Если у Вас стоит устаревшее приложение MgermFR, то следует заменить его на новое приложение MgermWinHelper.</text:p>
      <text:h text:style-name="Heading_20_3" text:outline-level="3"><text:bookmark-start text:name="__RefHeading___порядок_действий_15"/><text:bookmark-start text:name="порядок_действий1"/>Порядок действий<text:bookmark-end text:name="__RefHeading___порядок_действий_15"/><text:bookmark-end text:name="порядок_действий1"/></text:h>
      <text:h text:style-name="Heading_20_4" text:outline-level="4"><text:bookmark-start text:name="__RefHeading___закройте_mgermfr_16"/><text:bookmark-start text:name="закройте_mgermfr"/>Закройте MgermFR<text:bookmark-end text:name="__RefHeading___закройте_mgermfr_16"/><text:bookmark-end text:name="закройте_mgermfr"/></text:h>
      <text:h text:style-name="Heading_20_4" text:outline-level="4"><text:bookmark-start text:name="__RefHeading___получите_ссылку_на_новое_приложение_у_сотрудников_mgerm_17"/><text:bookmark-start text:name="получите_ссылку_на_новое_приложение_у_сотрудников_mgerm"/>Получите ссылку на новое приложение у сотрудников MGERM<text:bookmark-end text:name="__RefHeading___получите_ссылку_на_новое_приложение_у_сотрудников_mgerm_17"/><text:bookmark-end text:name="получите_ссылку_на_новое_приложение_у_сотрудников_mgerm"/></text:h>
      <text:p text:style-name="Text_20_body">Запросите ссылку через почту, чат в скайпе или в телеграмме</text:p>
      <text:h text:style-name="Heading_20_4" text:outline-level="4"><text:bookmark-start text:name="__RefHeading___перейдите_по_ссылке_18"/><text:bookmark-start text:name="перейдите_по_ссылке1"/>Перейдите по ссылке<text:bookmark-end text:name="__RefHeading___перейдите_по_ссылке_18"/><text:bookmark-end text:name="перейдите_по_ссылке1"/></text:h>
      <text:p text:style-name="Text_20_body">Ссылка будет вести на файлообменник DropBox</text:p>
      <text:h text:style-name="Heading_20_4" text:outline-level="4"><text:bookmark-start text:name="__RefHeading___скачайте_новую_версию_приложения_19"/><text:bookmark-start text:name="скачайте_новую_версию_приложения"/>Скачайте новую версию приложения<text:bookmark-end text:name="__RefHeading___скачайте_новую_версию_приложения_19"/><text:bookmark-end text:name="скачайте_новую_версию_приложения"/></text:h>
      <text:p text:style-name="Text_20_body">Нажмите кнопку скачать → Прямое скачивание</text:p>
      <text:p text:style-name="Text_20_body">Примерный вид сайта с акцентом на кнопку «Скачать»</text:p>
      <text:p text:style-name="Text_20_body"><draw:frame draw:style-name="media" draw:name="10" text:anchor-type="as-char" draw:z-index="10" svg:width="11.033125cm" svg:height="8.5989583333333cm"><draw:image xlink:href="Pictures/ed41bbaa863b681fbb0aa4a3340a566e.png" xlink:type="simple" xlink:show="embed" xlink:actuate="onLoad"/></draw:frame></text:p>
      <text:p text:style-name="Text_20_body">Выпадающее меню из кнопки скачать</text:p>
      <text:p text:style-name="Text_20_body"><draw:frame draw:style-name="media" draw:name="11" text:anchor-type="as-char" draw:z-index="11" svg:width="11.059583333333cm" svg:height="10.609791666667cm"><draw:image xlink:href="Pictures/939975a1eda9bf0f2e257f912abaa379.png" xlink:type="simple" xlink:show="embed" xlink:actuate="onLoad"/></draw:frame></text:p>
      <text:h text:style-name="Heading_20_4" text:outline-level="4"><text:bookmark-start text:name="__RefHeading___найдите_значок_mgermfr_на_рабочем_столе_и_нажмите_по_нему_правой_кнопкой_мыши_20"/><text:bookmark-start text:name="найдите_значок_mgermfr_на_рабочем_столе_и_нажмите_по_нему_правой_кнопкой_мыши"/>Найдите значок MgermFR на рабочем столе и нажмите по нему правой кнопкой мыши<text:bookmark-end text:name="__RefHeading___найдите_значок_mgermfr_на_рабочем_столе_и_нажмите_по_нему_правой_кнопкой_мыши_20"/><text:bookmark-end text:name="найдите_значок_mgermfr_на_рабочем_столе_и_нажмите_по_нему_правой_кнопкой_мыши"/></text:h>
      <text:p text:style-name="Text_20_body">Ярлык может находится и на панели задач снизу</text:p>
      <text:h text:style-name="Heading_20_4" text:outline-level="4"><text:bookmark-start text:name="__RefHeading___нажмите_левой_кнопкой_мыши_расположение_файла_21"/><text:bookmark-start text:name="нажмите_левой_кнопкой_мыши_расположение_файла"/>Нажмите левой кнопкой мыши “Расположение файла”<text:bookmark-end text:name="__RefHeading___нажмите_левой_кнопкой_мыши_расположение_файла_21"/><text:bookmark-end text:name="нажмите_левой_кнопкой_мыши_расположение_файла"/></text:h>
      <text:p text:style-name="Text_20_body">Положение пункта всплывающего меню</text:p>
      <text:p text:style-name="Text_20_body"><draw:frame draw:style-name="media" draw:name="12" text:anchor-type="as-char" draw:z-index="12" svg:width="9.8160416666667cm" svg:height="5.23875cm"><draw:image xlink:href="Pictures/141f172a57baad8aacfe17bfdd8141b1.png" xlink:type="simple" xlink:show="embed" xlink:actuate="onLoad"/></draw:frame></text:p>
      <text:p text:style-name="Text_20_body">Это откроет “Проводник” на папке, в которой находится приложение MgermFR</text:p>
      <text:p text:style-name="Text_20_body">Примерный вид папки с MgermFR</text:p>
      <text:p text:style-name="Text_20_body"><draw:frame draw:style-name="media" draw:name="13" text:anchor-type="as-char" draw:z-index="13" svg:width="13.97cm" svg:height="7.7904536862004cm"><draw:image xlink:href="Pictures/62eba39e971790ec341799e89a860300.png" xlink:type="simple" xlink:show="embed" xlink:actuate="onLoad"/></draw:frame></text:p>
      <text:h text:style-name="Heading_20_4" text:outline-level="4"><text:bookmark-start text:name="__RefHeading___перейдите_в_папку_загрузок_в_новом_окне_проводника_22"/><text:bookmark-start text:name="перейдите_в_папку_загрузок_в_новом_окне_проводника1"/>Перейдите в папку загрузок в новом окне “Проводника”<text:bookmark-end text:name="__RefHeading___перейдите_в_папку_загрузок_в_новом_окне_проводника_22"/><text:bookmark-end text:name="перейдите_в_папку_загрузок_в_новом_окне_проводника1"/></text:h>
      <text:p text:style-name="Text_20_body">На каждом компьютере она разная, но часто бывает, что это папка “Загрузки” или “Рабочий стол”</text:p>
      <text:p text:style-name="Text_20_body">Две папки открытые одновременно</text:p>
      <text:p text:style-name="Text_20_body"><draw:frame draw:style-name="media" draw:name="14" text:anchor-type="as-char" draw:z-index="14" svg:width="11.191875cm" svg:height="12.564463443396cm"><draw:image xlink:href="Pictures/82a66e299c8718f95acd6853001bf548.png" xlink:type="simple" xlink:show="embed" xlink:actuate="onLoad"/></draw:frame></text:p>
      <text:h text:style-name="Heading_20_4" text:outline-level="4"><text:bookmark-start text:name="__RefHeading___переместите_файл_mgermwinhelper_в_папку_от_mgermfr_23"/><text:bookmark-start text:name="переместите_файл_mgermwinhelper_в_папку_от_mgermfr1"/>Переместите файл MgermWinHelper в папку от MgermFR<text:bookmark-end text:name="__RefHeading___переместите_файл_mgermwinhelper_в_папку_от_mgermfr_23"/><text:bookmark-end text:name="переместите_файл_mgermwinhelper_в_папку_от_mgermfr1"/></text:h>
      <text:p text:style-name="Text_20_body">Просто перетяните, используйте комбинации Ctrl+X/Ctrl+V, или с помощью Вырезать/Вставить</text:p>
      <text:p text:style-name="Text_20_body">Вид папок после перемещения</text:p>
      <text:p text:style-name="Text_20_body"><draw:frame draw:style-name="media" draw:name="15" text:anchor-type="as-char" draw:z-index="15" svg:width="11.244791666667cm" svg:height="12.567708333333cm"><draw:image xlink:href="Pictures/d1bf98436ec71448b7c3c198523c6752.png" xlink:type="simple" xlink:show="embed" xlink:actuate="onLoad"/></draw:frame></text:p>
      <text:h text:style-name="Heading_20_4" text:outline-level="4"><text:bookmark-start text:name="__RefHeading___переименуйте_файл_mgermfr.ini_в_файл_mgermwinhelper.ini_24"/><text:bookmark-start text:name="переименуйте_файл_mgermfr.ini_в_файл_mgermwinhelper.ini"/>Переименуйте файл MgermFR.ini в файл MgermWinHelper.ini<text:bookmark-end text:name="__RefHeading___переименуйте_файл_mgermfr.ini_в_файл_mgermwinhelper.ini_24"/><text:bookmark-end text:name="переименуйте_файл_mgermfr.ini_в_файл_mgermwinhelper.ini"/></text:h>
      <text:p text:style-name="Text_20_body">Выделите файл и нажмите F2, или правой кнопкой мыши - переименовать</text:p>
      <text:p text:style-name="Text_20_body">Положение кнопки в всплывающем меню</text:p>
      <text:p text:style-name="Text_20_body"><draw:frame draw:style-name="media" draw:name="16" text:anchor-type="as-char" draw:z-index="16" svg:width="14.499166666667cm" svg:height="18.25625cm"><draw:image xlink:href="Pictures/e10ac8edfdd6187c4547a1363ccdcfa5.png" xlink:type="simple" xlink:show="embed" xlink:actuate="onLoad"/></draw:frame></text:p>
      <text:p text:style-name="Text_20_body">Вид папки после переименования</text:p>
      <text:p text:style-name="Text_20_body"><draw:frame draw:style-name="media" draw:name="17" text:anchor-type="as-char" draw:z-index="17" svg:width="11.244791666667cm" svg:height="5.7543769561815cm"><draw:image xlink:href="Pictures/92ea5784fcb9d22238021043661a3b63.png" xlink:type="simple" xlink:show="embed" xlink:actuate="onLoad"/></draw:frame></text:p>
      <text:h text:style-name="Heading_20_4" text:outline-level="4"><text:bookmark-start text:name="__RefHeading___создайте_ярлык_mgermwinhelper_на_рабочем_столе_25"/><text:bookmark-start text:name="создайте_ярлык_mgermwinhelper_на_рабочем_столе1"/>Создайте ярлык MgermWinHelper на рабочем столе<text:bookmark-end text:name="__RefHeading___создайте_ярлык_mgermwinhelper_на_рабочем_столе_25"/><text:bookmark-end text:name="создайте_ярлык_mgermwinhelper_на_рабочем_столе1"/></text:h>
      <text:p text:style-name="Text_20_body">Нажмите правой кнопкой мыши по приложению MgermWinHelper и нажмите “Отправить”→ “Отправить на рабочий стол (создать ярлык)”</text:p>
      <text:p text:style-name="Text_20_body">Положение пункта меню</text:p>
      <text:p text:style-name="Text_20_body"><draw:frame draw:style-name="media" draw:name="18" text:anchor-type="as-char" draw:z-index="18" svg:width="14.975416666667cm" svg:height="7.6837216404887cm"><draw:image xlink:href="Pictures/0855c00ab360432b76be806fb7e9f803.png" xlink:type="simple" xlink:show="embed" xlink:actuate="onLoad"/></draw:frame></text:p>
      <text:h text:style-name="Heading_20_4" text:outline-level="4"><text:bookmark-start text:name="__RefHeading___удалите_ярлык_mgermfr_26"/><text:bookmark-start text:name="удалите_ярлык_mgermfr"/>Удалите ярлык MgermFR<text:bookmark-end text:name="__RefHeading___удалите_ярлык_mgermfr_26"/><text:bookmark-end text:name="удалите_ярлык_mgermfr"/></text:h>
      <text:p text:style-name="Text_20_body">Два ярлыка на рабочем столе</text:p>
      <text:p text:style-name="Text_20_body"><draw:frame draw:style-name="media" draw:name="19" text:anchor-type="as-char" draw:z-index="19" svg:width="5.3445833333333cm" svg:height="2.301875cm"><draw:image xlink:href="Pictures/a485ed923514d8d1fb9fda04e2762dcc.png" xlink:type="simple" xlink:show="embed" xlink:actuate="onLoad"/></draw:frame></text:p>
      <text:h text:style-name="Heading_20_2" text:outline-level="2"><text:bookmark-start text:name="__RefHeading___обновление_с_приложения_mgermwinhelper_27"/><text:bookmark-start text:name="обновление_с_приложения_mgermwinhelper"/>Обновление с приложения MgermWinHelper<text:bookmark-end text:name="__RefHeading___обновление_с_приложения_mgermwinhelper_27"/><text:bookmark-end text:name="обновление_с_приложения_mgermwinhelper"/></text:h>
      <text:p text:style-name="Text_20_body">Если у Вас стоит предыдущая версия MgermWinHelper, то следует заменить её на новую версию MgermWinHelper.</text:p>
      <text:h text:style-name="Heading_20_3" text:outline-level="3"><text:bookmark-start text:name="__RefHeading___порядок_действий_28"/><text:bookmark-start text:name="порядок_действий2"/>Порядок действий<text:bookmark-end text:name="__RefHeading___порядок_действий_28"/><text:bookmark-end text:name="порядок_действий2"/></text:h>
      <text:h text:style-name="Heading_20_4" text:outline-level="4"><text:bookmark-start text:name="__RefHeading___закройте_mgermwinhelper_29"/><text:bookmark-start text:name="закройте_mgermwinhelper"/>Закройте MgermWinHelper<text:bookmark-end text:name="__RefHeading___закройте_mgermwinhelper_29"/><text:bookmark-end text:name="закройте_mgermwinhelper"/></text:h>
      <text:h text:style-name="Heading_20_4" text:outline-level="4"><text:bookmark-start text:name="__RefHeading___получите_ссылку_на_новое_приложение_у_сотрудников_mgerm_30"/><text:bookmark-start text:name="получите_ссылку_на_новое_приложение_у_сотрудников_mgerm1"/>Получите ссылку на новое приложение у сотрудников MGERM<text:bookmark-end text:name="__RefHeading___получите_ссылку_на_новое_приложение_у_сотрудников_mgerm_30"/><text:bookmark-end text:name="получите_ссылку_на_новое_приложение_у_сотрудников_mgerm1"/></text:h>
      <text:p text:style-name="Text_20_body">Запросите ссылку через почту, чат в скайпе или в телеграмме</text:p>
      <text:h text:style-name="Heading_20_4" text:outline-level="4"><text:bookmark-start text:name="__RefHeading___перейдите_по_ссылке_31"/><text:bookmark-start text:name="перейдите_по_ссылке2"/>Перейдите по ссылке<text:bookmark-end text:name="__RefHeading___перейдите_по_ссылке_31"/><text:bookmark-end text:name="перейдите_по_ссылке2"/></text:h>
      <text:p text:style-name="Text_20_body">Ссылка будет вести на файлообменник DropBox</text:p>
      <text:h text:style-name="Heading_20_4" text:outline-level="4"><text:bookmark-start text:name="__RefHeading___скачайте_новую_версию_приложения_32"/><text:bookmark-start text:name="скачайте_новую_версию_приложения1"/>Скачайте новую версию приложения<text:bookmark-end text:name="__RefHeading___скачайте_новую_версию_приложения_32"/><text:bookmark-end text:name="скачайте_новую_версию_приложения1"/></text:h>
      <text:p text:style-name="Text_20_body">Нажмите кнопку скачать → Прямое скачивание</text:p>
      <text:p text:style-name="Text_20_body">Примерный вид сайта с акцентом на кнопку «Скачать»</text:p>
      <text:p text:style-name="Text_20_body"><draw:frame draw:style-name="media" draw:name="20" text:anchor-type="as-char" draw:z-index="20" svg:width="11.033125cm" svg:height="8.5989583333333cm"><draw:image xlink:href="Pictures/ed41bbaa863b681fbb0aa4a3340a566e.png" xlink:type="simple" xlink:show="embed" xlink:actuate="onLoad"/></draw:frame></text:p>
      <text:p text:style-name="Text_20_body">Выпадающее меню из кнопки скачать</text:p>
      <text:p text:style-name="Text_20_body"><draw:frame draw:style-name="media" draw:name="21" text:anchor-type="as-char" draw:z-index="21" svg:width="11.059583333333cm" svg:height="10.609791666667cm"><draw:image xlink:href="Pictures/939975a1eda9bf0f2e257f912abaa379.png" xlink:type="simple" xlink:show="embed" xlink:actuate="onLoad"/></draw:frame></text:p>
      <text:h text:style-name="Heading_20_4" text:outline-level="4"><text:bookmark-start text:name="__RefHeading___найдите_значок_mgermwinhelper_на_рабочем_столе_и_нажмите_по_нему_правой_кнопкой_мыши_33"/><text:bookmark-start text:name="найдите_значок_mgermwinhelper_на_рабочем_столе_и_нажмите_по_нему_правой_кнопкой_мыши"/>Найдите значок MgermWinHelper на рабочем столе и нажмите по нему правой кнопкой мыши<text:bookmark-end text:name="__RefHeading___найдите_значок_mgermwinhelper_на_рабочем_столе_и_нажмите_по_нему_правой_кнопкой_мыши_33"/><text:bookmark-end text:name="найдите_значок_mgermwinhelper_на_рабочем_столе_и_нажмите_по_нему_правой_кнопкой_мыши"/></text:h>
      <text:p text:style-name="Text_20_body">Ярлык может находится и на панели задач снизу</text:p>
      <text:h text:style-name="Heading_20_4" text:outline-level="4"><text:bookmark-start text:name="__RefHeading___нажмите_левой_кнопкой_мыши_расположение_файла_34"/><text:bookmark-start text:name="нажмите_левой_кнопкой_мыши_расположение_файла1"/>Нажмите левой кнопкой мыши “Расположение файла”<text:bookmark-end text:name="__RefHeading___нажмите_левой_кнопкой_мыши_расположение_файла_34"/><text:bookmark-end text:name="нажмите_левой_кнопкой_мыши_расположение_файла1"/></text:h>
      <text:p text:style-name="Text_20_body">Положение пункта всплывающего меню</text:p>
      <text:p text:style-name="Text_20_body"><draw:frame draw:style-name="media" draw:name="22" text:anchor-type="as-char" draw:z-index="22" svg:width="10.027708333333cm" svg:height="5.8208333333333cm"><draw:image xlink:href="Pictures/31c580b01f38eb37abe6975ed2633635.png" xlink:type="simple" xlink:show="embed" xlink:actuate="onLoad"/></draw:frame></text:p>
      <text:p text:style-name="Text_20_body">Это откроет “Проводник” на папке, в которой находится приложение MgermWinHelper</text:p>
      <text:p text:style-name="Text_20_body">Примерный вид папки с MgermFR</text:p>
      <text:p text:style-name="Text_20_body"><draw:frame draw:style-name="media" draw:name="23" text:anchor-type="as-char" draw:z-index="23" svg:width="11.191875cm" svg:height="5.833500884434cm"><draw:image xlink:href="Pictures/6367fcae849250c8fc3d4bbe1a1e49ee.png" xlink:type="simple" xlink:show="embed" xlink:actuate="onLoad"/></draw:frame></text:p>
      <text:h text:style-name="Heading_20_4" text:outline-level="4"><text:bookmark-start text:name="__RefHeading___перейдите_в_папку_загрузок_в_новом_окне_проводника_35"/><text:bookmark-start text:name="перейдите_в_папку_загрузок_в_новом_окне_проводника2"/>Перейдите в папку загрузок в новом окне “Проводника”<text:bookmark-end text:name="__RefHeading___перейдите_в_папку_загрузок_в_новом_окне_проводника_35"/><text:bookmark-end text:name="перейдите_в_папку_загрузок_в_новом_окне_проводника2"/></text:h>
      <text:p text:style-name="Text_20_body">На каждом компьютере она разная, но часто бывает, что это папка “Загрузки” или “Рабочий стол”</text:p>
      <text:p text:style-name="Text_20_body">Две папки открытые одновременно</text:p>
      <text:p text:style-name="Text_20_body"><draw:frame draw:style-name="media" draw:name="24" text:anchor-type="as-char" draw:z-index="24" svg:width="11.244791666667cm" svg:height="12.54125cm"><draw:image xlink:href="Pictures/2b1b0447224317983fbf0af25ae25a83.png" xlink:type="simple" xlink:show="embed" xlink:actuate="onLoad"/></draw:frame></text:p>
      <text:h text:style-name="Heading_20_4" text:outline-level="4"><text:bookmark-start text:name="__RefHeading___переместите_файл_mgermwinhelper_в_папку_от_mgermfr_36"/><text:bookmark-start text:name="переместите_файл_mgermwinhelper_в_папку_от_mgermfr2"/>Переместите файл MgermWinHelper в папку от MgermFR<text:bookmark-end text:name="__RefHeading___переместите_файл_mgermwinhelper_в_папку_от_mgermfr_36"/><text:bookmark-end text:name="переместите_файл_mgermwinhelper_в_папку_от_mgermfr2"/></text:h>
      <text:p text:style-name="Text_20_body">Просто перетяните, используйте комбинации Ctrl+X/Ctrl+V, или с помощью Вырезать/Вставить</text:p>
      <text:h text:style-name="Heading_20_4" text:outline-level="4"><text:bookmark-start text:name="__RefHeading___переместите_файл_с_заменой_37"/><text:bookmark-start text:name="переместите_файл_с_заменой"/>Переместите файл с заменой<text:bookmark-end text:name="__RefHeading___переместите_файл_с_заменой_37"/><text:bookmark-end text:name="переместите_файл_с_заменой"/></text:h>
      <text:p text:style-name="Text_20_body">Кода высветиться уведомление выберите “Заменить файл в папке назначения”</text:p>
      <text:p text:style-name="Text_20_body">Положение кнопки в уведомлении</text:p>
      <text:p text:style-name="Text_20_body"><draw:frame draw:style-name="media" draw:name="25" text:anchor-type="as-char" draw:z-index="25" svg:width="12.038541666667cm" svg:height="8.1227083333333cm"><draw:image xlink:href="Pictures/8a2608327142998214fdee798657f34a.png" xlink:type="simple" xlink:show="embed" xlink:actuate="onLoad"/></draw:frame></text:p>
      <text:p text:style-name="Text_20_body">Вид папки после переименования</text:p>
      <text:p text:style-name="Text_20_body"><draw:frame draw:style-name="media" draw:name="26" text:anchor-type="as-char" draw:z-index="26" svg:width="11.1125cm" svg:height="5.9002083333333cm"><draw:image xlink:href="Pictures/1dd3667c4ac74c2e56dc8c5457c15f99.png" xlink:type="simple" xlink:show="embed" xlink:actuate="onLoad"/></draw:frame></text:p>
      <text:h text:style-name="Heading_20_1" text:outline-level="1"><text:bookmark-start text:name="__RefHeading___NoTitle_38"/><text:bookmark-start text:name="section"/><text:bookmark-end text:name="__RefHeading___NoTitle_38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winhelper:update</dc:title>
  </office:meta>
</office:document-meta>
</file>