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ed7a08217e162a8222766060b6f786.png"/>
  <manifest:file-entry manifest:media-type="image/png" manifest:full-path="Pictures/91288524573613ed2add5dad280b2128.png"/>
  <manifest:file-entry manifest:media-type="image/png" manifest:full-path="Pictures/bddbbc79a9287a065cfed0fd5db4d4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:chatpush"/><text:bookmark-start text:name="__RefHeading___получение_токена_для_доступа_к_отправке_1"/><text:bookmark-start text:name="получение_токена_для_доступа_к_отправке"/>Получение токена для доступа к отправке<text:bookmark-end text:name="__RefHeading___получение_токена_для_доступа_к_отправке_1"/><text:bookmark-end text:name="получение_токена_для_доступа_к_отправке"/></text:h>
      <text:p text:style-name="Text_20_body">Перейдите в личный кабинет и перейдите в кабинет разработчика</text:p>
      <text:p text:style-name="Text_20_body"><draw:frame draw:style-name="mediacenter" draw:name="0" text:anchor-type="paragraph" draw:z-index="0" svg:width="8.1491666666667cm" svg:height="13.123333333333cm"><draw:image xlink:href="Pictures/e0ed7a08217e162a8222766060b6f786.png" xlink:type="simple" xlink:show="embed" xlink:actuate="onLoad"/></draw:frame></text:p>
      <text:p text:style-name="Text_20_body">Выберите созданный инстанс для отправки сообщений и перейдите в него</text:p>
      <text:p text:style-name="Text_20_body"><draw:frame draw:style-name="mediacenter" draw:name="1" text:anchor-type="paragraph" draw:z-index="1" svg:width="40.79875cm" style:rel-width="100%" svg:height="6.3235416666667cm" style:rel-height="scale"><draw:image xlink:href="Pictures/91288524573613ed2add5dad280b2128.png" xlink:type="simple" xlink:show="embed" xlink:actuate="onLoad"/></draw:frame>Внутри инстанса перейдите в раздел «Интеграции» и скопируйте Bearer Token. Передайте его ТП МИС  для установки в настройки системы информирования</text:p>
      <text:p text:style-name="Text_20_body"><draw:frame draw:style-name="mediacenter" draw:name="2" text:anchor-type="paragraph" draw:z-index="2" svg:width="47.016458333333cm" style:rel-width="100%" svg:height="17.912291666667cm" style:rel-height="scale"><draw:image xlink:href="Pictures/bddbbc79a9287a065cfed0fd5db4d49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:chatpush</dc:title>
  </office:meta>
</office:document-meta>
</file>