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94f13be44da73eee037f3937548289.png"/>
  <manifest:file-entry manifest:media-type="image/png" manifest:full-path="Pictures/f2facbaf79c2a26f94080e070ef6b4dc.png"/>
  <manifest:file-entry manifest:media-type="image/png" manifest:full-path="Pictures/be2b59d8a6406ffafd2d87016480b575.png"/>
  <manifest:file-entry manifest:media-type="image/png" manifest:full-path="Pictures/08b7f56dc98dd14e33643488907a17fc.png"/>
  <manifest:file-entry manifest:media-type="image/png" manifest:full-path="Pictures/2de72703f7d2007741fcec3e91847889.png"/>
  <manifest:file-entry manifest:media-type="image/png" manifest:full-path="Pictures/404f8fd3c18832146acbc3dc50151fec.png"/>
  <manifest:file-entry manifest:media-type="image/png" manifest:full-path="Pictures/0843bc524ca10d9a7d1a8693c9b7b20a.png"/>
  <manifest:file-entry manifest:media-type="image/png" manifest:full-path="Pictures/8379feb2c4c14343ae5f2627162bef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services:patientnotifications:response:pc"/><text:bookmark-start text:name="__RefHeading___вид_механизма_ответа_пациента_на_прием_при_ответе_с_персонального_компьютера_1"/><text:bookmark-start text:name="вид_механизма_ответа_пациента_на_прием_при_ответе_с_персонального_компьютера"/>Вид механизма ответа пациента на прием при ответе с персонального компьютера<text:bookmark-end text:name="__RefHeading___вид_механизма_ответа_пациента_на_прием_при_ответе_с_персонального_компьютера_1"/><text:bookmark-end text:name="вид_механизма_ответа_пациента_на_прием_при_ответе_с_персонального_компьютера"/></text:h>
      <text:p text:style-name="Text_20_body">В механизм встроено несколько состояний, о которых механизм уведомляет пациента</text:p>
      <text:h text:style-name="Heading_20_2" text:outline-level="2"><text:bookmark-start text:name="__RefHeading___ошибки_2"/><text:bookmark-start text:name="ошибки"/>Ошибки<text:bookmark-end text:name="__RefHeading___ошибки_2"/><text:bookmark-end text:name="ошибки"/></text:h>
      <text:h text:style-name="Heading_20_3" text:outline-level="3"><text:bookmark-start text:name="__RefHeading___нет_токена_3"/><text:bookmark-start text:name="нет_токена"/>Нет токена<text:bookmark-end text:name="__RefHeading___нет_токена_3"/><text:bookmark-end text:name="нет_токена"/></text:h>
      <text:p text:style-name="Text_20_body">Выводится, если токен авторизации не указан</text:p>
      <text:p text:style-name="Text_20_body"><draw:frame draw:style-name="mediacenter" draw:name="0" text:anchor-type="paragraph" draw:z-index="0" svg:width="27.093333333333cm" style:rel-width="100%" svg:height="14.44625cm" style:rel-height="scale"><draw:image xlink:href="Pictures/4c94f13be44da73eee037f3937548289.png" xlink:type="simple" xlink:show="embed" xlink:actuate="onLoad"/></draw:frame></text:p>
      <text:h text:style-name="Heading_20_3" text:outline-level="3"><text:bookmark-start text:name="__RefHeading___уведомление_не_найдено_в_системе_4"/><text:bookmark-start text:name="уведомление_не_найдено_в_системе"/>Уведомление не найдено в системе<text:bookmark-end text:name="__RefHeading___уведомление_не_найдено_в_системе_4"/><text:bookmark-end text:name="уведомление_не_найдено_в_системе"/></text:h>
      <text:p text:style-name="Text_20_body">Может быть вызвано, если перешли по ссылке без указания токена авторизации или при ошибке токена</text:p>
      <text:p text:style-name="Text_20_body"><draw:frame draw:style-name="mediacenter" draw:name="1" text:anchor-type="paragraph" draw:z-index="1" svg:width="27.093333333333cm" style:rel-width="100%" svg:height="14.44625cm" style:rel-height="scale"><draw:image xlink:href="Pictures/f2facbaf79c2a26f94080e070ef6b4dc.png" xlink:type="simple" xlink:show="embed" xlink:actuate="onLoad"/></draw:frame></text:p>
      <text:h text:style-name="Heading_20_3" text:outline-level="3"><text:bookmark-start text:name="__RefHeading___уведомление_уже_обработано_5"/><text:bookmark-start text:name="уведомление_уже_обработано"/>Уведомление уже обработано<text:bookmark-end text:name="__RefHeading___уведомление_уже_обработано_5"/><text:bookmark-end text:name="уведомление_уже_обработано"/></text:h>
      <text:p text:style-name="Text_20_body">Вызыывается, когда пациент уже ответил на прием</text:p>
      <text:p text:style-name="Text_20_body"><draw:frame draw:style-name="mediacenter" draw:name="2" text:anchor-type="paragraph" draw:z-index="2" svg:width="27.093333333333cm" style:rel-width="100%" svg:height="14.44625cm" style:rel-height="scale"><draw:image xlink:href="Pictures/be2b59d8a6406ffafd2d87016480b575.png" xlink:type="simple" xlink:show="embed" xlink:actuate="onLoad"/></draw:frame></text:p>
      <text:h text:style-name="Heading_20_3" text:outline-level="3"><text:bookmark-start text:name="__RefHeading___прием_уже_состоялся_6"/><text:bookmark-start text:name="прием_уже_состоялся"/>Прием уже состоялся<text:bookmark-end text:name="__RefHeading___прием_уже_состоялся_6"/><text:bookmark-end text:name="прием_уже_состоялся"/></text:h>
      <text:p text:style-name="Text_20_body">Вызывается, если дата в направлении уже прошла</text:p>
      <text:p text:style-name="Text_20_body"><draw:frame draw:style-name="mediacenter" draw:name="3" text:anchor-type="paragraph" draw:z-index="3" svg:width="27.093333333333cm" style:rel-width="100%" svg:height="14.44625cm" style:rel-height="scale"><draw:image xlink:href="Pictures/08b7f56dc98dd14e33643488907a17fc.png" xlink:type="simple" xlink:show="embed" xlink:actuate="onLoad"/></draw:frame></text:p>
      <text:h text:style-name="Heading_20_2" text:outline-level="2"><text:bookmark-start text:name="__RefHeading___основной_алгоритм_подтверждения_7"/><text:bookmark-start text:name="основной_алгоритм_подтверждения"/>Основной алгоритм подтверждения<text:bookmark-end text:name="__RefHeading___основной_алгоритм_подтверждения_7"/><text:bookmark-end text:name="основной_алгоритм_подтверждения"/></text:h>
      <text:p text:style-name="Text_20_body">Если все условия совпали и не было вызвано ни одной ошибки, то пациент увидит следующее окно</text:p>
      <text:p text:style-name="Text_20_body"><draw:frame draw:style-name="mediacenter" draw:name="4" text:anchor-type="paragraph" draw:z-index="4" svg:width="27.093333333333cm" style:rel-width="100%" svg:height="14.44625cm" style:rel-height="scale"><draw:image xlink:href="Pictures/2de72703f7d2007741fcec3e91847889.png" xlink:type="simple" xlink:show="embed" xlink:actuate="onLoad"/></draw:frame></text:p>
      <text:h text:style-name="Heading_20_3" text:outline-level="3"><text:bookmark-start text:name="__RefHeading___подтверждение_8"/><text:bookmark-start text:name="подтверждение"/>Подтверждение<text:bookmark-end text:name="__RefHeading___подтверждение_8"/><text:bookmark-end text:name="подтверждение"/></text:h>
      <text:p text:style-name="Text_20_body">Для подтверждения, пациент должен нажать на кнопку «Да, конечно», после чего пациент увиди следующее уведомление</text:p>
      <text:p text:style-name="Text_20_body"><draw:frame draw:style-name="mediacenter" draw:name="5" text:anchor-type="paragraph" draw:z-index="5" svg:width="27.093333333333cm" style:rel-width="100%" svg:height="14.44625cm" style:rel-height="scale"><draw:image xlink:href="Pictures/404f8fd3c18832146acbc3dc50151fec.png" xlink:type="simple" xlink:show="embed" xlink:actuate="onLoad"/></draw:frame></text:p>
      <text:h text:style-name="Heading_20_3" text:outline-level="3"><text:bookmark-start text:name="__RefHeading___отмена_приема_9"/><text:bookmark-start text:name="отмена_приема"/>Отмена приема<text:bookmark-end text:name="__RefHeading___отмена_приема_9"/><text:bookmark-end text:name="отмена_приема"/></text:h>
      <text:p text:style-name="Text_20_body">Для отмены приема, пациент нажимает на кнопку «Нет, не приду». После этого он видит следующее уведомление</text:p>
      <text:p text:style-name="Text_20_body"><draw:frame draw:style-name="mediacenter" draw:name="6" text:anchor-type="paragraph" draw:z-index="6" svg:width="27.093333333333cm" style:rel-width="100%" svg:height="14.44625cm" style:rel-height="scale"><draw:image xlink:href="Pictures/0843bc524ca10d9a7d1a8693c9b7b20a.png" xlink:type="simple" xlink:show="embed" xlink:actuate="onLoad"/></draw:frame>Если пациент передумал на этом этапе, то он может нажать на кнопку «Я приду», чем подтвердит прием</text:p>
      <text:p text:style-name="Text_20_body">Пациент может указать причину отказа в поле или оставить его пустым. Для полного отказа нужно нажать кнопку «Отказываюсь от приема». После полного отказа, пациент увидит следующее уведомление</text:p>
      <text:p text:style-name="Text_20_body"><draw:frame draw:style-name="mediacenter" draw:name="7" text:anchor-type="paragraph" draw:z-index="7" svg:width="27.093333333333cm" style:rel-width="100%" svg:height="14.44625cm" style:rel-height="scale"><draw:image xlink:href="Pictures/8379feb2c4c14343ae5f2627162befb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services:patientnotifications:response:pc</dc:title>
  </office:meta>
</office:document-meta>
</file>