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270e971345af82cae314fe09ae64cc.png"/>
  <manifest:file-entry manifest:media-type="image/png" manifest:full-path="Pictures/2d264af99398309b97fafd7504e04a79.png"/>
  <manifest:file-entry manifest:media-type="image/png" manifest:full-path="Pictures/ef69a05db00a6e65845f2d799386e8f6.png"/>
  <manifest:file-entry manifest:media-type="image/png" manifest:full-path="Pictures/ab5bcb9564ece00a869a26fc46750c47.png"/>
  <manifest:file-entry manifest:media-type="image/png" manifest:full-path="Pictures/b97be1be463298b7ad521b749bd1194e.png"/>
  <manifest:file-entry manifest:media-type="image/png" manifest:full-path="Pictures/03897369866b053dcffabc36d052d8e1.png"/>
  <manifest:file-entry manifest:media-type="image/png" manifest:full-path="Pictures/b6dac6ccfe732a3fd8785ae6a00863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services:patientnotifications:response:phone"/><text:bookmark-start text:name="__RefHeading___вид_механизма_ответа_пациента_на_прием_при_ответе_со_смартфона_1"/><text:bookmark-start text:name="вид_механизма_ответа_пациента_на_прием_при_ответе_со_смартфона"/>Вид механизма ответа пациента на прием при ответе со смартфона<text:bookmark-end text:name="__RefHeading___вид_механизма_ответа_пациента_на_прием_при_ответе_со_смартфона_1"/><text:bookmark-end text:name="вид_механизма_ответа_пациента_на_прием_при_ответе_со_смартфона"/></text:h>
      <text:p text:style-name="Text_20_body">В механизм встроено несколько состояний, о которых механизм уведомляет пациента</text:p>
      <text:h text:style-name="Heading_20_2" text:outline-level="2"><text:bookmark-start text:name="__RefHeading___ошибки_2"/><text:bookmark-start text:name="ошибки"/>Ошибки<text:bookmark-end text:name="__RefHeading___ошибки_2"/><text:bookmark-end text:name="ошибки"/></text:h>
      <text:h text:style-name="Heading_20_3" text:outline-level="3"><text:bookmark-start text:name="__RefHeading___нет_токена_3"/><text:bookmark-start text:name="нет_токена"/>Нет токена<text:bookmark-end text:name="__RefHeading___нет_токена_3"/><text:bookmark-end text:name="нет_токена"/></text:h>
      <text:p text:style-name="Text_20_body">Выводится, если токен авторизации не указан</text:p>
      <text:p text:style-name="Text_20_body"><draw:frame draw:style-name="mediacenter" draw:name="0" text:anchor-type="paragraph" draw:z-index="0" svg:width="10.583333333333cm" svg:height="23.518518518519cm"><draw:image xlink:href="Pictures/b4270e971345af82cae314fe09ae64cc.png" xlink:type="simple" xlink:show="embed" xlink:actuate="onLoad"/></draw:frame></text:p>
      <text:h text:style-name="Heading_20_3" text:outline-level="3"><text:bookmark-start text:name="__RefHeading___уведомление_не_найдено_в_системе_4"/><text:bookmark-start text:name="уведомление_не_найдено_в_системе"/>Уведомление не найдено в системе<text:bookmark-end text:name="__RefHeading___уведомление_не_найдено_в_системе_4"/><text:bookmark-end text:name="уведомление_не_найдено_в_системе"/></text:h>
      <text:p text:style-name="Text_20_body">Может быть вызвано, если перешли по ссылке без указания токена авторизации или при ошибке токена</text:p>
      <text:p text:style-name="Text_20_body"><draw:frame draw:style-name="mediacenter" draw:name="   Legend" text:anchor-type="paragraph" draw:z-index="0" svg:width="10.583333333333cm"><draw:text-box><text:p text:style-name="legendcenter"><draw:frame draw:style-name="mediacenter" draw:name="  " text:anchor-type="paragraph" draw:z-index="1" svg:width="10.583333333333cm" svg:height="23.518518518519cm"><draw:image xlink:href="Pictures/b4270e971345af82cae314fe09ae64cc.png" xlink:type="simple" xlink:show="embed" xlink:actuate="onLoad"/></draw:frame>  </text:p></draw:text-box></draw:frame></text:p>
      <text:h text:style-name="Heading_20_3" text:outline-level="3"><text:bookmark-start text:name="__RefHeading___уведомление_уже_обработано_5"/><text:bookmark-start text:name="уведомление_уже_обработано"/>Уведомление уже обработано<text:bookmark-end text:name="__RefHeading___уведомление_уже_обработано_5"/><text:bookmark-end text:name="уведомление_уже_обработано"/></text:h>
      <text:p text:style-name="Text_20_body">Вызыывается, когда пациент уже ответил на прием</text:p>
      <text:p text:style-name="Text_20_body"><draw:frame draw:style-name="mediacenter" draw:name="   Legend" text:anchor-type="paragraph" draw:z-index="0" svg:width="10.583333333333cm"><draw:text-box><text:p text:style-name="legendcenter"><draw:frame draw:style-name="mediacenter" draw:name="  " text:anchor-type="paragraph" draw:z-index="2" svg:width="10.583333333333cm" svg:height="23.518518518519cm"><draw:image xlink:href="Pictures/2d264af99398309b97fafd7504e04a79.png" xlink:type="simple" xlink:show="embed" xlink:actuate="onLoad"/></draw:frame>  </text:p></draw:text-box></draw:frame></text:p>
      <text:h text:style-name="Heading_20_3" text:outline-level="3"><text:bookmark-start text:name="__RefHeading___прием_уже_состоялся_6"/><text:bookmark-start text:name="прием_уже_состоялся"/>Прием уже состоялся<text:bookmark-end text:name="__RefHeading___прием_уже_состоялся_6"/><text:bookmark-end text:name="прием_уже_состоялся"/></text:h>
      <text:p text:style-name="Text_20_body">Вызывается, если дата в направлении уже прошла</text:p>
      <text:p text:style-name="Text_20_body"><draw:frame draw:style-name="mediacenter" draw:name="   Legend" text:anchor-type="paragraph" draw:z-index="0" svg:width="10.583333333333cm"><draw:text-box><text:p text:style-name="legendcenter"><draw:frame draw:style-name="mediacenter" draw:name="  " text:anchor-type="paragraph" draw:z-index="3" svg:width="10.583333333333cm" svg:height="23.518518518519cm"><draw:image xlink:href="Pictures/ef69a05db00a6e65845f2d799386e8f6.png" xlink:type="simple" xlink:show="embed" xlink:actuate="onLoad"/></draw:frame>  </text:p></draw:text-box></draw:frame></text:p>
      <text:h text:style-name="Heading_20_2" text:outline-level="2"><text:bookmark-start text:name="__RefHeading___основной_алгоритм_подтверждения_7"/><text:bookmark-start text:name="основной_алгоритм_подтверждения"/>Основной алгоритм подтверждения<text:bookmark-end text:name="__RefHeading___основной_алгоритм_подтверждения_7"/><text:bookmark-end text:name="основной_алгоритм_подтверждения"/></text:h>
      <text:p text:style-name="Text_20_body">Если все условия совпали и не было вызвано ни одной ошибки, то пациент увидит следующее окно</text:p>
      <text:p text:style-name="Text_20_body"><draw:frame draw:style-name="mediacenter" draw:name="   Legend" text:anchor-type="paragraph" draw:z-index="0" svg:width="10.583333333333cm"><draw:text-box><text:p text:style-name="legendcenter"><draw:frame draw:style-name="mediacenter" draw:name="  " text:anchor-type="paragraph" draw:z-index="4" svg:width="10.583333333333cm" svg:height="23.518518518519cm"><draw:image xlink:href="Pictures/ab5bcb9564ece00a869a26fc46750c47.png" xlink:type="simple" xlink:show="embed" xlink:actuate="onLoad"/></draw:frame>  </text:p></draw:text-box></draw:frame></text:p>
      <text:h text:style-name="Heading_20_3" text:outline-level="3"><text:bookmark-start text:name="__RefHeading___подтверждение_8"/><text:bookmark-start text:name="подтверждение"/>Подтверждение<text:bookmark-end text:name="__RefHeading___подтверждение_8"/><text:bookmark-end text:name="подтверждение"/></text:h>
      <text:p text:style-name="Text_20_body">Для подтверждения, пациент должен нажать на кнопку «Да, конечно», после чего пациент увиди следующее уведомление</text:p>
      <text:p text:style-name="Text_20_body"><draw:frame draw:style-name="mediacenter" draw:name="   Legend" text:anchor-type="paragraph" draw:z-index="0" svg:width="10.583333333333cm"><draw:text-box><text:p text:style-name="legendcenter"><draw:frame draw:style-name="mediacenter" draw:name="  " text:anchor-type="paragraph" draw:z-index="5" svg:width="10.583333333333cm" svg:height="23.518518518519cm"><draw:image xlink:href="Pictures/b97be1be463298b7ad521b749bd1194e.png" xlink:type="simple" xlink:show="embed" xlink:actuate="onLoad"/></draw:frame>  </text:p></draw:text-box></draw:frame></text:p>
      <text:h text:style-name="Heading_20_3" text:outline-level="3"><text:bookmark-start text:name="__RefHeading___отмена_приема_9"/><text:bookmark-start text:name="отмена_приема"/>Отмена приема<text:bookmark-end text:name="__RefHeading___отмена_приема_9"/><text:bookmark-end text:name="отмена_приема"/></text:h>
      <text:p text:style-name="Text_20_body">Для отмены приема, пациент нажимает на кнопку «Нет, не приду». После этого он видит следующее уведомление</text:p>
      <text:p text:style-name="Text_20_body"><draw:frame draw:style-name="mediacenter" draw:name="   Legend" text:anchor-type="paragraph" draw:z-index="0" svg:width="10.583333333333cm"><draw:text-box><text:p text:style-name="legendcenter"><draw:frame draw:style-name="mediacenter" draw:name="  " text:anchor-type="paragraph" draw:z-index="6" svg:width="10.583333333333cm" svg:height="23.518518518519cm"><draw:image xlink:href="Pictures/03897369866b053dcffabc36d052d8e1.png" xlink:type="simple" xlink:show="embed" xlink:actuate="onLoad"/></draw:frame>  </text:p></draw:text-box></draw:frame></text:p>
      <text:p text:style-name="Text_20_body">Если пациент передумал на этом этапе, то он может нажать на кнопку «Я приду», чем подтвердит прием</text:p>
      <text:p text:style-name="Text_20_body">Пациент может указать причину отказа в поле или оставить его пустым. Для полного отказа нужно нажать кнопку «Отказываюсь от приема». После полного отказа, пациент увидит следующее уведомление</text:p>
      <text:p text:style-name="Text_20_body"><draw:frame draw:style-name="mediacenter" draw:name="   Legend" text:anchor-type="paragraph" draw:z-index="0" svg:width="10.583333333333cm"><draw:text-box><text:p text:style-name="legendcenter"><draw:frame draw:style-name="mediacenter" draw:name="  " text:anchor-type="paragraph" draw:z-index="7" svg:width="10.583333333333cm" svg:height="23.518518518519cm"><draw:image xlink:href="Pictures/b6dac6ccfe732a3fd8785ae6a0086343.png" xlink:type="simple" xlink:show="embed" xlink:actuate="onLoad"/></draw:frame>  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services:patientnotifications:response:phone</dc:title>
  </office:meta>
</office:document-meta>
</file>