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cf496e3c53bbfb02a98f1423b8bcf2.png"/>
  <manifest:file-entry manifest:media-type="image/png" manifest:full-path="Pictures/1a732d00171df66de0a44bb9ab173e48.png"/>
  <manifest:file-entry manifest:media-type="image/png" manifest:full-path="Pictures/0aa5323ea33bb06bb75fca5bb3593c1c.png"/>
  <manifest:file-entry manifest:media-type="image/png" manifest:full-path="Pictures/274a3fd5393f04ec9ae946d024310a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response:reg"/><text:bookmark-start text:name="__RefHeading___вид_ответов_пациента_при_автоматическом_информировании_от_сотрудника_регистратуры_1"/><text:bookmark-start text:name="вид_ответов_пациента_при_автоматическом_информировании_от_сотрудника_регистратуры"/>Вид ответов пациента при автоматическом информировании от сотрудника регистратуры<text:bookmark-end text:name="__RefHeading___вид_ответов_пациента_при_автоматическом_информировании_от_сотрудника_регистратуры_1"/><text:bookmark-end text:name="вид_ответов_пациента_при_автоматическом_информировании_от_сотрудника_регистратуры"/></text:h>
      <text:h text:style-name="Heading_20_2" text:outline-level="2"><text:bookmark-start text:name="__RefHeading___положительный_ответ_пациента_подтверждение_приема_2"/><text:bookmark-start text:name="положительный_ответ_пациента_подтверждение_приема"/>Положительный ответ пациента (подтверждение приема)<text:bookmark-end text:name="__RefHeading___положительный_ответ_пациента_подтверждение_приема_2"/><text:bookmark-end text:name="положительный_ответ_пациента_подтверждение_приема"/></text:h>
      <text:p text:style-name="Text_20_body">В сетке расписания данный пациент будет отмечен следующими параметрами:</text:p>
      <text:list text:style-name="List_20_1" text:continue-numbering="false">
        <text:list-item>
          <text:p text:style-name="List_20_1_Content_First">Звонок был совершен</text:p>
        </text:list-item>
        <text:list-item>
          <text:p text:style-name="List_20_1_Content">Пациент ответил</text:p>
        </text:list-item>
        <text:list-item>
          <text:p text:style-name="List_20_1_Content_Last">Пациент подтвердил прием</text:p>
        </text:list-item>
      </text:list>
      <text:p text:style-name="Text_20_body">Во всплывающем окне информации о направлении будет примерно следующая информация</text:p>
      <text:p text:style-name="Text_20_body"><draw:frame draw:style-name="mediacenter" draw:name="0" text:anchor-type="paragraph" draw:z-index="0" svg:width="12.911666666667cm" svg:height="10.609791666667cm"><draw:image xlink:href="Pictures/61cf496e3c53bbfb02a98f1423b8bcf2.png" xlink:type="simple" xlink:show="embed" xlink:actuate="onLoad"/></draw:frame></text:p>
      <text:h text:style-name="Heading_20_2" text:outline-level="2"><text:bookmark-start text:name="__RefHeading___отрицательный_ответ_пациента_отмена_приема_3"/><text:bookmark-start text:name="отрицательный_ответ_пациента_отмена_приема"/>Отрицательный ответ пациента (отмена приема)<text:bookmark-end text:name="__RefHeading___отрицательный_ответ_пациента_отмена_приема_3"/><text:bookmark-end text:name="отрицательный_ответ_пациента_отмена_приема"/></text:h>
      <text:h text:style-name="Heading_20_3" text:outline-level="3"><text:bookmark-start text:name="__RefHeading___включен_механизм_отмены_направлений_4"/><text:bookmark-start text:name="включен_механизм_отмены_направлений"/>Включен механизм отмены направлений<text:bookmark-end text:name="__RefHeading___включен_механизм_отмены_направлений_4"/><text:bookmark-end text:name="включен_механизм_отмены_направлений"/></text:h>
      <text:p text:style-name="Text_20_body">Запись направления будет отмечена как неверная, направление будет скрыто, слот в расписании освобожден</text:p>
      <text:h text:style-name="Heading_20_3" text:outline-level="3"><text:bookmark-start text:name="__RefHeading___выключен_механизм_отмены_направлений_5"/><text:bookmark-start text:name="выключен_механизм_отмены_направлений"/>Выключен механизм отмены направлений<text:bookmark-end text:name="__RefHeading___выключен_механизм_отмены_направлений_5"/><text:bookmark-end text:name="выключен_механизм_отмены_направлений"/></text:h>
      <text:p text:style-name="Text_20_body">В данном случае данные будут отображаться в карте пациента и в расписании</text:p>
      <text:p text:style-name="Text_20_body">В расписании регистратор увидит пометки о том, что звонок состоялся но есть отмена <draw:frame draw:style-name="mediacenter" draw:name="1" text:anchor-type="paragraph" draw:z-index="1" svg:width="7.223125cm" svg:height="2.9104166666667cm"><draw:image xlink:href="Pictures/1a732d00171df66de0a44bb9ab173e48.png" xlink:type="simple" xlink:show="embed" xlink:actuate="onLoad"/></draw:frame>Во всплывающем окне информации о направлении будет примерно следующая информация</text:p>
      <text:p text:style-name="Text_20_body"><draw:frame draw:style-name="mediacenter" draw:name="2" text:anchor-type="paragraph" draw:z-index="2" svg:width="15.187083333333cm" svg:height="12.7cm"><draw:image xlink:href="Pictures/0aa5323ea33bb06bb75fca5bb3593c1c.png" xlink:type="simple" xlink:show="embed" xlink:actuate="onLoad"/></draw:frame>В карте пациента на этом направлении будет метка</text:p>
      <text:p text:style-name="Text_20_body"><draw:frame draw:style-name="mediacenter" draw:name="3" text:anchor-type="paragraph" draw:z-index="3" svg:width="37.173958333333cm" style:rel-width="100%" svg:height="10.689166666667cm" style:rel-height="scale"><draw:image xlink:href="Pictures/274a3fd5393f04ec9ae946d024310aa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response:reg</dc:title>
  </office:meta>
</office:document-meta>
</file>