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3689fedb14f6f8ab8efa8341706a9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ternal_services:patientnotifications:settings:specialtydative"/><text:bookmark-start text:name="__RefHeading___сервис_для_настройки_дательного_падежа_фио_сотрудника_1"/><text:bookmark-start text:name="сервис_для_настройки_дательного_падежа_фио_сотрудника"/>Сервис для настройки дательного падежа ФИО сотрудника<text:bookmark-end text:name="__RefHeading___сервис_для_настройки_дательного_падежа_фио_сотрудника_1"/><text:bookmark-end text:name="сервис_для_настройки_дательного_падежа_фио_сотрудника"/></text:h>
      <text:p text:style-name="Text_20_body">Иногда требуется передать ФИО врача в дательном падеже. Для удобства массового редактирования предоставлен механизм редактирования.</text:p>
      <text:h text:style-name="Heading_20_2" text:outline-level="2"><text:bookmark-start text:name="__RefHeading___общий_вид_на_механизм_2"/><text:bookmark-start text:name="общий_вид_на_механизм"/>Общий вид на механизм<text:bookmark-end text:name="__RefHeading___общий_вид_на_механизм_2"/><text:bookmark-end text:name="общий_вид_на_механизм"/></text:h>
      <text:p text:style-name="Text_20_body"><draw:frame draw:style-name="media" draw:name="0" text:anchor-type="as-char" draw:z-index="0" svg:width="47.810208333333cm" style:rel-width="100%" svg:height="12.620625cm" style:rel-height="scale"><draw:image xlink:href="Pictures/b43689fedb14f6f8ab8efa8341706a9a.png" xlink:type="simple" xlink:show="embed" xlink:actuate="onLoad"/></draw:frame></text:p>
      <text:p text:style-name="Text_20_body">В первых трех столбцах указана ФИО врача в именительном падеже.</text:p>
      <text:p text:style-name="Text_20_body">Столбец «Пол» заполняется по данным системы либо, если данные не заполнены в учетной записи сотрудника, то предполагается на основе ФИО сотрудника.</text:p>
      <text:p text:style-name="Text_20_body">Следующий столбец указывает проверочный вопрос «пациент направлен к», как помощь в заполнении ФИО в дательном падеже</text:p>
      <text:p text:style-name="Text_20_body">Далее идет три столбца с ФИО врача в дательном падеже. По умолчанию, данные в этих столбцах заполняются системой на основе предположения по базе падежей. Данные могут быть неточны, поэтому требуется ручной контроль ввода.</text:p>
      <text:p text:style-name="Text_20_body">Следующий столбец - функциональные кнопки для работы со строкой</text:p>
      <text:h text:style-name="Heading_20_2" text:outline-level="2"><text:bookmark-start text:name="__RefHeading___селектор_выбора_пола_3"/><text:bookmark-start text:name="селектор_выбора_пола"/>Селектор выбора пола<text:bookmark-end text:name="__RefHeading___селектор_выбора_пола_3"/><text:bookmark-end text:name="селектор_выбора_пола"/></text:h>
      <text:p text:style-name="Text_20_body">Здесь вы можете указать пол сотрудника. При переключении пола, ФИО в дательном падеже будет обновлено по базе предположений с учетом пола</text:p>
      <text:h text:style-name="Heading_20_2" text:outline-level="2"><text:bookmark-start text:name="__RefHeading___функциональные_кнопки_4"/><text:bookmark-start text:name="функциональные_кнопки"/>Функциональные кнопки<text:bookmark-end text:name="__RefHeading___функциональные_кнопки_4"/><text:bookmark-end text:name="функциональные_кнопки"/></text:h>
      <text:h text:style-name="Heading_20_3" text:outline-level="3"><text:bookmark-start text:name="__RefHeading___сохранить_фио_в_дательном_падеже_5"/><text:bookmark-start text:name="сохранить_фио_в_дательном_падеже"/>Сохранить ФИО в дательном падеже<text:bookmark-end text:name="__RefHeading___сохранить_фио_в_дательном_падеже_5"/><text:bookmark-end text:name="сохранить_фио_в_дательном_падеже"/></text:h>
      <text:p text:style-name="Text_20_body">Зеленая кнопка с «галочкой». При нажатии на нее система сохранит информацию о поле и ФИО сотрудника в дательном падеже. После чего строка с данным сотрудником исчезнет из отчета.</text:p>
      <text:h text:style-name="Heading_20_3" text:outline-level="3"><text:bookmark-start text:name="__RefHeading___очистить_поля_6"/><text:bookmark-start text:name="очистить_поля"/>Очистить поля<text:bookmark-end text:name="__RefHeading___очистить_поля_6"/><text:bookmark-end text:name="очистить_поля"/></text:h>
      <text:p text:style-name="Text_20_body">Красная кнопка с «мусорным ведром». При нажатии очищает поля ФИО в дательном падеже и сбрасывает селектор пола на нулевое значение - Укажите пол</text:p>
      <text:h text:style-name="Heading_20_3" text:outline-level="3"><text:bookmark-start text:name="__RefHeading___восстановить_предложение_системы_7"/><text:bookmark-start text:name="восстановить_предложение_системы"/>Восстановить предложение системы<text:bookmark-end text:name="__RefHeading___восстановить_предложение_системы_7"/><text:bookmark-end text:name="восстановить_предложение_системы"/></text:h>
      <text:p text:style-name="Text_20_body">Синяя кнопка с круговыми стрелочками. Заполняет ФИО в дательном падеже предположением системы.</text:p>
      <text:h text:style-name="Heading_20_2" text:outline-level="2"><text:bookmark-start text:name="__RefHeading___общий_алгоритм_работы_с_механизмом_8"/><text:bookmark-start text:name="общий_алгоритм_работы_с_механизмом"/>Общий алгоритм работы с механизмом<text:bookmark-end text:name="__RefHeading___общий_алгоритм_работы_с_механизмом_8"/><text:bookmark-end text:name="общий_алгоритм_работы_с_механизмом"/></text:h>
      <text:list text:style-name="List_20_1" text:continue-numbering="false">
        <text:list-item>
          <text:p text:style-name="List_20_1_Content_First">Выберите в списке нужного сотрудника</text:p>
        </text:list-item>
        <text:list-item>
          <text:p text:style-name="List_20_1_Content">Проверьте, правильно ли система предположила пол и ФИО в дательном падеже</text:p>
          <text:list text:style-name="List_20_1">
            <text:list-item>
              <text:p text:style-name="List_20_1_Content">Если верно - нажмите зеленую галочку.</text:p>
            </text:list-item>
            <text:list-item>
              <text:p text:style-name="List_20_1_Content">Если не верно</text:p>
              <text:list text:style-name="List_20_1">
                <text:list-item>
                  <text:p text:style-name="List_20_1_Content">отредактируйте:</text:p>
                  <text:list text:style-name="List_20_1">
                    <text:list-item>
                      <text:p text:style-name="List_20_1_Content">Пол</text:p>
                    </text:list-item>
                    <text:list-item>
                      <text:p text:style-name="List_20_1_Content">Фамилию в дательном падеже</text:p>
                    </text:list-item>
                    <text:list-item>
                      <text:p text:style-name="List_20_1_Content">Имя в дательном падеже</text:p>
                    </text:list-item>
                    <text:list-item>
                      <text:p text:style-name="List_20_1_Content">Отчество в дательном падеже</text:p>
                    </text:list-item>
                  </text:list>
                </text:list-item>
                <text:list-item>
                  <text:p text:style-name="List_20_1_Content">Нажмите зеленую галочку</text:p>
                </text:list-item>
              </text:list>
            </text:list-item>
          </text:list>
        </text:list-item>
        <text:list-item>
          <text:p text:style-name="List_20_1_Content_Last">Повторите пункты 1-3 для всех сотрудников в списке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ternal_services:patientnotifications:settings:specialtydative</dc:title>
  </office:meta>
</office:document-meta>
</file>