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6824d89cba27d7be12b8a3727d9b322.png"/>
  <manifest:file-entry manifest:media-type="image/png" manifest:full-path="Pictures/6a032dbae86938e844ac7487901ce7c3.png"/>
  <manifest:file-entry manifest:media-type="image/png" manifest:full-path="Pictures/e5ecc0856796d60aca106c55c0a6a5d1.png"/>
  <manifest:file-entry manifest:media-type="image/png" manifest:full-path="Pictures/4a1d795440a97aa311c0f2a2e5a10b85.png"/>
  <manifest:file-entry manifest:media-type="image/png" manifest:full-path="Pictures/a714b2fc8d6395a4baddb264b58f6428.png"/>
  <manifest:file-entry manifest:media-type="image/png" manifest:full-path="Pictures/c7c3292a94109d95e8aaca436fc72ae3.png"/>
  <manifest:file-entry manifest:media-type="image/png" manifest:full-path="Pictures/2c5a5a7b7ea6bc2417ebe9c8126d1d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allowpopups"/><text:bookmark-start text:name="__RefHeading___разрешить_всплывающие_окна_1"/><text:bookmark-start text:name="разрешить_всплывающие_окна"/>Разрешить всплывающие окна<text:bookmark-end text:name="__RefHeading___разрешить_всплывающие_окна_1"/><text:bookmark-end text:name="разрешить_всплывающие_окна"/></text:h>
      <text:p text:style-name="Text_20_body">Перейдите в настройки браузера</text:p>
      <text:p text:style-name="Text_20_body"><draw:frame draw:style-name="media" draw:name="0" text:anchor-type="as-char" draw:z-index="0" svg:width="27.252083333333cm" style:rel-width="100%" svg:height="21.351875cm" style:rel-height="scale"><draw:image xlink:href="Pictures/46824d89cba27d7be12b8a3727d9b322.png" xlink:type="simple" xlink:show="embed" xlink:actuate="onLoad"/></draw:frame></text:p>
      <text:p text:style-name="Text_20_body">Перейдите в раздел «Конфиденциальность и безопасность» → «Настройки сайта»</text:p>
      <text:p text:style-name="Text_20_body"><draw:frame draw:style-name="media" draw:name="1" text:anchor-type="as-char" draw:z-index="1" svg:width="27.119791666667cm" style:rel-width="100%" svg:height="17.4625cm" style:rel-height="scale"><draw:image xlink:href="Pictures/6a032dbae86938e844ac7487901ce7c3.png" xlink:type="simple" xlink:show="embed" xlink:actuate="onLoad"/></draw:frame></text:p>
      <text:p text:style-name="Text_20_body">Перейдите в раздел «Всплывающие окна и переадресация»</text:p>
      <text:p text:style-name="Text_20_body"><draw:frame draw:style-name="media" draw:name="2" text:anchor-type="as-char" draw:z-index="2" svg:width="18.838333333333cm" style:rel-width="100%" svg:height="15.71625cm" style:rel-height="scale"><draw:image xlink:href="Pictures/e5ecc0856796d60aca106c55c0a6a5d1.png" xlink:type="simple" xlink:show="embed" xlink:actuate="onLoad"/></draw:frame></text:p>
      <text:p text:style-name="Text_20_body">Установите параметр «Разрешить сайтам показывать всплывающие окна и использовать переадресацию». После чего нажмите кнопку «Добавить» в разделе «Разрешить сайтам показывать всплывающие окна и использовать переадресацию»</text:p>
      <text:p text:style-name="Text_20_body"><draw:frame draw:style-name="media" draw:name="3" text:anchor-type="as-char" draw:z-index="3" svg:width="18.494375cm" style:rel-width="100%" svg:height="15.848541666667cm" style:rel-height="scale"><draw:image xlink:href="Pictures/4a1d795440a97aa311c0f2a2e5a10b85.png" xlink:type="simple" xlink:show="embed" xlink:actuate="onLoad"/></draw:frame></text:p>
      <text:p text:style-name="Text_20_body">Появиться всплывающее окно</text:p>
      <text:p text:style-name="Text_20_body"><draw:frame draw:style-name="media" draw:name="4" text:anchor-type="as-char" draw:z-index="4" svg:width="15.372291666667cm" svg:height="6.1383333333333cm"><draw:image xlink:href="Pictures/a714b2fc8d6395a4baddb264b58f6428.png" xlink:type="simple" xlink:show="embed" xlink:actuate="onLoad"/></draw:frame></text:p>
      <text:p text:style-name="Text_20_body">Впишите адрес сайта, на котором у вас находится МИС  и нажмите «Добавить»</text:p>
      <text:p text:style-name="Text_20_body"><draw:frame draw:style-name="media" draw:name="5" text:anchor-type="as-char" draw:z-index="5" svg:width="13.917083333333cm" svg:height="5.635625cm"><draw:image xlink:href="Pictures/c7c3292a94109d95e8aaca436fc72ae3.png" xlink:type="simple" xlink:show="embed" xlink:actuate="onLoad"/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Указанный адрес в примере может не совпадать с вашим реальным адресом в системе<text:line-break/></text:p></table:table-cell></table:table-row></table:table></draw:text-box></draw:frame></text:p>
      <text:p text:style-name="Text_20_body"><text:line-break/>
Разрешения установлены</text:p>
      <text:p text:style-name="Text_20_body"><draw:frame draw:style-name="media" draw:name="6" text:anchor-type="as-char" draw:z-index="6" svg:width="17.991666666667cm" style:rel-width="100%" svg:height="3.9952083333333cm" style:rel-height="scale"><draw:image xlink:href="Pictures/2c5a5a7b7ea6bc2417ebe9c8126d1db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aq:allowpopups</dc:title>
  </office:meta>
</office:document-meta>
</file>