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6328bf2d88ceda7fdf82e32a61b470.png"/>
  <manifest:file-entry manifest:media-type="image/png" manifest:full-path="Pictures/6ac71796a23599da7babf118fecd3647.png"/>
  <manifest:file-entry manifest:media-type="image/png" manifest:full-path="Pictures/c2231a5d82ab96224c61684b280d5f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sk_support"/><text:bookmark-start text:name="__RefHeading___запрос_в_техническую_поддержку_1"/><text:bookmark-start text:name="запрос_в_техническую_поддержку"/>Запрос в техническую поддержку<text:bookmark-end text:name="__RefHeading___запрос_в_техническую_поддержку_1"/><text:bookmark-end text:name="запрос_в_техническую_поддержку"/></text:h>
      <text:p text:style-name="Text_20_body">Вы можете обратится в техническую поддержку путем чата в Telegram или сообщение на почту</text:p>
      <text:h text:style-name="Heading_20_2" text:outline-level="2"><text:bookmark-start text:name="__RefHeading___куда_писать_2"/><text:bookmark-start text:name="куда_писать"/>Куда писать?<text:bookmark-end text:name="__RefHeading___куда_писать_2"/><text:bookmark-end text:name="куда_писать"/></text:h>
      <text:p text:style-name="Text_20_body">Если у вас что-то срочное, например блокировка работы системы - пишите в Telegram</text:p>
      <text:p text:style-name="Text_20_body">Если ваш вопрос может подождать, например запрос нового функционала - пишите на почту</text:p>
      <text:h text:style-name="Heading_20_2" text:outline-level="2"><text:bookmark-start text:name="__RefHeading___где_взять_адрес_почты_3"/><text:bookmark-start text:name="где_взять_адрес_почты"/>Где взять адрес почты?<text:bookmark-end text:name="__RefHeading___где_взять_адрес_почты_3"/><text:bookmark-end text:name="где_взять_адрес_почты"/></text:h>
      <text:p text:style-name="Text_20_body">Адрес почты выдается при заключении договора. Так же вы всегда можете посмотреть его в «Частых вопросах и ответах» внутри МИС </text:p>
      <text:p text:style-name="Text_20_body"><draw:frame draw:style-name="mediacenter" draw:name="0" text:anchor-type="paragraph" draw:z-index="0" svg:width="10.689166666667cm" svg:height="1.8785416666667cm"><draw:image xlink:href="Pictures/d36328bf2d88ceda7fdf82e32a61b470.png" xlink:type="simple" xlink:show="embed" xlink:actuate="onLoad"/></draw:frame></text:p>
      <text:p text:style-name="Text_20_body"><draw:frame draw:style-name="mediacenter" draw:name="1" text:anchor-type="paragraph" draw:z-index="1" svg:width="10.345208333333cm" svg:height="16.086666666667cm"><draw:image xlink:href="Pictures/6ac71796a23599da7babf118fecd3647.png" xlink:type="simple" xlink:show="embed" xlink:actuate="onLoad"/></draw:frame></text:p>
      <text:p text:style-name="Text_20_body"><draw:frame draw:style-name="mediacenter" draw:name="2" text:anchor-type="paragraph" draw:z-index="2" svg:width="8.89cm" svg:height="11.43cm"><draw:image xlink:href="Pictures/c2231a5d82ab96224c61684b280d5f0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ask_support</dc:title>
  </office:meta>
</office:document-meta>
</file>