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aq:askforhelp"/>написать письмо на адрес<text:line-break/>
medess@.atlassian.net<text:line-break/>
В письме укажите тему “[Новые функции]” и после пробела кратко опишите задачу.<text:line-break/>
Например:<text:line-break/>
“«[Новые функции] Новый отчет для врача.”<text:line-break/>
Далее в тексте письма укажите, что именно Вам хотелось бы получить в новом функционале системы<text:line-break/>
Например:<text:line-break/>
“Было бы очень удобно, если бы я как врач мог самостоятельно смотреть свои отчисления по ФОТ, а не запрашивать их<text:line-break/>
у бухгалтерии. В отчете я хотел бы видеть Отделение, Суммы услуг и свой процент от их оказания, с возможностью<text:line-break/>
выбрать даты приемов<text:line-break/>
”<text:line-break/>
Приложите к письму документы, изображения и таблицы, которые помогут полнее раскрыть требуемый функционал.<text:line-break/>
Действия после отправки письма<text:line-break/>
После того, как вы отправили письмо Вам придет автоматическое письмо о том, что заявка зарегистрирована. В ответ на полученное<text:line-break/>
письмо Вы можете писать новые письма. Эти письма будут прикреплены к заявке как комментарии и дополнения. Письма могут<text:line-break/>
содержать вложения.<text:line-break/>
Ответы от разработчиков Вы получите в виде письма на почту, с которой оставляли заявку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aq:askforhelp</dc:title>
  </office:meta>
</office:document-meta>
</file>