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f14f42859777029887830c37d75622.png"/>
  <manifest:file-entry manifest:media-type="image/png" manifest:full-path="Pictures/35f259165f40a280703938ce46bb7683.png"/>
  <manifest:file-entry manifest:media-type="image/png" manifest:full-path="Pictures/3802d33192a8eb99de36a2bbdfc46fc0.png"/>
  <manifest:file-entry manifest:media-type="image/png" manifest:full-path="Pictures/50874eedc9e3709c07f8e8b6bd6c69ba.png"/>
  <manifest:file-entry manifest:media-type="image/png" manifest:full-path="Pictures/85f6e60a0db23cbc1c31e6f3c1739c4f.png"/>
  <manifest:file-entry manifest:media-type="image/png" manifest:full-path="Pictures/d7ae0ef55b9bfb78849223b2d6487d8c.png"/>
  <manifest:file-entry manifest:media-type="image/png" manifest:full-path="Pictures/da858eaa863c4c85e7f09a50da437b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cache"/><text:bookmark-start text:name="__RefHeading___как_очистить_кеш_браузера_1"/><text:bookmark-start text:name="как_очистить_кеш_браузера"/>Как очистить кеш браузера<text:bookmark-end text:name="__RefHeading___как_очистить_кеш_браузера_1"/><text:bookmark-end text:name="как_очистить_кеш_браузера"/></text:h>
      <text:p text:style-name="Text_20_body">При переходе на новый функционал требуется очистить кеш браузера.</text:p>
      <text:p text:style-name="Text_20_body">Сделать это достаточно просто.</text:p>
      <text:p text:style-name="Text_20_body">Нажмите на знак в правом верхнем углу браузера:
<draw:frame draw:style-name="mediacenter" draw:name="0" text:anchor-type="paragraph" draw:z-index="0" svg:width="27.199166666667cm" style:rel-width="100%" svg:height="20.32cm" style:rel-height="scale"><draw:image xlink:href="Pictures/88f14f42859777029887830c37d75622.png" xlink:type="simple" xlink:show="embed" xlink:actuate="onLoad"/></draw:frame>
Откроется выпадающее меню. Выберите пункт “Настройки”
<draw:frame draw:style-name="mediacenter" draw:name="1" text:anchor-type="paragraph" draw:z-index="1" svg:width="27.066875cm" style:rel-width="100%" svg:height="20.293541666667cm" style:rel-height="scale"><draw:image xlink:href="Pictures/35f259165f40a280703938ce46bb7683.png" xlink:type="simple" xlink:show="embed" xlink:actuate="onLoad"/></draw:frame>
В открывшемся окне найдите раздел “Конфиденциальность и безопасность”
<draw:frame draw:style-name="mediacenter" draw:name="2" text:anchor-type="paragraph" draw:z-index="2" svg:width="27.119791666667cm" style:rel-width="100%" svg:height="20.240625cm" style:rel-height="scale"><draw:image xlink:href="Pictures/3802d33192a8eb99de36a2bbdfc46fc0.png" xlink:type="simple" xlink:show="embed" xlink:actuate="onLoad"/></draw:frame>
Нажмите на кнопку “Очистить историю”
<draw:frame draw:style-name="mediacenter" draw:name="3" text:anchor-type="paragraph" draw:z-index="3" svg:width="27.119791666667cm" style:rel-width="100%" svg:height="20.293541666667cm" style:rel-height="scale"><draw:image xlink:href="Pictures/50874eedc9e3709c07f8e8b6bd6c69ba.png" xlink:type="simple" xlink:show="embed" xlink:actuate="onLoad"/></draw:frame>
Во всплывающем окне снимите все галочки кроме “Изображения и другие файлы сохраненные в кеше”
<draw:frame draw:style-name="mediacenter" draw:name="4" text:anchor-type="paragraph" draw:z-index="4" svg:width="27.093333333333cm" style:rel-width="100%" svg:height="20.293541666667cm" style:rel-height="scale"><draw:image xlink:href="Pictures/85f6e60a0db23cbc1c31e6f3c1739c4f.png" xlink:type="simple" xlink:show="embed" xlink:actuate="onLoad"/></draw:frame>
Нажмите кнопку “Удалить данные”
<draw:frame draw:style-name="mediacenter" draw:name="5" text:anchor-type="paragraph" draw:z-index="5" svg:width="27.066875cm" style:rel-width="100%" svg:height="20.32cm" style:rel-height="scale"><draw:image xlink:href="Pictures/d7ae0ef55b9bfb78849223b2d6487d8c.png" xlink:type="simple" xlink:show="embed" xlink:actuate="onLoad"/></draw:frame>
Всплывающее окно будет закрыто. Можно закрыть вкладку настройки.
<draw:frame draw:style-name="mediacenter" draw:name="6" text:anchor-type="paragraph" draw:z-index="6" svg:width="27.066875cm" style:rel-width="100%" svg:height="20.187708333333cm" style:rel-height="scale"><draw:image xlink:href="Pictures/da858eaa863c4c85e7f09a50da437b4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cache</dc:title>
  </office:meta>
</office:document-meta>
</file>