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1ca56062db3f49e6aca86f00b98fb50.png"/>
  <manifest:file-entry manifest:media-type="image/png" manifest:full-path="Pictures/796df05619b1855048bfac260e2a206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q:devserver:expalin"/><text:bookmark-start text:name="__RefHeading___что_такое_основная_и_тестовая_среды_и_зачем_они_нужны_1"/><text:bookmark-start text:name="что_такое_основная_и_тестовая_среды_и_зачем_они_нужны"/>Что такое "основная" и "тестовая" среды и зачем они нужны?<text:bookmark-end text:name="__RefHeading___что_такое_основная_и_тестовая_среды_и_зачем_они_нужны_1"/><text:bookmark-end text:name="что_такое_основная_и_тестовая_среды_и_зачем_они_нужны"/></text:h>
      <text:h text:style-name="Heading_20_2" text:outline-level="2"><text:bookmark-start text:name="__RefHeading___сокращения_и_термины_2"/><text:bookmark-start text:name="сокращения_и_термины"/>Сокращения и термины<text:bookmark-end text:name="__RefHeading___сокращения_и_термины_2"/><text:bookmark-end text:name="сокращения_и_термины"/></text:h>
      <text:p text:style-name="Text_20_body"><text:span text:style-name="Strong_20_Emphasis"/> - адрес компьютера в сети</text:p>
      <text:p text:style-name="Text_20_body"><text:span text:style-name="Strong_20_Emphasis">Порт</text:span> - дополнительный блок адреса, указывающий на переход внутри компьютера</text:p>
      <text:p text:style-name="Text_20_body"><text:span text:style-name="Strong_20_Emphasis">МИС </text:span> - Медицинская информационная система </text:p>
      <text:p text:style-name="Text_20_body"><text:span text:style-name="Strong_20_Emphasis">Рабочая среда (среда)</text:span> - реализованное разработчиками МИС  рабочее пространство для сотрудников клиники.</text:p>
      <text:p text:style-name="Text_20_body"><text:span text:style-name="Strong_20_Emphasis">СПЗ</text:span> - система принятия заявок , в которой сотрудники клиники могут оставлять свои заявки и отслеживать их выполнение</text:p>
      <text:h text:style-name="Heading_20_2" text:outline-level="2"><text:bookmark-start text:name="__RefHeading___описание_3"/><text:bookmark-start text:name="описание"/>Описание<text:bookmark-end text:name="__RefHeading___описание_3"/><text:bookmark-end text:name="описание"/></text:h>
      <text:p text:style-name="Text_20_body">МИС  установленная на сервер клиента имеет свой внутренний  для подключения сотрудников клиники к рабочим средам.</text:p>
      <text:p text:style-name="Text_20_body">Система МИС  реализует 2 среды для работы: основную и тестовую. Данные среды нужны для того, чтобы разграничить рабочий функционал с функционалом, находящимся на разработке.<draw:frame draw:style-name="mediacenter" draw:name="0" text:anchor-type="paragraph" draw:z-index="0" svg:width="16.139583333333cm" svg:height="1.9314583333333cm"><draw:image xlink:href="Pictures/41ca56062db3f49e6aca86f00b98fb50.png" xlink:type="simple" xlink:show="embed" xlink:actuate="onLoad"/></draw:frame>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На скриншоте указан адрес демо-версии системы. Реальный адрес Вашей системы будет другим</text:p></table:table-cell></table:table-row></table:table></draw:text-box></draw:frame></text:p>
      <text:h text:style-name="Heading_20_2" text:outline-level="2"><text:bookmark-start text:name="__RefHeading___основная_среда_4"/><text:bookmark-start text:name="основная_среда"/>Основная среда<text:bookmark-end text:name="__RefHeading___основная_среда_4"/><text:bookmark-end text:name="основная_среда"/></text:h>
      <text:p text:style-name="Text_20_body">Основное место работы сотрудников. На данной среде происходит ежедневная работа всех сотрудников. Данная среда поддерживается и обновляется после согласования переноса между ответственным сотрудником клиники и разработчиками .</text:p>
      <text:p text:style-name="Text_20_body">Адрес основной среды состоит из  сервера и Порта. Обычно номер порта равен 80 и не отображается в адресной строке браузера и не требует его указания.</text:p>
      <text:h text:style-name="Heading_20_2" text:outline-level="2"><text:bookmark-start text:name="__RefHeading___тестовая_среда_5"/><text:bookmark-start text:name="тестовая_среда"/>Тестовая среда<text:bookmark-end text:name="__RefHeading___тестовая_среда_5"/><text:bookmark-end text:name="тестовая_среда"/></text:h>
      <text:p text:style-name="Text_20_body">Место для проверки нового и\или измененного функционала. Тестовая среда полностью дублирует основную среду за исключением измененного функционала. Данная среда нужна, чтобы в случае ошибок или неточностей в работе нового функционала не влиять на работу остальных сотрудников, которых изменение не затрагивает.</text:p>
      <text:p text:style-name="Text_20_body">Все корректировки по заявкам полученным через СПЗ или другие методы коммуникации между сотрудниками клиники и специалистами  изначально реализуются на тестовой среде. После проверки и возможных корректировок после реализации требуется письменное подтверждение переноса в СПЗ от ответственного сотрудника клиники. После этого изменение переносится на основную среду программы.</text:p>
      <text:p text:style-name="Text_20_body">Адрес тестовой среды состоит из  и Порта. Обычно номер порта равен 8081 и должен быть указан в адресной строке браузера после  адреса<draw:frame draw:style-name="mediacenter" draw:name="1" text:anchor-type="paragraph" draw:z-index="1" svg:width="14.605cm" svg:height="2.0108333333333cm"><draw:image xlink:href="Pictures/796df05619b1855048bfac260e2a206c.png" xlink:type="simple" xlink:show="embed" xlink:actuate="onLoad"/></draw:frame></text:p>
      <text:p text:style-name="Text_20_body"><text:a xlink:type="simple" xlink:href="http://mgdemo.ru:5555/doku.php?id=faq:devserver" text:style-name="Internet_20_link" text:visited-style-name="Visited_20_Internet_20_Link">Инструкция по работе в тестовом режиме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aq:devserver:expalin</dc:title>
  </office:meta>
</office:document-meta>
</file>