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4f0eb54bc1a01b24100f0bddaad538a.png"/>
  <manifest:file-entry manifest:media-type="image/png" manifest:full-path="Pictures/eb2a2a7897906a1ee37576075ff8a9f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devserver"/><text:bookmark-start text:name="__RefHeading___инструкция_по_работе_в_тестовом_режиме_1"/><text:bookmark-start text:name="инструкция_по_работе_в_тестовом_режиме"/>Инструкция по работе в тестовом режиме<text:bookmark-end text:name="__RefHeading___инструкция_по_работе_в_тестовом_режиме_1"/><text:bookmark-end text:name="инструкция_по_работе_в_тестовом_режиме"/></text:h>
      <text:p text:style-name="Text_20_body">В исключительных случаях, когда обновляется большой участок кода системы требуется проверка работы системы в “боевом” режиме. Для такого тестирования выбираются сотрудники клиники из всех ее подразделений, с разными обязанностями.</text:p>
      <text:h text:style-name="Heading_20_2" text:outline-level="2"><text:bookmark-start text:name="__RefHeading___работа_на_тестовой_среде_2"/><text:bookmark-start text:name="работа_на_тестовой_среде"/>Работа на тестовой среде<text:bookmark-end text:name="__RefHeading___работа_на_тестовой_среде_2"/><text:bookmark-end text:name="работа_на_тестовой_среде"/></text:h>
      <text:p text:style-name="Text_20_body">Тестовая среда это копия программы МИС , в которую разработчики вносят изменения для обкатки. На тестовой среде изменяется только код системы (функционал), а данные являются общими для тестовой среды и для основной среды. Работая на тестовой среде, Вы продолжаете влиять на работу клиники так же как и при работе на основной среде.</text:p>
      <text:h text:style-name="Heading_20_3" text:outline-level="3"><text:bookmark-start text:name="__RefHeading___переход_на_тестовую_среду_3"/><text:bookmark-start text:name="переход_на_тестовую_среду"/>Переход на тестовую среду<text:bookmark-end text:name="__RefHeading___переход_на_тестовую_среду_3"/><text:bookmark-end text:name="переход_на_тестовую_среду"/></text:h>
      <text:p text:style-name="Text_20_body">Для перехода на тестовую среду, к адресу системы нужно добавить порт. В Вашем случае, адрес системы имеет вид</text:p>
      <text:p text:style-name="Text_20_body"><text:a xlink:type="simple" xlink:href="http://xxx.xxx.xxx.xxx/" text:style-name="Internet_20_link" text:visited-style-name="Visited_20_Internet_20_Link">http://xxx.xxx.xxx.xxx/</text:a></text:p>
      <text:p text:style-name="Text_20_body">Для перехода на тестовую среду нужно сделать следующий адрес</text:p>
      <text:p text:style-name="Text_20_body"><text:a xlink:type="simple" xlink:href="http://xxx.xxx.xxx.xxx:8081/" text:style-name="Internet_20_link" text:visited-style-name="Visited_20_Internet_20_Link">http://xxx.xxx.xxx.xxx:8081/</text:a></text:p>
      <text:h text:style-name="Heading_20_3" text:outline-level="3"><text:bookmark-start text:name="__RefHeading___обработка_ошибок_4"/><text:bookmark-start text:name="обработка_ошибок"/>Обработка ошибок<text:bookmark-end text:name="__RefHeading___обработка_ошибок_4"/><text:bookmark-end text:name="обработка_ошибок"/></text:h>
      <text:p text:style-name="Text_20_body">В случае работы на тестовой среде, могут возникать ошибки при работе. Боятся их не нужно. При возникновении нужно отправить отчет об ошибке специалистам  и переключится на основную среду для продолжения работы.</text:p>
      <text:p text:style-name="Text_20_body">Формирование отчета об ошибке Первым делом - сделайте скриншот. Для этого на клавиатуре нажмите кнопку <text:span text:style-name="Plugin_Keyboard___keyboard">PrtSc</text:span></text:p>
      <text:p text:style-name="Text_20_body"><draw:frame draw:style-name="media" draw:name="Расположение кнопки &lt;key&gt;PrtSc&lt;/key&gt; на клавиатуре Legend" text:anchor-type="as-char" draw:z-index="0" svg:width="15.875cm"><draw:text-box><text:p text:style-name="legendcenter"><draw:frame draw:style-name="media" draw:name="Расположение кнопки &lt;key&gt;PrtSc&lt;/key&gt; на клавиатуре" text:anchor-type="as-char" draw:z-index="0" svg:width="15.875cm" svg:height="4.60375cm"><draw:image xlink:href="Pictures/a4f0eb54bc1a01b24100f0bddaad538a.png" xlink:type="simple" xlink:show="embed" xlink:actuate="onLoad"/></draw:frame>Расположение кнопки &lt;key&gt;PrtSc&lt;/key&gt; на клавиатуре</text:p></draw:text-box></draw:frame></text:p>
      <text:p text:style-name="Text_20_body">Откройте Вашу почтовую программу и напишите письмо на адрес, указанный в левом меню Вашей программы</text:p>
      <text:p text:style-name="Text_20_body">В письме укажите тему “[Ошибка при тестировании] [&lt;Ваше подразделение&gt;]” и после пробела кратко опишите проблему.</text:p>
      <text:p text:style-name="Text_20_body">Например:</text:p>
      <text:p text:style-name="Text_20_body">[Ошибка при тестировании] [МО Алтуфьево]Странные символы при печати.</text:p>
      <text:p text:style-name="Text_20_body">Далее в тексте письма укажите, что Вы делали до возникновения ошибки.</text:p>
      <text:p text:style-name="Text_20_body">Если проблема возникла при работе с пациентом, обязательно укажите номер амбулаторной карты или истории болезни пациента с годом заполнения.</text:p>
      <text:p text:style-name="Text_20_body">Например:</text:p>
      <text:p text:style-name="Text_20_body">Провел прием пациента АК 567/20. Заполнил протокол услуги «Прием врача-терапевта первичный». Заблокировал. Нажал на печать и на экране отобразились странные символы.</text:p>
      <text:p text:style-name="Text_20_body">После этого прикрепите скриншот к письму. Обычно достаточно нажать комбинацию клавиш <text:span text:style-name="Plugin_Keyboard___keyboard">Ctrl</text:span>+<text:span text:style-name="Plugin_Keyboard___keyboard">V</text:span></text:p>
      <text:p text:style-name="Text_20_body"><draw:frame draw:style-name="media" draw:name="Положение кнопок &lt;key&gt;Ctrl&lt;/key&gt; и &lt;key&gt;V&lt;/key&gt; на клавиатуре Legend" text:anchor-type="as-char" draw:z-index="0" svg:width="15.875cm"><draw:text-box><text:p text:style-name="legendcenter"><draw:frame draw:style-name="media" draw:name="Положение кнопок &lt;key&gt;Ctrl&lt;/key&gt; и &lt;key&gt;V&lt;/key&gt; на клавиатуре" text:anchor-type="as-char" draw:z-index="1" svg:width="15.875cm" svg:height="4.5772916666667cm"><draw:image xlink:href="Pictures/eb2a2a7897906a1ee37576075ff8a9f0.png" xlink:type="simple" xlink:show="embed" xlink:actuate="onLoad"/></draw:frame>Положение кнопок &lt;key&gt;Ctrl&lt;/key&gt; и &lt;key&gt;V&lt;/key&gt; на клавиатуре</text:p></draw:text-box></draw:frame></text:p>
      <text:p text:style-name="Text_20_body">Кнопки нужно нажать последовательно. Сперва нажимается кнопка <text:span text:style-name="Plugin_Keyboard___keyboard">Ctrl</text:span> и не отпуская ее нажимается кнопка <text:span text:style-name="Plugin_Keyboard___keyboard">V</text:span>. После этого кнопки можно отпустить</text:p>
      <text:p text:style-name="Text_20_body">Далее переключитесь на основную среду и продолжите работу на ней до того момента, пока к Вам на почту не придет письмо с информацией по исправлению работы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aq:devserver</dc:title>
  </office:meta>
</office:document-meta>
</file>