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f09e52baaebb1a495b657752630aba.png"/>
  <manifest:file-entry manifest:media-type="image/png" manifest:full-path="Pictures/6dcb1abc970405bdf9dab676f05fa230.png"/>
  <manifest:file-entry manifest:media-type="image/png" manifest:full-path="Pictures/8b85b9497c35565e423c1ea37662ceb9.png"/>
  <manifest:file-entry manifest:media-type="image/png" manifest:full-path="Pictures/310db9ee67312765342abb644e0cb3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miscellaneous"/><text:bookmark-start text:name="__RefHeading___частые_вопросы_и_ответы_1"/><text:bookmark-start text:name="частые_вопросы_и_ответы"/>Частые вопросы и ответы<text:bookmark-end text:name="__RefHeading___частые_вопросы_и_ответы_1"/><text:bookmark-end text:name="частые_вопросы_и_ответы"/></text:h>
      <text:p text:style-name="Text_20_body"><text:span text:style-name="Strong_20_Emphasis">Кассовый отчет</text:span> - это отчет по операциям по кассе, т.е. по финансам, который проходят через кассу в наличном или безналичном виде.</text:p>
      <text:p text:style-name="Text_20_body"><text:span text:style-name="Strong_20_Emphasis">Отчеты по объемам</text:span> - это отчеты, которые опираются на выполнение тех или иных услуг медицинским персонал.</text:p>
      <text:p text:style-name="Text_20_body">Так как услуга может быть <text:span text:style-name="Strong_20_Emphasis">оплачена</text:span> в один день, а <text:span text:style-name="Strong_20_Emphasis">оказана</text:span> в другой (например предоплатные услуги за лабораторные тесты, услуги по курсовому лечению, программы лечения), возможно расхождение сумм в отчетах кассовых и по объемам. Анализы, как правило оплачиваются в один день, а оказаны (закрыты и попали в отчеты по объемам) на другой, курсовое амбулаторное лечение (оплачено 7 массажей в один день, списание массажистом по дням фактического оказания), программы обслуживания (оплачен комплекс процедур со скидкой по общей сумме), оплата стационарного лечения авансом.</text:p>
      <text:p text:style-name="Text_20_body">Вопрос по привязке врачей к отделениям на примере. Есть врач Кулыгин И.В. стационарное отделение. Он также принимает под этой учёткой и в поликлинике. В отчёте зам. глав врача по поликлинике его соответственно нет. Что делать? Заводить еще одну учётку и создавать путаницу? Или есть другое решение? Владимир, Кулыгин 2.09 выполнял консультацию, а в статистике его нет.</text:p>
      <text:p text:style-name="Text_20_body">Для врачей, которые ведут прием в стационаре достаточно завести учетную запись врача-стационара в стационарном отделении. В этом случае они будут в списках курирующих врачей. Сам по себе установленный курирующий врач в истории болезни на учет услуг не влияет (влияет только на списки пациентов врача-стационара). Все услуги стационара регистрируются зеленым плюсом любым врачом, т. е. если врач-поликлиники поменяет отделение на стационарное и отметит услугу в истории болезни, то услуга будет зарегистрирована на него и на отделение стационара, но в списках врачей для назначении курации его не будет. Если врач стационара перейдет в поликлинику (система автоматически меняет модули) и добавит услугу, то она зарегистрируется за этим врачом и за отделением поликлиники. Все зарегистрированные услуги отображаются в статистике. Прием отображается в столбцах первичного или вторичного приема, если в свойствах записи установлена галочка «Визит к специалисту», в противном случае она учитывается в столбце «услуги»</text:p>
      <text:p text:style-name="Text_20_body">Так как используется один и тот же шаблон для амбулатории и для стационара требуется добавить фильтр в файл-обработчик, а так же указать теги в шаблоне</text:p>
      <text:p text:style-name="Text_20_body">Доступ есть для врача-статистика (класс - врач, роль - статистик)</text:p>
      <text:p text:style-name="Text_20_body">Лечение привязывается к текущему открытому дневнику и лечение требуется создавать при открытом (запись создана и не заблокирована) дневнике. Тогда все назначения, проведенные в программе будут автоматически привязаны к дневнику и будут отображаться в теле записи дневника. Каждое назначение будет находится в дневнике с момента его оформления до окончания срока действия назначения (окончание количества дней приема (нумеро) или после отмены препарата)</text:p>
      <text:p text:style-name="Text_20_body">Загрузить шаблон можно только из заранее сохраненных.</text:p>
      <text:p text:style-name="Text_20_body">Изначально у вас будет только автосохранение: <draw:frame draw:style-name="mediacenter" draw:name="0" text:anchor-type="paragraph" draw:z-index="0" svg:width="16.324791666667cm" svg:height="2.38125cm"><draw:image xlink:href="Pictures/a6f09e52baaebb1a495b657752630aba.png" xlink:type="simple" xlink:show="embed" xlink:actuate="onLoad"/></draw:frame>Предполагается что вы заполнив протокол нажмете “<text:span text:style-name="Strong_20_Emphasis">Сохранить шаблон</text:span>” и введете его название например “Шаблон осмотра”, затем нажав сохранить <draw:frame draw:style-name="mediacenter" draw:name="1" text:anchor-type="paragraph" draw:z-index="1" svg:width="14.710833333333cm" svg:height="2.4341666666667cm"><draw:image xlink:href="Pictures/6dcb1abc970405bdf9dab676f05fa230.png" xlink:type="simple" xlink:show="embed" xlink:actuate="onLoad"/></draw:frame>Программа сообщит, что шаблон сохранен <draw:frame draw:style-name="mediacenter" draw:name="2" text:anchor-type="paragraph" draw:z-index="2" svg:width="14.710833333333cm" svg:height="2.6722916666667cm"><draw:image xlink:href="Pictures/8b85b9497c35565e423c1ea37662ceb9.png" xlink:type="simple" xlink:show="embed" xlink:actuate="onLoad"/></draw:frame>После чего, его можно будет выбирать из списка <draw:frame draw:style-name="mediacenter" draw:name="3" text:anchor-type="paragraph" draw:z-index="3" svg:width="15.504583333333cm" svg:height="2.54cm"><draw:image xlink:href="Pictures/310db9ee67312765342abb644e0cb347.png" xlink:type="simple" xlink:show="embed" xlink:actuate="onLoad"/></draw:frame>Так же с помощью кнопки “Загрузить шаблон из другого протокола” система позволяет выбрать другую запись данного пациента того-же типа (т.е. Если редактируется дневник, то можно копировать данные только из прошлых дневников в той же истории болезни) для загрузки информации в текущее окно редактирования.</text:p>
      <text:p text:style-name="Text_20_body">Сообщение говорит о том, что у пациента заблокирован реестр услуг стационара. Блокировка реестра - это подтверждение того, что пациент больше НЕ получает услуги в клинике по данной госпитализации. Для того, чтобы заблокировать услугу - нужно, чтобы сотрудник с правами системного администратора (эксперта) разблокировал реестр услуг стационара</text:p>
      <text:p text:style-name="Text_20_body"> Вероятнее всего по ссылке вы попадете на инструкцию по работе с разделом программы, к которому относится ваш вопрос. Ответ вы сможете найти в инструкции</text:p>
      <text:p text:style-name="Text_20_body"> Скорее всего после вашего сообщения были еще сообщения, и сотрудники ТП пропустили ваш комментарий. Мы всего-лишь люди и тоже можем что-то проглядеть. Пожалуйста, продублируйте вопрос, вам обязательно ответят</text:p>
      <text:p text:style-name="Text_20_body"> Приносим извинения за задержку, но вы не единственный наш клиент. На момент написания у нас в клиентах более 10 клиник с более чем 1500 сотрудников. Мы ответим вам как только появится время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miscellaneous</dc:title>
  </office:meta>
</office:document-meta>
</file>