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5177470933931eaa1244a03ce896a9.png"/>
  <manifest:file-entry manifest:media-type="image/png" manifest:full-path="Pictures/c38dc1f24334c0b8c4ba6518ffaceaee.png"/>
  <manifest:file-entry manifest:media-type="image/png" manifest:full-path="Pictures/b62a81f5cbe172868f2cbb508558a6e5.png"/>
  <manifest:file-entry manifest:media-type="image/png" manifest:full-path="Pictures/1b85db3f89cd013a4a7c0ae69f9e93e1.png"/>
  <manifest:file-entry manifest:media-type="image/png" manifest:full-path="Pictures/7698e0f1266dd0e72a07aac7fbc1eebe.png"/>
  <manifest:file-entry manifest:media-type="image/png" manifest:full-path="Pictures/3188a539a5821bf1a6f127f52a4968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aq:prices:shorecordlink"/><text:bookmark-start text:name="__RefHeading___просмотр_связи_услуги_и_протокола_1"/><text:bookmark-start text:name="просмотр_связи_услуги_и_протокола"/>Просмотр связи услуги и протокола<text:bookmark-end text:name="__RefHeading___просмотр_связи_услуги_и_протокола_1"/><text:bookmark-end text:name="просмотр_связи_услуги_и_протокола"/></text:h>
      <text:p text:style-name="Text_20_body">Так как в системе могут различаться наименования услуги и записи, используется механизм связи между протоколом и услугой. Чтобы просмотреть связь услуги и протокола нужно выполнить следующее.</text:p>
      <text:p text:style-name="Text_20_body">Зайдите в систему из под логина системного администратора.</text:p>
      <text:p text:style-name="Text_20_body">Перейдите в раздел “Учет услуг”<draw:frame draw:style-name="mediacenter" draw:name="0" text:anchor-type="paragraph" draw:z-index="0" svg:width="10.847916666667cm" svg:height="9.9747916666667cm"><draw:image xlink:href="Pictures/e95177470933931eaa1244a03ce896a9.png" xlink:type="simple" xlink:show="embed" xlink:actuate="onLoad"/></draw:frame>
Перейдите в раздел “Прейскуранты”<draw:frame draw:style-name="mediacenter" draw:name="1" text:anchor-type="paragraph" draw:z-index="1" svg:width="9.128125cm" svg:height="3.5189583333333cm"><draw:image xlink:href="Pictures/c38dc1f24334c0b8c4ba6518ffaceaee.png" xlink:type="simple" xlink:show="embed" xlink:actuate="onLoad"/></draw:frame>
Выберите нужный прейскурант и нажмите кнопку “Прайс-лист”<draw:frame draw:style-name="mediacenter" draw:name="2" text:anchor-type="paragraph" draw:z-index="2" svg:width="19.711458333333cm" style:rel-width="100%" svg:height="6.2177083333333cm" style:rel-height="scale"><draw:image xlink:href="Pictures/b62a81f5cbe172868f2cbb508558a6e5.png" xlink:type="simple" xlink:show="embed" xlink:actuate="onLoad"/></draw:frame>
Выберите нужный раздел прейскуранта и нажмите кнопку “Посмотреть прейскурант”<draw:frame draw:style-name="mediacenter" draw:name="3" text:anchor-type="paragraph" draw:z-index="3" svg:width="27.119791666667cm" style:rel-width="100%" svg:height="11.456458333333cm" style:rel-height="scale"><draw:image xlink:href="Pictures/1b85db3f89cd013a4a7c0ae69f9e93e1.png" xlink:type="simple" xlink:show="embed" xlink:actuate="onLoad"/></draw:frame>
Для отображения связок нажмите кнопку “Показать\Скрыть привязку к записи”<draw:frame draw:style-name="mediacenter" draw:name="4" text:anchor-type="paragraph" draw:z-index="4" svg:width="37.491458333333cm" style:rel-width="100%" svg:height="9.4985416666667cm" style:rel-height="scale"><draw:image xlink:href="Pictures/7698e0f1266dd0e72a07aac7fbc1eebe.png" xlink:type="simple" xlink:show="embed" xlink:actuate="onLoad"/></draw:frame>
В списке услуг отобразится информация по привязке. Жирным шрифтом указан раздел, обычным шрифтом - наименование записи<draw:frame draw:style-name="mediacenter" draw:name="5" text:anchor-type="paragraph" draw:z-index="5" svg:width="37.650208333333cm" style:rel-width="100%" svg:height="8.5725cm" style:rel-height="scale"><draw:image xlink:href="Pictures/3188a539a5821bf1a6f127f52a49684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prices:shorecordlink</dc:title>
  </office:meta>
</office:document-meta>
</file>