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d78916c7855fe30182e763d1af0a695.png"/>
  <manifest:file-entry manifest:media-type="image/png" manifest:full-path="Pictures/9836293a1bdf6c97b98d1734f5728d0c.png"/>
  <manifest:file-entry manifest:media-type="image/png" manifest:full-path="Pictures/878cd661c6e8f356517456d4d0cbad84.png"/>
  <manifest:file-entry manifest:media-type="image/png" manifest:full-path="Pictures/9028e84d86f647168497ac5dd518d561.png"/>
  <manifest:file-entry manifest:media-type="image/png" manifest:full-path="Pictures/2597eaab314e91fbf42c89dccf23c222.png"/>
  <manifest:file-entry manifest:media-type="image/png" manifest:full-path="Pictures/a19eaee3d678dd232ab7d64e8d8aed2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q:schedule:editcomment"/><text:bookmark-start text:name="__RefHeading___имени_12_1"/><text:bookmark-start text:name="имени_12"/>имени 12<text:bookmark-end text:name="__RefHeading___имени_12_1"/><text:bookmark-end text:name="имени_12"/></text:h>
      <text:h text:style-name="Heading_20_2" text:outline-level="2"><text:bookmark-start text:name="__RefHeading___можно_ли_отредактировать_комментарий_в_направлении_через_сетку_расписания_2"/><text:bookmark-start text:name="можно_ли_отредактировать_комментарий_в_направлении_через_сетку_расписания"/>Можно ли отредактировать комментарий в направлении через сетку расписания?<text:bookmark-end text:name="__RefHeading___можно_ли_отредактировать_комментарий_в_направлении_через_сетку_расписания_2"/><text:bookmark-end text:name="можно_ли_отредактировать_комментарий_в_направлении_через_сетку_расписания"/></text:h>
      <text:p text:style-name="Text_20_body">Да, можно.</text:p>
      <text:p text:style-name="Text_20_body">Для этого откройте всплывающее окно параметров направления</text:p>
      <text:p text:style-name="Text_20_body"><draw:frame draw:style-name="media" draw:name="0" text:anchor-type="as-char" draw:z-index="0" svg:width="6.270625cm" svg:height="8.7047916666667cm"><draw:image xlink:href="Pictures/9d78916c7855fe30182e763d1af0a695.png" xlink:type="simple" xlink:show="embed" xlink:actuate="onLoad"/></draw:frame></text:p>
      <text:p text:style-name="Text_20_body">Figure 1 Расположение кнопки вызова окна параметров направления</text:p>
      <text:p text:style-name="Text_20_body">В появившемся окне нажмите на кнопку “Редактировать комментарий”</text:p>
      <text:p text:style-name="Text_20_body"><draw:frame draw:style-name="media" draw:name="1" text:anchor-type="as-char" draw:z-index="1" svg:width="12.22375cm" svg:height="5.8346625269978cm"><draw:image xlink:href="Pictures/9836293a1bdf6c97b98d1734f5728d0c.png" xlink:type="simple" xlink:show="embed" xlink:actuate="onLoad"/></draw:frame></text:p>
      <text:p text:style-name="Text_20_body">Figure 2 Кнопка редактирования комментария</text:p>
      <text:p text:style-name="Text_20_body">В верхней части страницы появится запрос на корректировку текста комментария</text:p>
      <text:p text:style-name="Text_20_body"><draw:frame draw:style-name="media" draw:name="2" text:anchor-type="as-char" draw:z-index="2" svg:width="11.932708333333cm" svg:height="4.9103622787611cm"><draw:image xlink:href="Pictures/878cd661c6e8f356517456d4d0cbad84.png" xlink:type="simple" xlink:show="embed" xlink:actuate="onLoad"/></draw:frame></text:p>
      <text:p text:style-name="Text_20_body">Figure 3 Окно редактирования комментария</text:p>
      <table:table table:style-name="Table">
        <table:table-column/>
        <table:table-row>
          <table:table-cell office:value-type="string" table:style-name="tablecell">
            <text:p text:style-name="tablealignleft">Если в направлении уже указан комментарий, то в окне редактирования комментария будет текст комментария из направления</text:p>
          </table:table-cell>
        </table:table-row>
      </table:table>
      <table:table table:style-name="Table">
        <table:table-column/>
        <table:table-row>
          <table:table-cell office:value-type="string" table:style-name="tablecell">
            <text:p text:style-name="tablealignleft">Если в окне нажать “Отмена” - корректировка комментария будет отменена</text:p>
          </table:table-cell>
        </table:table-row>
      </table:table>
      <text:p text:style-name="Text_20_body">Введите новый текст или отредактируйте старый и нажмите кнопку “ОК”</text:p>
      <text:p text:style-name="Text_20_body">После нажатия система повторно спросит об внесении изменений</text:p>
      <text:p text:style-name="Text_20_body"><draw:frame draw:style-name="media" draw:name="3" text:anchor-type="as-char" draw:z-index="3" svg:width="12.461875cm" svg:height="4.1187552966102cm"><draw:image xlink:href="Pictures/9028e84d86f647168497ac5dd518d561.png" xlink:type="simple" xlink:show="embed" xlink:actuate="onLoad"/></draw:frame></text:p>
      <text:p text:style-name="Text_20_body">Figure 4 Уведомление о внесении изменений</text:p>
      <table:table table:style-name="Table">
        <table:table-column/>
        <table:table-row>
          <table:table-cell office:value-type="string" table:style-name="tablecell">
            <text:p text:style-name="tablealignleft">Если в окне нажать “Отмена” - корректировка комментария будет отменена</text:p>
          </table:table-cell>
        </table:table-row>
      </table:table>
      <text:p text:style-name="Text_20_body">Нажмите “ОК”</text:p>
      <text:p text:style-name="Text_20_body">Окно расписания будет перезагружено и комментарий будет измене</text:p>
      <text:p text:style-name="Text_20_body"><draw:frame draw:style-name="media" draw:name="4" text:anchor-type="as-char" draw:z-index="4" svg:width="14.975416666667cm" svg:height="11.95058084989cm"><draw:image xlink:href="Pictures/2597eaab314e91fbf42c89dccf23c222.png" xlink:type="simple" xlink:show="embed" xlink:actuate="onLoad"/></draw:frame></text:p>
      <text:p text:style-name="Text_20_body">Figure 5 Комментарий изменен</text:p>
      <text:p text:style-name="Text_20_body"><draw:frame draw:style-name="media" draw:name="5" text:anchor-type="as-char" draw:z-index="5" svg:width="0.3175cm" svg:height="0.34017857142857cm"><draw:image xlink:href="Pictures/a19eaee3d678dd232ab7d64e8d8aed29.png" xlink:type="simple" xlink:show="embed" xlink:actuate="onLoad"/></draw:frame><text:a xlink:type="simple" xlink:href="https://mgerm.atlassian.net/browse/OSOBSTAT-293" text:style-name="Internet_20_link" text:visited-style-name="Visited_20_Internet_20_Link">OSOBSTAT-293</text:a> - метка Резерв в сетке, +комментарий <text:span text:style-name="Strong_20_Emphasis"> завершено </text:span></text:p>
      <text:h text:style-name="Heading_20_1" text:outline-level="1"><text:bookmark-start text:name="__RefHeading___NoTitle_3"/><text:bookmark-start text:name="section"/><text:bookmark-end text:name="__RefHeading___NoTitle_3"/><text:bookmark-end text:name="sec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faq:schedule:editcomment</dc:title>
  </office:meta>
</office:document-meta>
</file>