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995e4285b7221ceb2334d547559e1f.png"/>
  <manifest:file-entry manifest:media-type="image/png" manifest:full-path="Pictures/9db774b797a4f8046586850c4afad184.png"/>
  <manifest:file-entry manifest:media-type="image/png" manifest:full-path="Pictures/3843563648443c536ea64fcc471e65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aq:showfilesinbrowser"/><text:bookmark-start text:name="__RefHeading___как_включить_отображение_прикрепленных_файлов_в_браузере_1"/><text:bookmark-start text:name="как_включить_отображение_прикрепленных_файлов_в_браузере"/>Как включить отображение прикрепленных файлов в браузере?<text:bookmark-end text:name="__RefHeading___как_включить_отображение_прикрепленных_файлов_в_браузере_1"/><text:bookmark-end text:name="как_включить_отображение_прикрепленных_файлов_в_браузере"/></text:h>
      <text:p text:style-name="Text_20_body">Браузер может отображать только некоторые файлы. Их отображение можно включить через раздел “Настройка” системного администратора</text:p>
      <text:p text:style-name="Text_20_body"><draw:frame draw:style-name="media" draw:name="0" text:anchor-type="as-char" draw:z-index="0" svg:width="14.975416666667cm" svg:height="6.1935365226337cm"><draw:image xlink:href="Pictures/95995e4285b7221ceb2334d547559e1f.png" xlink:type="simple" xlink:show="embed" xlink:actuate="onLoad"/></draw:frame></text:p>
      <text:p text:style-name="Text_20_body">В разделе “Общие настройки” нужно указать список форматов файлов, которые будут отображаться</text:p>
      <text:p text:style-name="Text_20_body"><draw:frame draw:style-name="media" draw:name="1" text:anchor-type="as-char" draw:z-index="1" svg:width="14.975416666667cm" svg:height="1.4748516414141cm"><draw:image xlink:href="Pictures/9db774b797a4f8046586850c4afad184.png" xlink:type="simple" xlink:show="embed" xlink:actuate="onLoad"/></draw:frame></text:p>
      <text:p text:style-name="Text_20_body">Все остальные форматы будут принудительно загружаться на компьютер.</text:p>
      <text:p text:style-name="Text_20_body"><draw:frame draw:style-name="media" draw:name="2" text:anchor-type="as-char" draw:z-index="2" svg:width="0.3175cm" svg:height="0.34017857142857cm"><draw:image xlink:href="Pictures/3843563648443c536ea64fcc471e6531.png" xlink:type="simple" xlink:show="embed" xlink:actuate="onLoad"/></draw:frame><text:a xlink:type="simple" xlink:href="https://mgerm.atlassian.net/browse/OSOBSTAT-281" text:style-name="Internet_20_link" text:visited-style-name="Visited_20_Internet_20_Link">OSOBSTAT-281</text:a> - открытие присоединенных файлов в браузере <text:span text:style-name="Strong_20_Emphasis"> завершено </text:span></text:p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showfilesinbrowser</dc:title>
  </office:meta>
</office:document-meta>
</file>