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c87852d4717ff4c06e9cbc2dd3f134.png"/>
  <manifest:file-entry manifest:media-type="image/png" manifest:full-path="Pictures/1226e36a06ce67a8cbef24d80b2678e6.png"/>
  <manifest:file-entry manifest:media-type="image/png" manifest:full-path="Pictures/39d0fa2b86f2261724f9df107e17fdc3.png"/>
  <manifest:file-entry manifest:media-type="image/png" manifest:full-path="Pictures/036d54d41773d7d23f02196a08abdfb1.png"/>
  <manifest:file-entry manifest:media-type="image/png" manifest:full-path="Pictures/049be20236d61467c6300811268f2e88.png"/>
  <manifest:file-entry manifest:media-type="image/png" manifest:full-path="Pictures/a00fa0c3a24b9a6a524c073898d70bd4.png"/>
  <manifest:file-entry manifest:media-type="image/png" manifest:full-path="Pictures/0e1ab0669dad6b03e0b422e07ef8d046.png"/>
  <manifest:file-entry manifest:media-type="image/png" manifest:full-path="Pictures/64d5f6dc986a3695e9e24f03174bb1b5.png"/>
  <manifest:file-entry manifest:media-type="image/png" manifest:full-path="Pictures/ca410f69134e36791d4133c74e717a58.png"/>
  <manifest:file-entry manifest:media-type="image/png" manifest:full-path="Pictures/1e03d8882ead88bd02865d5dea44590e.png"/>
  <manifest:file-entry manifest:media-type="image/png" manifest:full-path="Pictures/9c807b6630d090ca8a3f1d1d2e740e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q:templates:hidemaskline"/><text:bookmark-start text:name="__RefHeading___как_сделать_пункт_шаблона_скрытым_если_он_не_заполнен_1"/><text:bookmark-start text:name="как_сделать_пункт_шаблона_скрытым_если_он_не_заполнен"/>Как сделать пункт шаблона скрытым, если он не заполнен<text:bookmark-end text:name="__RefHeading___как_сделать_пункт_шаблона_скрытым_если_он_не_заполнен_1"/><text:bookmark-end text:name="как_сделать_пункт_шаблона_скрытым_если_он_не_заполнен"/></text:h>
      <text:p text:style-name="Text_20_body">Если для записи используется печатный шаблон, и требуется, чтобы пункт шаблона не выводился на печать, если он не заполнен, то следует сделать следующим образом:</text:p>
      <text:p text:style-name="Text_20_body">Перейдите в раздел “Настройка”</text:p>
      <text:p text:style-name="Text_20_body"><draw:frame draw:style-name="media" draw:name="0" text:anchor-type="as-char" draw:z-index="0" svg:width="10.133541666667cm" svg:height="1.8520833333333cm"><draw:image xlink:href="Pictures/75c87852d4717ff4c06e9cbc2dd3f134.png" xlink:type="simple" xlink:show="embed" xlink:actuate="onLoad"/></draw:frame></text:p>
      <text:p text:style-name="Text_20_body">Перейдите в раздел “Шаблоны печатных документов”</text:p>
      <text:p text:style-name="Text_20_body"><draw:frame draw:style-name="media" draw:name="1" text:anchor-type="as-char" draw:z-index="1" svg:width="10.95375cm" svg:height="4.445cm"><draw:image xlink:href="Pictures/1226e36a06ce67a8cbef24d80b2678e6.png" xlink:type="simple" xlink:show="embed" xlink:actuate="onLoad"/></draw:frame></text:p>
      <text:p text:style-name="Text_20_body">Выберите нужный шаблон и откройте его на редактирование</text:p>
      <text:p text:style-name="Text_20_body"><draw:frame draw:style-name="media" draw:name="2" text:anchor-type="as-char" draw:z-index="2" svg:width="14.975416666667cm" svg:height="0.60473415320607cm"><draw:image xlink:href="Pictures/39d0fa2b86f2261724f9df107e17fdc3.png" xlink:type="simple" xlink:show="embed" xlink:actuate="onLoad"/></draw:frame></text:p>
      <text:p text:style-name="Text_20_body">Найдите необходимый пункт шаблона, который хотите изменить</text:p>
      <text:p text:style-name="Text_20_body"><draw:frame draw:style-name="media" draw:name="3" text:anchor-type="as-char" draw:z-index="3" svg:width="14.975416666667cm" svg:height="0.86349190005491cm"><draw:image xlink:href="Pictures/036d54d41773d7d23f02196a08abdfb1.png" xlink:type="simple" xlink:show="embed" xlink:actuate="onLoad"/></draw:frame></text:p>
      <text:p text:style-name="Text_20_body">В меню выбора данных укажите нужную запись и нужное поле</text:p>
      <text:p text:style-name="Text_20_body"><draw:frame draw:style-name="media" draw:name="4" text:anchor-type="as-char" draw:z-index="4" svg:width="14.975416666667cm" svg:height="1.6735058887976cm"><draw:image xlink:href="Pictures/049be20236d61467c6300811268f2e88.png" xlink:type="simple" xlink:show="embed" xlink:actuate="onLoad"/></draw:frame></text:p>
      <text:p text:style-name="Text_20_body">Скопируйте с помощью мыши или комбинации клавиш Ctrl+C блок условия</text:p>
      <text:p text:style-name="Text_20_body"><draw:frame draw:style-name="media" draw:name="5" text:anchor-type="as-char" draw:z-index="5" svg:width="14.975416666667cm" svg:height="1.7339956140351cm"><draw:image xlink:href="Pictures/a00fa0c3a24b9a6a524c073898d70bd4.png" xlink:type="simple" xlink:show="embed" xlink:actuate="onLoad"/></draw:frame></text:p>
      <text:p text:style-name="Text_20_body">Вставьте условие в начале блока, который требуется скрывать, если нет данных в поле</text:p>
      <text:p text:style-name="Text_20_body"><draw:frame draw:style-name="media" draw:name="6" text:anchor-type="as-char" draw:z-index="6" svg:width="14.975416666667cm" svg:height="1.1789691513121cm"><draw:image xlink:href="Pictures/0e1ab0669dad6b03e0b422e07ef8d046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В данном случае условие вставлено на предыдущую строку, чтобы не выводился перенос строки, если поле пустое</text:p>
          </table:table-cell>
        </table:table-row>
      </table:table>
      <text:p text:style-name="Text_20_body">Найдите блок готовых фиксированных параметров</text:p>
      <text:p text:style-name="Text_20_body"><draw:frame draw:style-name="media" draw:name="7" text:anchor-type="as-char" draw:z-index="7" svg:width="14.975416666667cm" svg:height="1.6527571177223cm"><draw:image xlink:href="Pictures/64d5f6dc986a3695e9e24f03174bb1b5.png" xlink:type="simple" xlink:show="embed" xlink:actuate="onLoad"/></draw:frame></text:p>
      <text:p text:style-name="Text_20_body">В разделе “Условия” скопируйте выделенный фрагмент</text:p>
      <text:p text:style-name="Text_20_body"><draw:frame draw:style-name="media" draw:name="8" text:anchor-type="as-char" draw:z-index="8" svg:width="14.975416666667cm" svg:height="1.4354316436252cm"><draw:image xlink:href="Pictures/ca410f69134e36791d4133c74e717a58.png" xlink:type="simple" xlink:show="embed" xlink:actuate="onLoad"/></draw:frame></text:p>
      <text:p text:style-name="Text_20_body">Вставьте скопированный блок в конце блока, который должен быть сокрыт, при отсутствии значения поля</text:p>
      <text:p text:style-name="Text_20_body"><draw:frame draw:style-name="media" draw:name="9" text:anchor-type="as-char" draw:z-index="9" svg:width="14.975416666667cm" svg:height="1.0696726190476cm"><draw:image xlink:href="Pictures/1e03d8882ead88bd02865d5dea44590e.png" xlink:type="simple" xlink:show="embed" xlink:actuate="onLoad"/></draw:frame></text:p>
      <text:p text:style-name="Text_20_body">Сохраните шаблон</text:p>
      <text:p text:style-name="Text_20_body"><draw:frame draw:style-name="media" draw:name="10" text:anchor-type="as-char" draw:z-index="10" svg:width="14.975416666667cm" svg:height="2.9118865740741cm"><draw:image xlink:href="Pictures/9c807b6630d090ca8a3f1d1d2e740e07.png" xlink:type="simple" xlink:show="embed" xlink:actuate="onLoad"/></draw:frame></text:p>
      <text:h text:style-name="Heading_20_3" text:outline-level="3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templates:hidemaskline</dc:title>
  </office:meta>
</office:document-meta>
</file>