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708f8a14b059deb0207162ad16bcd4.png"/>
  <manifest:file-entry manifest:media-type="image/png" manifest:full-path="Pictures/23e9d5e9d53bc01fb781d14e603cbd60.png"/>
  <manifest:file-entry manifest:media-type="image/png" manifest:full-path="Pictures/9d3a63b14ae380d1846159b76f13d8ff.png"/>
  <manifest:file-entry manifest:media-type="image/png" manifest:full-path="Pictures/b3832da76178cf9ad5cf442537b649a6.png"/>
  <manifest:file-entry manifest:media-type="image/png" manifest:full-path="Pictures/569ebe96fbe521819518abcbbec716f2.png"/>
  <manifest:file-entry manifest:media-type="image/png" manifest:full-path="Pictures/7c1c4863c5fc5f966a40e9b574a49170.png"/>
  <manifest:file-entry manifest:media-type="image/png" manifest:full-path="Pictures/5f3cfbe662aed4302c8508dd088fb2fb.png"/>
  <manifest:file-entry manifest:media-type="image/png" manifest:full-path="Pictures/b87b7e7788e594f1952d5d56e55ba7a2.png"/>
  <manifest:file-entry manifest:media-type="image/png" manifest:full-path="Pictures/eead2728b91ae7151fb94976fb121b3e.png"/>
  <manifest:file-entry manifest:media-type="image/png" manifest:full-path="Pictures/e51c301f694de09cb2910a7dd90c937e.png"/>
  <manifest:file-entry manifest:media-type="image/png" manifest:full-path="Pictures/9c07804f469d812b9ed55affe99650a7.png"/>
  <manifest:file-entry manifest:media-type="image/png" manifest:full-path="Pictures/ba74d5c04dd494aeba0074d66f8a343b.png"/>
  <manifest:file-entry manifest:media-type="image/png" manifest:full-path="Pictures/ca5d88f011e4e935bcb9c46666d21f42.png"/>
  <manifest:file-entry manifest:media-type="image/png" manifest:full-path="Pictures/0a9d2964041811cc4f665a4297774f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aq:templates:linktodocrecord"/><text:bookmark-start text:name="__RefHeading___привязка_дополнительно_печатного_шаблона_к_протоколу_врача_1"/><text:bookmark-start text:name="привязка_дополнительно_печатного_шаблона_к_протоколу_врача"/>Привязка дополнительно печатного шаблона к протоколу врача<text:bookmark-end text:name="__RefHeading___привязка_дополнительно_печатного_шаблона_к_протоколу_врача_1"/><text:bookmark-end text:name="привязка_дополнительно_печатного_шаблона_к_протоколу_врача"/></text:h>
      <text:p text:style-name="Text_20_body">Если требуется, чтобы после распечатки протокола врача был распечатан дополнительный текст, можно прикрепить шаблон.</text:p>
      <text:h text:style-name="Heading_20_3" text:outline-level="3"><text:bookmark-start text:name="__RefHeading___выбор_необходимого_раздела_или_протокола_2"/><text:bookmark-start text:name="выбор_необходимого_раздела_или_протокола"/>Выбор необходимого раздела или протокола<text:bookmark-end text:name="__RefHeading___выбор_необходимого_раздела_или_протокола_2"/><text:bookmark-end text:name="выбор_необходимого_раздела_или_протокола"/></text:h>
      <text:p text:style-name="Text_20_body">Для прикрепления зайдите в раздел “Настройка”</text:p>
      <text:p text:style-name="Text_20_body"><draw:frame draw:style-name="media" draw:name="0" text:anchor-type="as-char" draw:z-index="0" svg:width="11.191875cm" svg:height="1.5837558962264cm"><draw:image xlink:href="Pictures/94708f8a14b059deb0207162ad16bcd4.png" xlink:type="simple" xlink:show="embed" xlink:actuate="onLoad"/></draw:frame></text:p>
      <text:p text:style-name="Text_20_body">Перейдите в пункт “Настройка разделов и форм”</text:p>
      <text:p text:style-name="Text_20_body"><draw:frame draw:style-name="media" draw:name="1" text:anchor-type="as-char" draw:z-index="1" svg:width="10.503958333333cm" svg:height="3.5892922948074cm"><draw:image xlink:href="Pictures/23e9d5e9d53bc01fb781d14e603cbd60.png" xlink:type="simple" xlink:show="embed" xlink:actuate="onLoad"/></draw:frame></text:p>
      <text:p text:style-name="Text_20_body">Теперь можно привязать шаблон к целому разделу с помощью кнопки “Редактировать список шаблонов для печати после записи или раздела” (см. привязка шаблона)</text:p>
      <text:p text:style-name="Text_20_body"><draw:frame draw:style-name="media" draw:name="2" text:anchor-type="as-char" draw:z-index="2" svg:width="14.975416666667cm" svg:height="1.6873708920188cm"><draw:image xlink:href="Pictures/9d3a63b14ae380d1846159b76f13d8ff.png" xlink:type="simple" xlink:show="embed" xlink:actuate="onLoad"/></draw:frame></text:p>
      <text:p text:style-name="Text_20_body">Если шаблон должен печататься после определенного протокола, то переходим в нужный раздел с помощью кнопки “Записи раздела”</text:p>
      <text:p text:style-name="Text_20_body"><draw:frame draw:style-name="media" draw:name="3" text:anchor-type="as-char" draw:z-index="3" svg:width="14.975416666667cm" svg:height="1.7521938377535cm"><draw:image xlink:href="Pictures/b3832da76178cf9ad5cf442537b649a6.png" xlink:type="simple" xlink:show="embed" xlink:actuate="onLoad"/></draw:frame></text:p>
      <text:p text:style-name="Text_20_body">Выбираем в списке нужный протокол и нажимаем кнопку “Редактировать список шаблонов для печати после записи”</text:p>
      <text:p text:style-name="Text_20_body"><draw:frame draw:style-name="media" draw:name="4" text:anchor-type="as-char" draw:z-index="4" svg:width="14.975416666667cm" svg:height="1.7124884989485cm"><draw:image xlink:href="Pictures/569ebe96fbe521819518abcbbec716f2.png" xlink:type="simple" xlink:show="embed" xlink:actuate="onLoad"/></draw:frame></text:p>
      <text:h text:style-name="Heading_20_3" text:outline-level="3"><text:bookmark-start text:name="__RefHeading___список_шаблонов_3"/><text:bookmark-start text:name="список_шаблонов"/>Список шаблонов<text:bookmark-end text:name="__RefHeading___список_шаблонов_3"/><text:bookmark-end text:name="список_шаблонов"/></text:h>
      <text:p text:style-name="Text_20_body">Если к разделу или протоколу не привязаны шаблоны, то вы увидите следующее</text:p>
      <text:p text:style-name="Text_20_body"><draw:frame draw:style-name="media" draw:name="5" text:anchor-type="as-char" draw:z-index="5" svg:width="14.975416666667cm" svg:height="1.4817780701754cm"><draw:image xlink:href="Pictures/7c1c4863c5fc5f966a40e9b574a49170.png" xlink:type="simple" xlink:show="embed" xlink:actuate="onLoad"/></draw:frame></text:p>
      <text:p text:style-name="Text_20_body">Если шаблоны привязаны, то Вы увидите список привязанных шаблонов</text:p>
      <text:p text:style-name="Text_20_body"><draw:frame draw:style-name="media" draw:name="6" text:anchor-type="as-char" draw:z-index="6" svg:width="14.975416666667cm" svg:height="2.5678156476927cm"><draw:image xlink:href="Pictures/5f3cfbe662aed4302c8508dd088fb2fb.png" xlink:type="simple" xlink:show="embed" xlink:actuate="onLoad"/></draw:frame></text:p>
      <text:h text:style-name="Heading_20_3" text:outline-level="3"><text:bookmark-start text:name="__RefHeading___привязка_шаблона_4"/><text:bookmark-start text:name="привязка_шаблона"/>Привязка шаблона<text:bookmark-end text:name="__RefHeading___привязка_шаблона_4"/><text:bookmark-end text:name="привязка_шаблона"/></text:h>
      <text:p text:style-name="Text_20_body">Для добавление нового шаблона нажмите на кнопку “Привязать новый шаблон”</text:p>
      <text:p text:style-name="Text_20_body"><draw:frame draw:style-name="media" draw:name="7" text:anchor-type="as-char" draw:z-index="7" svg:width="14.975416666667cm" svg:height="2.4520534668541cm"><draw:image xlink:href="Pictures/b87b7e7788e594f1952d5d56e55ba7a2.png" xlink:type="simple" xlink:show="embed" xlink:actuate="onLoad"/></draw:frame></text:p>
      <text:p text:style-name="Text_20_body">Перед Вами откроется список всех шаблонов в системе. Выберите нужный шаблон и нажмите кнопку привязки шаблона</text:p>
      <text:p text:style-name="Text_20_body"><draw:frame draw:style-name="media" draw:name="8" text:anchor-type="as-char" draw:z-index="8" svg:width="14.975416666667cm" svg:height="5.6663738738739cm"><draw:image xlink:href="Pictures/eead2728b91ae7151fb94976fb121b3e.png" xlink:type="simple" xlink:show="embed" xlink:actuate="onLoad"/></draw:frame></text:p>
      <text:p text:style-name="Text_20_body">После этого шаблон появится в списке.</text:p>
      <text:h text:style-name="Heading_20_3" text:outline-level="3"><text:bookmark-start text:name="__RefHeading___отвязка_шаблона_5"/><text:bookmark-start text:name="отвязка_шаблона"/>Отвязка шаблона<text:bookmark-end text:name="__RefHeading___отвязка_шаблона_5"/><text:bookmark-end text:name="отвязка_шаблона"/></text:h>
      <text:p text:style-name="Text_20_body">Чтобы отвязать шаблон от записи или раздела (прекратить вывод его на печать), отметьте шаблон галочкой “Удален” и нажмите кнопку “Сохранить изменения”</text:p>
      <text:p text:style-name="Text_20_body"><draw:frame draw:style-name="media" draw:name="9" text:anchor-type="as-char" draw:z-index="9" svg:width="14.975416666667cm" svg:height="2.7782923401265cm"><draw:image xlink:href="Pictures/e51c301f694de09cb2910a7dd90c937e.png" xlink:type="simple" xlink:show="embed" xlink:actuate="onLoad"/></draw:frame></text:p>
      <text:p text:style-name="Text_20_body">После обновления страницы шаблон будет отмечен галочкой “Удален” и больше не будет выводится на печать</text:p>
      <text:p text:style-name="Text_20_body"><draw:frame draw:style-name="media" draw:name="10" text:anchor-type="as-char" draw:z-index="10" svg:width="14.975416666667cm" svg:height="2.7771066596688cm"><draw:image xlink:href="Pictures/9c07804f469d812b9ed55affe99650a7.png" xlink:type="simple" xlink:show="embed" xlink:actuate="onLoad"/></draw:frame></text:p>
      <text:h text:style-name="Heading_20_3" text:outline-level="3"><text:bookmark-start text:name="__RefHeading___повторная_привязка_шаблона_6"/><text:bookmark-start text:name="повторная_привязка_шаблона"/>Повторная привязка шаблона<text:bookmark-end text:name="__RefHeading___повторная_привязка_шаблона_6"/><text:bookmark-end text:name="повторная_привязка_шаблона"/></text:h>
      <text:p text:style-name="Text_20_body">Если шаблон, уже есть в списке, но он помечен галочкой “Удален” и его требуется включить, то снимите галочку “Удален” и нажмите кнопку “Сохранить изменения”</text:p>
      <text:p text:style-name="Text_20_body"><draw:frame draw:style-name="media" draw:name="11" text:anchor-type="as-char" draw:z-index="11" svg:width="14.975416666667cm" svg:height="2.5570340564497cm"><draw:image xlink:href="Pictures/ba74d5c04dd494aeba0074d66f8a343b.png" xlink:type="simple" xlink:show="embed" xlink:actuate="onLoad"/></draw:frame></text:p>
      <text:p text:style-name="Text_20_body">После обновления страницы шаблон перестанет быть отмеченным галочкой “Удален” и будет выводиться на печать.</text:p>
      <text:p text:style-name="Text_20_body"><draw:frame draw:style-name="media" draw:name="12" text:anchor-type="as-char" draw:z-index="12" svg:width="14.975416666667cm" svg:height="2.4520534668541cm"><draw:image xlink:href="Pictures/b87b7e7788e594f1952d5d56e55ba7a2.png" xlink:type="simple" xlink:show="embed" xlink:actuate="onLoad"/></draw:frame></text:p>
      <text:h text:style-name="Heading_20_3" text:outline-level="3"><text:bookmark-start text:name="__RefHeading___сортировка_списка_шаблонов_7"/><text:bookmark-start text:name="сортировка_списка_шаблонов"/>Сортировка списка шаблонов<text:bookmark-end text:name="__RefHeading___сортировка_списка_шаблонов_7"/><text:bookmark-end text:name="сортировка_списка_шаблонов"/></text:h>
      <text:p text:style-name="Text_20_body">Если шаблонов несколько, и требуется, чтобы они выходили в определенном порядке, то можно их отсортировать.</text:p>
      <text:p text:style-name="Text_20_body">Для того, чтобы подвинуть шаблон ближе к началу списка нажмите кнопку “Поднять выше в очереди”</text:p>
      <text:p text:style-name="Text_20_body"><draw:frame draw:style-name="media" draw:name="13" text:anchor-type="as-char" draw:z-index="13" svg:width="14.975416666667cm" svg:height="2.559357933145cm"><draw:image xlink:href="Pictures/ca5d88f011e4e935bcb9c46666d21f42.png" xlink:type="simple" xlink:show="embed" xlink:actuate="onLoad"/></draw:frame></text:p>
      <text:p text:style-name="Text_20_body">Чтобы подвинуть шаблон ближе к концу списка нажмите кнопку “Опустить ниже в очереди”</text:p>
      <text:p text:style-name="Text_20_body"><draw:frame draw:style-name="media" draw:name="14" text:anchor-type="as-char" draw:z-index="14" svg:width="14.975416666667cm" svg:height="2.5276303554614cm"><draw:image xlink:href="Pictures/0a9d2964041811cc4f665a4297774f43.png" xlink:type="simple" xlink:show="embed" xlink:actuate="onLoad"/></draw:frame></text:p>
      <text:h text:style-name="Heading_20_2" text:outline-level="2"><text:bookmark-start text:name="__RefHeading___NoTitle_8"/><text:bookmark-start text:name="section"/><text:bookmark-end text:name="__RefHeading___NoTitle_8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templates:linktodocrecord</dc:title>
  </office:meta>
</office:document-meta>
</file>