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fd32cd5c2b8166d0477da0259ab5e.png"/>
  <manifest:file-entry manifest:media-type="image/png" manifest:full-path="Pictures/50590101d95cb5d3bd80400da5c8b3cd.png"/>
  <manifest:file-entry manifest:media-type="image/png" manifest:full-path="Pictures/77e8e141b525b8a860db87e8e536d6ac.png"/>
  <manifest:file-entry manifest:media-type="image/png" manifest:full-path="Pictures/cc95f5d26637b39f22fb818a57d134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themeroller"/><text:bookmark-start text:name="__RefHeading___использование_выбора_тем_оформления_1"/><text:bookmark-start text:name="использование_выбора_тем_оформления"/>Использование выбора тем оформления<text:bookmark-end text:name="__RefHeading___использование_выбора_тем_оформления_1"/><text:bookmark-end text:name="использование_выбора_тем_оформления"/></text:h>
      <text:p text:style-name="Text_20_body">В МИС  доступно несколько тем оформления интерфейса.</text:p>
      <text:p text:style-name="Text_20_body">Для изменения темы в левом меню нажмите на значок “Валик”. Если Валика нет, то просто обновите левое меню.<draw:frame draw:style-name="mediacenter" draw:name="0" text:anchor-type="paragraph" draw:z-index="0" svg:width="11.800416666667cm" svg:height="2.2754166666667cm"><draw:image xlink:href="Pictures/e9ffd32cd5c2b8166d0477da0259ab5e.png" xlink:type="simple" xlink:show="embed" xlink:actuate="onLoad"/></draw:frame>
Откроется окно выбора темы <draw:frame draw:style-name="mediacenter" draw:name="1" text:anchor-type="paragraph" draw:z-index="1" svg:width="10.424583333333cm" svg:height="7.77875cm"><draw:image xlink:href="Pictures/50590101d95cb5d3bd80400da5c8b3cd.png" xlink:type="simple" xlink:show="embed" xlink:actuate="onLoad"/></draw:frame>
При наведении на картинку будет отображена подсказка с именем темы.</text:p>
      <text:p text:style-name="Text_20_body">Если Вы начали работать с нами до ноября 2020 года, то у Вас была тема, которая сейчас называется “Классическая”. Выберите ее в выборе темы и интерфейс примет привычный вид.</text:p>
      <text:p text:style-name="Text_20_body">Если в выбранной теме оформления Вам нравится цвет, но некоторые элементы изменили свой вид, и вы хотите их изменить, нажмите на значок “Шестеренки” в окне выбора темы оформления<draw:frame draw:style-name="mediacenter" draw:name="2" text:anchor-type="paragraph" draw:z-index="2" svg:width="10.424583333333cm" svg:height="7.77875cm"><draw:image xlink:href="Pictures/77e8e141b525b8a860db87e8e536d6ac.png" xlink:type="simple" xlink:show="embed" xlink:actuate="onLoad"/></draw:frame>
Перед Вами отобразиться окно с настройками темы<draw:frame draw:style-name="mediacenter" draw:name="3" text:anchor-type="paragraph" draw:z-index="3" svg:width="10.107083333333cm" svg:height="10.583333333333cm"><draw:image xlink:href="Pictures/cc95f5d26637b39f22fb818a57d13425.png" xlink:type="simple" xlink:show="embed" xlink:actuate="onLoad"/></draw:frame>
Вы сможете выбирать вариант для себя.</text:p>
      <text:p text:style-name="Text_20_body">Настройки темы хранятся локально на компьютере, поэтому Ваша тема оформления не влияет на то, как ее видят другие сотрудники клиник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themeroller</dc:title>
  </office:meta>
</office:document-meta>
</file>