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additional_reg_records"/><text:bookmark-start text:name="__RefHeading___дополнительные_блоки_записи_регистратуры_1"/><text:bookmark-start text:name="дополнительные_блоки_записи_регистратуры"/>Дополнительные блоки записи регистратуры<text:bookmark-end text:name="__RefHeading___дополнительные_блоки_записи_регистратуры_1"/><text:bookmark-end text:name="дополнительные_блоки_записи_регистратуры"/></text:h>
      <text:p text:style-name="Text_20_body">Данный механизм позволяет добавить дополнительную группу в список записей регистратуры, позволяя группировать записи в удобные блоки для быстрого доступа.</text:p>
      <text:p text:style-name="Text_20_body">Редактор доступен от системного администратора: Регистратура и приемное отделение → Настройки → Дополнительные группы записей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Если данной ссылки у вас нет - обратитесь в техническую поддержку</text:p></table:table-cell></table:table-row></table:table></draw:text-box></draw:frame></text:p>
      <text:p text:style-name="Text_20_body">При добавлении группы - название группы это название кнопки в меню регистратора.
Список записей - это записи попадающие в группу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tions:additional_reg_records</dc:title>
  </office:meta>
</office:document-meta>
</file>