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27c913aee8ebb733a849300d8eda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ignatures"/><text:bookmark-start text:name="__RefHeading___факсимиле_и_печати_1"/><text:bookmark-start text:name="факсимиле_и_печати"/>Факсимиле и печати<text:bookmark-end text:name="__RefHeading___факсимиле_и_печати_1"/><text:bookmark-end text:name="факсимиле_и_печати"/></text:h>
      <text:p text:style-name="Text_20_body">Для удобства работы в МИС добавлен механизм автоматического вывода факсимиле врача, печати врача и печати клиники для стандартного вывода.</text:p>
      <text:p text:style-name="Text_20_body">Для вывода изображения они должны находиться в папке /mgerm25/images/signatures (если папка отсутствует, ее можно создать) и иметь специальное название:</text:p>
      <text:list text:style-name="List_20_1" text:continue-numbering="false">
        <text:list-item>
          <text:p text:style-name="List_20_1_Content_First"> Факсимиле врача - &lt;Идентификатор врача в БД МИС&gt;.png</text:p>
        </text:list-item>
        <text:list-item>
          <text:p text:style-name="List_20_1_Content"> Печать врача -  stamp<text:span text:style-name="Emphasis">&lt;Идентификатор врача в БД МИС&gt;.png
  * Печать клиники - stamp</text:span>clinic.png</text:p>
        </text:list-item>
        <text:list-item>
          <text:p text:style-name="List_20_1_Content_Last"> Печать отделения - stamp<text:span text:style-name="Emphasis">department</text:span>&lt;Идентификатор отделения в БД МИС&gt;.png</text:p>
        </text:list-item>
      </text:list>
      <text:p text:style-name="Text_20_body">Факсимиле врача выводиться после ФИО врача в распечатке, если факсимиле не указано - выводиться место для подписи. (синий прямоугольник на рисунке)
Печать врача выводиться переде ФИО врача в распечатке, если печать врача не указана - ничего не выводиться (красный прямоугольник на рисунке)
Печать отделения выводиться в левой нижней части страницы, левее ФИО врача. Если печать отделения не указана, то выводиться печать клиники (зеленый прямоугольник на рисунке)
Печать клиники выводиться там же где и печать отделения, если печать клиники не указана, то ничего не выводиться
<draw:frame draw:style-name="mediacenter" draw:name="0" text:anchor-type="paragraph" draw:z-index="0" svg:width="10.583333333333cm" svg:height="2.9865704902651cm"><draw:image xlink:href="Pictures/3d27c913aee8ebb733a849300d8eda9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ions:signatures</dc:title>
  </office:meta>
</office:document-meta>
</file>