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tax_certificate_2024"/><text:bookmark-start text:name="__RefHeading___справка_в_налоговую_2024_1"/><text:bookmark-start text:name="справка_в_налоговую_2024"/>Справка в налоговую 2024<text:bookmark-end text:name="__RefHeading___справка_в_налоговую_2024_1"/><text:bookmark-end text:name="справка_в_налоговую_2024"/></text:h>
      <text:h text:style-name="Heading_20_2" text:outline-level="2"><text:bookmark-start text:name="__RefHeading___администратор_системы_2"/><text:bookmark-start text:name="администратор_системы"/>Администратор системы<text:bookmark-end text:name="__RefHeading___администратор_системы_2"/><text:bookmark-end text:name="администратор_системы"/></text:h>
      <text:p text:style-name="Text_20_body"><text:a xlink:type="simple" xlink:href="http://mgdemo.ru:5555/doku.php?id=expert:tax_certificate" text:style-name="Internet_20_link" text:visited-style-name="Visited_20_Internet_20_Link">Настройки для формирования XML-документа по справке</text:a></text:p>
      <text:h text:style-name="Heading_20_2" text:outline-level="2"><text:bookmark-start text:name="__RefHeading___регистратор_3"/><text:bookmark-start text:name="регистратор"/>Регистратор<text:bookmark-end text:name="__RefHeading___регистратор_3"/><text:bookmark-end text:name="регистратор"/></text:h>
      <text:p text:style-name="Text_20_body"><text:a xlink:type="simple" xlink:href="http://mgdemo.ru:5555/doku.php?id=reg:tax_certificate_2024:create" text:style-name="Internet_20_link" text:visited-style-name="Visited_20_Internet_20_Link">Формирование новой справки</text:a></text:p>
      <text:p text:style-name="Text_20_body"><text:a xlink:type="simple" xlink:href="http://mgdemo.ru:5555/doku.php?id=reg:tax_certificate_2024:correction" text:style-name="Internet_20_link" text:visited-style-name="Visited_20_Internet_20_Link">Создание корректирующей справки</text:a></text:p>
      <text:p text:style-name="Text_20_body"><text:a xlink:type="simple" xlink:href="http://mgdemo.ru:5555/doku.php?id=reg:tax_certificate_2024:printorxml" text:style-name="Internet_20_link" text:visited-style-name="Visited_20_Internet_20_Link">Повторная печать справки или формирования XML-документа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unctions:tax_certificate_2024</dc:title>
  </office:meta>
</office:document-meta>
</file>