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e8ea5aeb41fdc21fc3bf024f30d2f3.png"/>
  <manifest:file-entry manifest:media-type="image/png" manifest:full-path="Pictures/56a10f1cd1e143ea50ac2e7174b80aa5.png"/>
  <manifest:file-entry manifest:media-type="image/png" manifest:full-path="Pictures/5da7522b00c8127584181965ce92cfee.png"/>
  <manifest:file-entry manifest:media-type="image/png" manifest:full-path="Pictures/12457ec31ed19077f70b78c38b22a153.png"/>
  <manifest:file-entry manifest:media-type="image/png" manifest:full-path="Pictures/5b571efaf8daab3986ac74b8b6af79be.png"/>
  <manifest:file-entry manifest:media-type="image/png" manifest:full-path="Pictures/bae5f4c148c8a478b9c8e44dca0d397f.png"/>
  <manifest:file-entry manifest:media-type="image/png" manifest:full-path="Pictures/2b26a79d801455a2f4e4d878b53893ad.png"/>
  <manifest:file-entry manifest:media-type="image/png" manifest:full-path="Pictures/c580a4e5413fe315b6bb79a0117ce337.png"/>
  <manifest:file-entry manifest:media-type="image/png" manifest:full-path="Pictures/9950ee530ee6fe1ebb72d78a68b363d5.png"/>
  <manifest:file-entry manifest:media-type="image/png" manifest:full-path="Pictures/a95c46fa71188c94535941b08d282bef.png"/>
  <manifest:file-entry manifest:media-type="image/png" manifest:full-path="Pictures/2851fb116594f5d0e554862d8027df34.png"/>
  <manifest:file-entry manifest:media-type="image/png" manifest:full-path="Pictures/3d78aa5599e34d5b4e2c0698606066e6.png"/>
  <manifest:file-entry manifest:media-type="image/png" manifest:full-path="Pictures/dcd56b563f429f5954962d84f5e74ab6.png"/>
  <manifest:file-entry manifest:media-type="image/png" manifest:full-path="Pictures/87b34cf0a0474bcfafaa47b83fac0f90.png"/>
  <manifest:file-entry manifest:media-type="image/png" manifest:full-path="Pictures/488040742d39cbb8f894798e92593d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spitalization:queue"/><text:bookmark-start text:name="__RefHeading___имени_8_1"/><text:bookmark-start text:name="имени_8"/>имени 8<text:bookmark-end text:name="__RefHeading___имени_8_1"/><text:bookmark-end text:name="имени_8"/></text:h>
      <text:h text:style-name="Heading_20_1" text:outline-level="1"><text:bookmark-start text:name="__RefHeading___очередь_на_госпитализацию_2"/><text:bookmark-start text:name="очередь_на_госпитализацию"/>Очередь на госпитализацию<text:bookmark-end text:name="__RefHeading___очередь_на_госпитализацию_2"/><text:bookmark-end text:name="очередь_на_госпитализацию"/></text:h>
      <text:p text:style-name="Text_20_body">Инструкция разъясняет алгоритм постановки пациента в очередь на госпитализацию, снятие из очереди, возвращение в очередь в случае отказа от госпитализации</text:p>
      <text:h text:style-name="Heading_20_2" text:outline-level="2"><text:bookmark-start text:name="__RefHeading___постановка_в_очередь_3"/><text:bookmark-start text:name="постановка_в_очередь"/>Постановка в очередь<text:bookmark-end text:name="__RefHeading___постановка_в_очередь_3"/><text:bookmark-end text:name="постановка_в_очередь"/></text:h>
      <text:p text:style-name="Text_20_body">От логина системного администратора нужно найти пациента и перейти в раздел “Регистратура”</text:p>
      <text:p text:style-name="Text_20_body"><draw:frame draw:style-name="media" draw:name="0" text:anchor-type="as-char" draw:z-index="0" svg:width="5.476875cm" svg:height="2.143125cm"><draw:image xlink:href="Pictures/59e8ea5aeb41fdc21fc3bf024f30d2f3.png" xlink:type="simple" xlink:show="embed" xlink:actuate="onLoad"/></draw:frame></text:p>
      <text:p text:style-name="Text_20_body">На записи “Амбулаторная карта” нажать на кнопку “Поставить в очередь”</text:p>
      <text:p text:style-name="Text_20_body"><draw:frame draw:style-name="media" draw:name="1" text:anchor-type="as-char" draw:z-index="1" svg:width="14.975416666667cm" svg:height="5.5767827690972cm"><draw:image xlink:href="Pictures/56a10f1cd1e143ea50ac2e7174b80aa5.png" xlink:type="simple" xlink:show="embed" xlink:actuate="onLoad"/></draw:frame></text:p>
      <text:p text:style-name="Text_20_body">Откроется форма для заполнения параметров.</text:p>
      <text:p text:style-name="Text_20_body"><draw:frame draw:style-name="media" draw:name="2" text:anchor-type="as-char" draw:z-index="2" svg:width="14.975416666667cm" svg:height="6.4518593544137cm"><draw:image xlink:href="Pictures/5da7522b00c8127584181965ce92cfee.png" xlink:type="simple" xlink:show="embed" xlink:actuate="onLoad"/></draw:frame></text:p>
      <text:p text:style-name="Text_20_body">Можно не заполнять данные и просто сохранить форму, для того, чтобы данные заполнил регистратор или заполнить форму самостоятельно.</text:p>
      <text:p text:style-name="Text_20_body"><draw:frame draw:style-name="media" draw:name="3" text:anchor-type="as-char" draw:z-index="3" svg:width="14.975416666667cm" svg:height="3.5845412234043cm"><draw:image xlink:href="Pictures/12457ec31ed19077f70b78c38b22a153.png" xlink:type="simple" xlink:show="embed" xlink:actuate="onLoad"/></draw:frame></text:p>
      <text:p text:style-name="Text_20_body">Пока запись не заблокирована - пациент не стоит в очереди.</text:p>
      <text:p text:style-name="Text_20_body">В таком состоянии записи регистратор может зайти в редактирование записи и указать значения в необходимые поля. После чего можно заблокировать запись.</text:p>
      <text:p text:style-name="Text_20_body">После блокировки - пациент установлен в очередь.</text:p>
      <text:h text:style-name="Heading_20_2" text:outline-level="2"><text:bookmark-start text:name="__RefHeading___просмотр_очереди_на_госпитализацию_4"/><text:bookmark-start text:name="просмотр_очереди_на_госпитализацию"/>Просмотр очереди на госпитализацию<text:bookmark-end text:name="__RefHeading___просмотр_очереди_на_госпитализацию_4"/><text:bookmark-end text:name="просмотр_очереди_на_госпитализацию"/></text:h>
      <text:h text:style-name="Heading_20_3" text:outline-level="3"><text:bookmark-start text:name="__RefHeading___регистратура_5"/><text:bookmark-start text:name="регистратура"/>Регистратура<text:bookmark-end text:name="__RefHeading___регистратура_5"/><text:bookmark-end text:name="регистратура"/></text:h>
      <text:p text:style-name="Text_20_body">В левом меню нажмите на кнопку “Очередь на госпитализацию”</text:p>
      <text:p text:style-name="Text_20_body"><draw:frame draw:style-name="media" draw:name="4" text:anchor-type="as-char" draw:z-index="4" svg:width="5.3445833333333cm" svg:height="7.9904166666667cm"><draw:image xlink:href="Pictures/5b571efaf8daab3986ac74b8b6af79be.png" xlink:type="simple" xlink:show="embed" xlink:actuate="onLoad"/></draw:frame></text:p>
      <text:h text:style-name="Heading_20_3" text:outline-level="3"><text:bookmark-start text:name="__RefHeading___системный_администратор_6"/><text:bookmark-start text:name="системный_администратор"/>Системный администратор<text:bookmark-end text:name="__RefHeading___системный_администратор_6"/><text:bookmark-end text:name="системный_администратор"/></text:h>
      <text:p text:style-name="Text_20_body">В левом меню перейдите в раздел</text:p>
      <text:p text:style-name="Text_20_body"><draw:frame draw:style-name="media" draw:name="5" text:anchor-type="as-char" draw:z-index="5" svg:width="10.212916666667cm" svg:height="1.9579166666667cm"><draw:image xlink:href="Pictures/bae5f4c148c8a478b9c8e44dca0d397f.png" xlink:type="simple" xlink:show="embed" xlink:actuate="onLoad"/></draw:frame></text:p>
      <text:p text:style-name="Text_20_body">И выберите отчет</text:p>
      <text:p text:style-name="Text_20_body"><draw:frame draw:style-name="media" draw:name="6" text:anchor-type="as-char" draw:z-index="6" svg:width="12.7cm" svg:height="7.9639583333333cm"><draw:image xlink:href="Pictures/2b26a79d801455a2f4e4d878b53893ad.png" xlink:type="simple" xlink:show="embed" xlink:actuate="onLoad"/></draw:frame></text:p>
      <text:h text:style-name="Heading_20_2" text:outline-level="2"><text:bookmark-start text:name="__RefHeading___вид_отчета_7"/><text:bookmark-start text:name="вид_отчета"/>Вид отчета<text:bookmark-end text:name="__RefHeading___вид_отчета_7"/><text:bookmark-end text:name="вид_отчета"/></text:h>
      <text:p text:style-name="Text_20_body"><draw:frame draw:style-name="media" draw:name="7" text:anchor-type="as-char" draw:z-index="7" svg:width="14.975416666667cm" svg:height="2.8430380737135cm"><draw:image xlink:href="Pictures/c580a4e5413fe315b6bb79a0117ce337.png" xlink:type="simple" xlink:show="embed" xlink:actuate="onLoad"/></draw:frame></text:p>
      <text:h text:style-name="Heading_20_2" text:outline-level="2"><text:bookmark-start text:name="__RefHeading___удаление_пациента_из_очереди_8"/><text:bookmark-start text:name="удаление_пациента_из_очереди"/>Удаление пациента из очереди<text:bookmark-end text:name="__RefHeading___удаление_пациента_из_очереди_8"/><text:bookmark-end text:name="удаление_пациента_из_очереди"/></text:h>
      <text:h text:style-name="Heading_20_3" text:outline-level="3"><text:bookmark-start text:name="__RefHeading___госпитализация_9"/><text:bookmark-start text:name="госпитализация"/>Госпитализация<text:bookmark-end text:name="__RefHeading___госпитализация_9"/><text:bookmark-end text:name="госпитализация"/></text:h>
      <text:p text:style-name="Text_20_body">После госпитализации пациента и блокировки записи “История болезни” нажмите на записи “История болезни” кнопку “Привязать историю болезни к очереди на госпитализацию”</text:p>
      <text:p text:style-name="Text_20_body"><draw:frame draw:style-name="media" draw:name="8" text:anchor-type="as-char" draw:z-index="8" svg:width="14.975416666667cm" svg:height="4.2190155741516cm"><draw:image xlink:href="Pictures/9950ee530ee6fe1ebb72d78a68b363d5.png" xlink:type="simple" xlink:show="embed" xlink:actuate="onLoad"/></draw:frame></text:p>
      <text:p text:style-name="Text_20_body">После нажатия кнопки вы увидите список доступных записей</text:p>
      <text:p text:style-name="Text_20_body">Нажмите на кнопку “Привязать” для привязки очереди к ИБ</text:p>
      <text:p text:style-name="Text_20_body"><draw:frame draw:style-name="media" draw:name="9" text:anchor-type="as-char" draw:z-index="9" svg:width="14.975416666667cm" svg:height="2.0057289498034cm"><draw:image xlink:href="Pictures/a95c46fa71188c94535941b08d282bef.png" xlink:type="simple" xlink:show="embed" xlink:actuate="onLoad"/></draw:frame></text:p>
      <text:p text:style-name="Text_20_body">После этого, пациент исчезнет из очереди на госпитализацию.</text:p>
      <text:h text:style-name="Heading_20_3" text:outline-level="3"><text:bookmark-start text:name="__RefHeading___удаление_10"/><text:bookmark-start text:name="удаление"/>Удаление<text:bookmark-end text:name="__RefHeading___удаление_10"/><text:bookmark-end text:name="удаление"/></text:h>
      <text:p text:style-name="Text_20_body">Для полного удаления пациента из очереди с потерей места - пометьте запись “Очередь на госпитализацию” как неверную</text:p>
      <text:p text:style-name="Text_20_body"><draw:frame draw:style-name="media" draw:name="10" text:anchor-type="as-char" draw:z-index="10" svg:width="13.943541666667cm" svg:height="3.9422916666667cm"><draw:image xlink:href="Pictures/2851fb116594f5d0e554862d8027df34.png" xlink:type="simple" xlink:show="embed" xlink:actuate="onLoad"/></draw:frame></text:p>
      <text:h text:style-name="Heading_20_2" text:outline-level="2"><text:bookmark-start text:name="__RefHeading___возвращение_пациента_в_очередь_путем_отмены_госпитализации_11"/><text:bookmark-start text:name="возвращение_пациента_в_очередь_путем_отмены_госпитализации"/>Возвращение пациента в очередь путем отмены госпитализации<text:bookmark-end text:name="__RefHeading___возвращение_пациента_в_очередь_путем_отмены_госпитализации_11"/><text:bookmark-end text:name="возвращение_пациента_в_очередь_путем_отмены_госпитализации"/></text:h>
      <text:p text:style-name="Text_20_body">Из под логина системного администратора перейдите в Историю болезни пациента в раздел “Приемное отделение”</text:p>
      <text:p text:style-name="Text_20_body"><draw:frame draw:style-name="media" draw:name="11" text:anchor-type="as-char" draw:z-index="11" svg:width="11.191875cm" svg:height="6.3878154481132cm"><draw:image xlink:href="Pictures/3d78aa5599e34d5b4e2c0698606066e6.png" xlink:type="simple" xlink:show="embed" xlink:actuate="onLoad"/></draw:frame></text:p>
      <text:p text:style-name="Text_20_body">На Истории болезни Вы увидите кнопку “Отказ в госпитализации”</text:p>
      <text:p text:style-name="Text_20_body"><draw:frame draw:style-name="media" draw:name="12" text:anchor-type="as-char" draw:z-index="12" svg:width="14.975416666667cm" svg:height="5.8554397347174cm"><draw:image xlink:href="Pictures/dcd56b563f429f5954962d84f5e74ab6.png" xlink:type="simple" xlink:show="embed" xlink:actuate="onLoad"/></draw:frame></text:p>
      <text:p text:style-name="Text_20_body">После нажатия на кнопку вы увидите предупреждение</text:p>
      <text:p text:style-name="Text_20_body"><draw:frame draw:style-name="media" draw:name="13" text:anchor-type="as-char" draw:z-index="13" svg:width="14.975416666667cm" svg:height="6.5621177891446cm"><draw:image xlink:href="Pictures/87b34cf0a0474bcfafaa47b83fac0f90.png" xlink:type="simple" xlink:show="embed" xlink:actuate="onLoad"/></draw:frame></text:p>
      <text:p text:style-name="Text_20_body">В предупреждении будут перечислены все записи, которые будут удалены при отказе в госпитализации. Если какие-то из записей нужно сохранить - скопируйте их или распечатайте.</text:p>
      <text:p text:style-name="Text_20_body">В поле “Обоснование” требуется указать причину отказа в госпитализации длиной более 10 символов.</text:p>
      <text:p text:style-name="Text_20_body">Нажмите кнопку “Удалить”</text:p>
      <text:p text:style-name="Text_20_body">Госпитализация пациента будет отменена. Пациент вернется в очередь.</text:p>
      <text:p text:style-name="Text_20_body"><draw:frame draw:style-name="media" draw:name="14" text:anchor-type="as-char" draw:z-index="14" svg:width="14.975416666667cm" svg:height="1.680168699187cm"><draw:image xlink:href="Pictures/488040742d39cbb8f894798e92593dc4.png" xlink:type="simple" xlink:show="embed" xlink:actuate="onLoad"/></draw:frame></text:p>
      <text:h text:style-name="Heading_20_1" text:outline-level="1"><text:bookmark-start text:name="__RefHeading___NoTitle_12"/><text:bookmark-start text:name="section"/><text:bookmark-end text:name="__RefHeading___NoTitle_1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ospitalization:queue</dc:title>
  </office:meta>
</office:document-meta>
</file>