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f1a7c13b6dcd3e21bcc292324d71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nnovation:2023:summer"/><text:bookmark-start text:name="__RefHeading___отображение_дополнительной_информации_в_шапке_страницы_1"/><text:bookmark-start text:name="отображение_дополнительной_информации_в_шапке_страницы"/>Отображение дополнительной информации в шапке страницы<text:bookmark-end text:name="__RefHeading___отображение_дополнительной_информации_в_шапке_страницы_1"/><text:bookmark-end text:name="отображение_дополнительной_информации_в_шапке_страницы"/></text:h>
      <text:p text:style-name="Text_20_body">В системные настройки выведены дополнительные поля для отображения АК и ИБ в шапке страницы</text:p>
      <text:p text:style-name="Text_20_body"><draw:frame draw:style-name="media" draw:name="0" text:anchor-type="as-char" draw:z-index="0" svg:width="37.359166666667cm" style:rel-width="100%" svg:height="12.065cm" style:rel-height="scale"><draw:image xlink:href="Pictures/10f1a7c13b6dcd3e21bcc292324d71c3.png" xlink:type="simple" xlink:show="embed" xlink:actuate="onLoad"/></draw:frame></text:p>
      <text:p text:style-name="Text_20_body">Указав новые группы польтзователей в данных блоках можно, вывести информацию</text:p>
      <text:p text:style-name="Text_20_body"><text:a xlink:type="simple" xlink:href="https://staff.yandex-team.ru/Егор Ермилов" text:style-name="Internet_20_link" text:visited-style-name="Visited_20_Internet_20_Link">Егор Ермилов</text:a></text:p>
      <text:p text:style-name="Text_20_body"><text:a xlink:type="simple" xlink:href="https://gitflic.ru/project/meganom-data/mgerm25/commit/d9867ffeeffd5b0e445accb72e937000cf5a97af" text:style-name="Internet_20_link" text:visited-style-name="Visited_20_Internet_20_Link">GitFlic</text:a></text:p>
      <text:h text:style-name="Heading_20_4" text:outline-level="4"><text:bookmark-start text:name="__RefHeading___добавлен_вывод_информации_о_неоплаченных_направлениях_2"/><text:bookmark-start text:name="добавлен_вывод_информации_о_неоплаченных_направлениях"/>Добавлен вывод информации о неоплаченных направлениях<text:bookmark-end text:name="__RefHeading___добавлен_вывод_информации_о_неоплаченных_направлениях_2"/><text:bookmark-end text:name="добавлен_вывод_информации_о_неоплаченных_направлениях"/></text:h>
      <text:p text:style-name="Text_20_body">Добавлен вывод информации о неоплаченных направлениях</text:p>
      <text:p text:style-name="Text_20_body">У регистратуры в левос меню добавлен вывод информации о пациентах, у которых есть неоплаченные направления с предварительной регистрацией услуги<text:line-break/>
<text:a xlink:type="simple" xlink:href="https://tracker.yandex.ru/OSOBSTAT-374" text:style-name="Internet_20_link" text:visited-style-name="Visited_20_Internet_20_Link">OSOBSTAT-374</text:a><text:line-break/>
<text:a xlink:type="simple" xlink:href="https://gitflic.ru/project/meganom-data/mgerm25/commit/3bd60bada93a87e55951000a71830a71e339d67d" text:style-name="Internet_20_link" text:visited-style-name="Visited_20_Internet_20_Link">GitFlic</text:a> <text:a xlink:type="simple" xlink:href="https://gitflic.ru/project/meganom-data/mgerm25/commit/a98e6a7bbdc50757771960ba369f56af59658b75" text:style-name="Internet_20_link" text:visited-style-name="Visited_20_Internet_20_Link">GitFlic</text:a></text:p>
      <text:h text:style-name="Heading_20_3" text:outline-level="3"><text:bookmark-start text:name="__RefHeading___добавлен_вывод_информации_о_неоплаченных_заказах_хеликс_3"/><text:bookmark-start text:name="добавлен_вывод_информации_о_неоплаченных_заказах_хеликс"/>Добавлен вывод информации о неоплаченных заказах Хеликс<text:bookmark-end text:name="__RefHeading___добавлен_вывод_информации_о_неоплаченных_заказах_хеликс_3"/><text:bookmark-end text:name="добавлен_вывод_информации_о_неоплаченных_заказах_хеликс"/></text:h>
      <text:p text:style-name="Text_20_body">Добавлен вывод информации о неоплаченных заказах Хеликс</text:p>
      <text:p text:style-name="Text_20_body">У регистратуры в левос меню добавлен вывод информации о пациентах, у которых есть неоплаченные заказы в Хеликс<text:line-break/>
<text:a xlink:type="simple" xlink:href="https://tracker.yandex.ru/OSOBSTAT-386" text:style-name="Internet_20_link" text:visited-style-name="Visited_20_Internet_20_Link">OSOBSTAT-386</text:a></text:p>
      <text:p text:style-name="Text_20_body"><text:a xlink:type="simple" xlink:href="https://gitflic.ru/project/meganom-data/mgerm25/commit/f935703267c7fb1fd7713799a30791f2f9785abb" text:style-name="Internet_20_link" text:visited-style-name="Visited_20_Internet_20_Link">GitFlic</text:a></text:p>
      <text:h text:style-name="Heading_20_4" text:outline-level="4"><text:bookmark-start text:name="__RefHeading___добавление_пролсмотра_аптечного_склада_по_подразделениям_для_сотрудников_аптеки_центрального_склада_4"/><text:bookmark-start text:name="добавление_пролсмотра_аптечного_склада_по_подразделениям_для_сотрудников_аптеки_центрального_склада"/>Добавление пролсмотра аптечного склада по подразделениям для сотрудников аптеки центрального склада<text:bookmark-end text:name="__RefHeading___добавление_пролсмотра_аптечного_склада_по_подразделениям_для_сотрудников_аптеки_центрального_склада_4"/><text:bookmark-end text:name="добавление_пролсмотра_аптечного_склада_по_подразделениям_для_сотрудников_аптеки_центрального_склада"/></text:h>
      <text:p text:style-name="Text_20_body">Добавление пролсмотра аптечного склада по подразделениям для сотрудников аптеки центрального склада</text:p>
      <text:p text:style-name="Text_20_body"><text:a xlink:type="simple" xlink:href="https://staff.yandex-team.ru/Егор Ермилов" text:style-name="Internet_20_link" text:visited-style-name="Visited_20_Internet_20_Link">Егор Ермилов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novation:2023:summer</dc:title>
  </office:meta>
</office:document-meta>
</file>