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3501e2f0aa1beb0945ae16115bc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novation:2023:winter"/><text:bookmark-start text:name="__RefHeading___добавлен_механизм_поэтапной_загрузки_данных_в_истории_записей_пациентов_1"/><text:bookmark-start text:name="добавлен_механизм_поэтапной_загрузки_данных_в_истории_записей_пациентов"/>Добавлен механизм поэтапной загрузки данных в истории записей пациентов.<text:bookmark-end text:name="__RefHeading___добавлен_механизм_поэтапной_загрузки_данных_в_истории_записей_пациентов_1"/><text:bookmark-end text:name="добавлен_механизм_поэтапной_загрузки_данных_в_истории_записей_пациентов"/></text:h>
      <text:p text:style-name="Text_20_body">В шапке раздела добавлены кнопки “Загрузить предыдущие записи” и “Загрузить все предыдущие записи”.</text:p>
      <text:p text:style-name="Text_20_body"><draw:frame draw:style-name="media" draw:name="0" text:anchor-type="as-char" draw:z-index="0" svg:width="25.320625cm" style:rel-width="100%" svg:height="3.175cm" style:rel-height="scale"><draw:image xlink:href="Pictures/bb43501e2f0aa1beb0945ae16115bc5b.png" xlink:type="simple" xlink:show="embed" xlink:actuate="onLoad"/></draw:frame></text:p>
      <text:p text:style-name="Text_20_body">По умолчанию на экран выводиться N последних записей, определяемых настройкой системы</text:p>
      <text:p text:style-name="Text_20_body">Также по умолчанию всегда выводятся незаблокированные записи</text:p>
      <text:p text:style-name="Text_20_body">По кнопке “Загрузить предыдущие записи” загружается еще N записей (или меньше, если записей меньше)<text:line-break/>
По кнопке “Загрузить все предыдущие записи” загружаются все оставшиеся записи (ограничение N игнорируется)</text:p>
      <text:p text:style-name="Text_20_body"><text:a xlink:type="simple" xlink:href="https://staff.yandex-team.ru/Егор Ермилов" text:style-name="Internet_20_link" text:visited-style-name="Visited_20_Internet_20_Link">Егор Ермилов</text:a></text:p>
      <text:p text:style-name="Text_20_body"><text:a xlink:type="simple" xlink:href="https://staff.yandex-team.ru/Егор Ермилов" text:style-name="Internet_20_link" text:visited-style-name="Visited_20_Internet_20_Link">Егор Ермило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novation:2023:winter</dc:title>
  </office:meta>
</office:document-meta>
</file>