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c6eb9c787826cb61586fa838a207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:helix"/><text:bookmark-start text:name="__RefHeading___helix-v21-20230808_093929_1"/><text:bookmark-start text:name="helix-v21-20230808_093929"/>Helix-v21-20230808_093929<text:bookmark-end text:name="__RefHeading___helix-v21-20230808_093929_1"/><text:bookmark-end text:name="helix-v21-20230808_093929"/></text:h>
      <text:h text:style-name="Heading_20_1" text:outline-level="1"><text:bookmark-start text:name="__RefHeading___cистемные_настройки_2"/><text:bookmark-start text:name="cистемные_настройки"/>Cистемные настройки<text:bookmark-end text:name="__RefHeading___cистемные_настройки_2"/><text:bookmark-end text:name="cистемные_настройки"/></text:h>
      <text:p text:style-name="Text_20_body">Для запуска необходимо включить переадресацию:</text:p>
      <text:p text:style-name="Text_20_body">Заказчик должен настроить доменное имя для https соединения с пробросом на 443 порт сервера  и предоставить сертификаты для настройки SSL Engine в Apache на сервере .</text:p>
      <text:p text:style-name="Text_20_body">На сервере  в настройках виртуальных хостов Apache должен быть файл helix.conf</text:p>
      <text:p text:style-name="Text_20_body">В параметрах SSLCertificateFile указываем сертификат, выпущенный заказчиком, SSLCertificateKeyFile - соответствующий ключ, SSLCertificateChainFile - нужный сертификат.</text:p>
      <text:p text:style-name="Text_20_body">В папке conf проекта  должен быть конфигурационный файл helix.ini.</text:p>
      <text:p text:style-name="Text_20_body">вставляем:</text:p>
      <text:p text:style-name="Text_20_body">В свойства redirectUri и authorizeUri ставим адрес с доменным именем + /_income/callback/oAuthRedirect.php, полученный от заказчика, например:</text:p>
      <text:p text:style-name="Text_20_body"><text:a xlink:type="simple" xlink:href="https://mgerm.clinica-boli.ru/_income/callback/oAuthRedirect.php" text:style-name="Internet_20_link" text:visited-style-name="Visited_20_Internet_20_Link">https://mgerm.clinica-boli.ru/_income/callback/oAuthRedirect.php</text:a></text:p>
      <text:p text:style-name="Text_20_body">Указать clientId clientSecret и contractID, внеся данные для подключения от Хеликс.</text:p>
      <text:p text:style-name="Text_20_body"><text:span text:style-name="Strong_20_Emphasis">Внимание! </text:span> В логине и пароле не должно быть скобок! Если они есть, нужно просить выдать их заново без скобок. Скобки вызывают ошибку чтения конфигурационного файла. При этом выводится сообщение: “Can't read /conf/helix.ini file properly!“</text:p>
      <text:p text:style-name="Text_20_body">Так же в случае непонятной ошибки с подключением к API Хеликса необходимо убедиться, что файл _services\lib\Helpers\LeageReplace\AbstractProvider.php скопирован в ib\vendor\league\oauth2-client\src\Provider\ с замещением исходного файла.</text:p>
      <text:h text:style-name="Heading_20_2" text:outline-level="2"><text:bookmark-start text:name="__RefHeading___настройки_cron_3"/><text:bookmark-start text:name="настройки_cron"/>Настройки cron<text:bookmark-end text:name="__RefHeading___настройки_cron_3"/><text:bookmark-end text:name="настройки_cron"/></text:h>
      <text:p text:style-name="Text_20_body">Необходимы для обновления контракта загрузки результатов:</text:p>
      <text:p text:style-name="Text_20_body">Вставляем:</text:p>
      <text:h text:style-name="Heading_20_1" text:outline-level="1"><text:bookmark-start text:name="__RefHeading___настройки_mgerm_4"/><text:bookmark-start text:name="настройки_mgerm"/>Настройки MGERM<text:bookmark-end text:name="__RefHeading___настройки_mgerm_4"/><text:bookmark-end text:name="настройки_mgerm"/></text:h>
      <text:p text:style-name="Text_20_body">Добавляем системного пользователя и запись результата анализа. В системной переменной “Внешняя лаборатория“ ставим helix.</text:p>
      <text:p text:style-name="Text_20_body">В панели 1<text:span text:style-name="Emphasis">menu</text:span>finance.html в секцию настройки добавляем ссылки:</text:p>
      <text:p text:style-name="Text_20_body">И жмем ссылку правой кнопкой мыши и выбираем “открыть в новой вкладке“:</text:p>
      <text:p text:style-name="Text_20_body"><draw:frame draw:style-name="media" draw:name="0" text:anchor-type="as-char" draw:z-index="0" svg:width="14.975416666667cm" svg:height="9.1845857905083cm"><draw:image xlink:href="Pictures/74c6eb9c787826cb61586fa838a20710.png" xlink:type="simple" xlink:show="embed" xlink:actuate="onLoad"/></draw:frame></text:p>
      <text:p text:style-name="Text_20_body">Авторизуемся, используя данные от Хеликс: пользователь на Identity Server (Username, Password). После успешной авторизации на открывшемся экране ничего не меняем и жмем кнопку “Yes, allow“.</text:p>
      <text:p text:style-name="Text_20_body">Загрузку контракта рекомендуется провести через консоль для проверки работы автоматической загрузки:</text:p>
      <text:p text:style-name="Text_20_body">Корректный ответ: {«status»:«success»}</text:p>
      <text:p text:style-name="Text_20_body">Далее необходимо провести тестовый заказ, используя диапазон тестовых кодов, переданных Хеликсом и передать идентификатор заказа службе поддержки. Идентификатор можно узнать в базе данных в epm_records.jsonData, используя recordID заказа, например:</text:p>
      <table:table table:style-name="Table">
        <table:table-column/>
        <table:table-row>
          <table:table-cell office:value-type="string" table:style-name="tablecell">
            <text:p text:style-name="tablealignleft">{«taskID»: «5ef19a56-a1c4-44cd-ac05-0362914c9a4e», «LaboratoryTests»: {«02-002»: 108183, «03-003»: 106007, «06-003»: 106019}}</text:p>
          </table:table-cell>
        </table:table-row>
      </table:table>
      <text:p text:style-name="Text_20_body">Копируем и отсылаем «taskID»: «5ef19a56-a1c4-44cd-ac05-0362914c9a4e».</text:p>
      <text:p text:style-name="Text_20_body">Если cron работает и настроен согласно инструкции, в карте можно будет увидеть результат тестового анализа. Так же можно форсировать импорт в консоли:</text:p>
      <text:p text:style-name="Text_20_body"><text:span text:style-name="Emphasis"> </text:span></text:p>
      <text:p text:style-name="Text_20_body"><text:span text:style-name="Emphasi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stall:helix</dc:title>
  </office:meta>
</office:document-meta>
</file>