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e4869e72793aec14c7deccc948245c2.png"/>
  <manifest:file-entry manifest:media-type="image/png" manifest:full-path="Pictures/ec6cf539aa40fd78afdbde739940783b.png"/>
  <manifest:file-entry manifest:media-type="image/png" manifest:full-path="Pictures/426d08047a7de18c390d24748f57c1d4.png"/>
  <manifest:file-entry manifest:media-type="image/png" manifest:full-path="Pictures/408336f8311b805163b87280559c7a29.png"/>
  <manifest:file-entry manifest:media-type="image/png" manifest:full-path="Pictures/8293f53e1b728d0cf3676f989a2aca34.png"/>
  <manifest:file-entry manifest:media-type="image/png" manifest:full-path="Pictures/35a2acd9e204750a0152b48c8b2d928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gotelecom:expert:contactcenter"/><text:bookmark-start text:name="__RefHeading___настройки_для_контакт_центра_1"/><text:bookmark-start text:name="настройки_для_контакт_центра"/>Настройки для контакт центра<text:bookmark-end text:name="__RefHeading___настройки_для_контакт_центра_1"/><text:bookmark-end text:name="настройки_для_контакт_центра"/></text:h>
      <text:p text:style-name="Text_20_body">При использовании контакт центра, есть возможность добавить пользовательские поля в карточку клиента в адресной книге. Для идентификации пациента в системе при выгрузке телефонных номеров, по умолчанию записывается информация в поле “Описание” в карточке контакта в формате JSON
<draw:frame draw:style-name="mediacenter" draw:name="0" text:anchor-type="paragraph" draw:z-index="0" svg:width="15.610416666667cm" svg:height="15.24cm"><draw:image xlink:href="Pictures/8e4869e72793aec14c7deccc948245c2.png" xlink:type="simple" xlink:show="embed" xlink:actuate="onLoad"/></draw:frame>
Поле “Описание” в данном случае нельзя использовать по другому назначению.</text:p>
      <text:p text:style-name="Text_20_body">В системе выгрузке номеров телефонов есть механизм, позволяющий выгружать системные данные в пользовательские поля, и при их указании в настройках, поле “Описание” останется свободным.</text:p>
      <text:p text:style-name="Text_20_body">Рекомендуем следующие имена для пользовательских полей:</text:p>
      <text:list text:style-name="List_20_1" text:continue-numbering="false">
        <text:list-item>
          <text:p text:style-name="List_20_1_Content_First">Идентификатор пациента в </text:p>
        </text:list-item>
        <text:list-item>
          <text:p text:style-name="List_20_1_Content">Номер АК пациента в </text:p>
        </text:list-item>
        <text:list-item>
          <text:p text:style-name="List_20_1_Content_Last">Год карты пациента в </text:p>
        </text:list-item>
      </text:list>
      <text:h text:style-name="Heading_20_1" text:outline-level="1"><text:bookmark-start text:name="__RefHeading___добавления_поля_через_контакт-центр_2"/><text:bookmark-start text:name="добавления_поля_через_контакт-центр"/>Добавления поля через Контакт-Центр<text:bookmark-end text:name="__RefHeading___добавления_поля_через_контакт-центр_2"/><text:bookmark-end text:name="добавления_поля_через_контакт-центр"/></text:h>
      <text:p text:style-name="Text_20_body">Перейдите в блок Клиенты
<draw:frame draw:style-name="mediacenter" draw:name="1" text:anchor-type="paragraph" draw:z-index="1" svg:width="27.040416666667cm" style:rel-width="100%" svg:height="18.547291666667cm" style:rel-height="scale"><draw:image xlink:href="Pictures/ec6cf539aa40fd78afdbde739940783b.png" xlink:type="simple" xlink:show="embed" xlink:actuate="onLoad"/></draw:frame>
Выберите блок “Настройка полей” 
<draw:frame draw:style-name="mediacenter" draw:name="2" text:anchor-type="paragraph" draw:z-index="2" svg:width="27.172708333333cm" style:rel-width="100%" svg:height="19.3675cm" style:rel-height="scale"><draw:image xlink:href="Pictures/426d08047a7de18c390d24748f57c1d4.png" xlink:type="simple" xlink:show="embed" xlink:actuate="onLoad"/></draw:frame>
Нажмите кнопку “Добавить поле” 
<draw:frame draw:style-name="mediacenter" draw:name="3" text:anchor-type="paragraph" draw:z-index="3" svg:width="27.093333333333cm" style:rel-width="100%" svg:height="19.235208333333cm" style:rel-height="scale"><draw:image xlink:href="Pictures/408336f8311b805163b87280559c7a29.png" xlink:type="simple" xlink:show="embed" xlink:actuate="onLoad"/></draw:frame>
Выберите “число” 
<draw:frame draw:style-name="mediacenter" draw:name="4" text:anchor-type="paragraph" draw:z-index="4" svg:width="27.199166666667cm" style:rel-width="100%" svg:height="19.341041666667cm" style:rel-height="scale"><draw:image xlink:href="Pictures/8293f53e1b728d0cf3676f989a2aca34.png" xlink:type="simple" xlink:show="embed" xlink:actuate="onLoad"/></draw:frame>
Введите имя поля и нажмите “Добавить поле”
<draw:frame draw:style-name="mediacenter" draw:name="5" text:anchor-type="paragraph" draw:z-index="5" svg:width="27.066875cm" style:rel-width="100%" svg:height="19.261666666667cm" style:rel-height="scale"><draw:image xlink:href="Pictures/35a2acd9e204750a0152b48c8b2d928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ngotelecom:expert:contactcenter</dc:title>
  </office:meta>
</office:document-meta>
</file>