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1cfaa55762152232ce95818fa83318.png"/>
  <manifest:file-entry manifest:media-type="image/png" manifest:full-path="Pictures/a2386b6f3df20b97303326e4d2d15d03.png"/>
  <manifest:file-entry manifest:media-type="image/png" manifest:full-path="Pictures/8f4ec511da4d87f646c015340a40dfc2.png"/>
  <manifest:file-entry manifest:media-type="image/png" manifest:full-path="Pictures/fcbdead7d4c9806d159ed1c88917aa42.png"/>
  <manifest:file-entry manifest:media-type="image/png" manifest:full-path="Pictures/7c53fa50446e9ae7302efbcbd08ee5c0.png"/>
  <manifest:file-entry manifest:media-type="image/png" manifest:full-path="Pictures/acac600a0355190e57cf5fab776897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gotelecom:expert:expert"/><text:bookmark-start text:name="__RefHeading___настройка_работы_интеграции_1"/><text:bookmark-start text:name="настройка_работы_интеграции"/>Настройка работы интеграции<text:bookmark-end text:name="__RefHeading___настройка_работы_интеграции_1"/><text:bookmark-end text:name="настройка_работы_интеграции"/></text:h>
      <text:p text:style-name="Text_20_body">При наличии интеграции с ВАТС MangoTelecom сотруднику, имеющему административные права требуется провести настройку взаимодействия.</text:p>
      <text:p text:style-name="Text_20_body">Зайдите в личный кабинет MangoTelecom и перейдите в раздел “Интеграции”</text:p>
      <text:p text:style-name="Text_20_body"><draw:frame draw:style-name="mediacenter" draw:name="0" text:anchor-type="paragraph" draw:z-index="0" svg:width="39.475833333333cm" style:rel-width="100%" svg:height="17.039166666667cm" style:rel-height="scale"><draw:image xlink:href="Pictures/a91cfaa55762152232ce95818fa83318.png" xlink:type="simple" xlink:show="embed" xlink:actuate="onLoad"/></draw:frame></text:p>
      <text:p text:style-name="Text_20_body">В данном разделе выберите функционал API Коннектор</text:p>
      <text:p text:style-name="Text_20_body"><draw:frame draw:style-name="mediacenter" draw:name="1" text:anchor-type="paragraph" draw:z-index="1" svg:width="31.220833333333cm" style:rel-width="100%" svg:height="10.556875cm" style:rel-height="scale"><draw:image xlink:href="Pictures/a2386b6f3df20b97303326e4d2d15d03.png" xlink:type="simple" xlink:show="embed" xlink:actuate="onLoad"/></draw:frame></text:p>
      <text:p text:style-name="Text_20_body">Если услуга не подключена - Подключите ее</text:p>
      <text:p text:style-name="Text_20_body"><draw:frame draw:style-name="mediacenter" draw:name="2" text:anchor-type="paragraph" draw:z-index="2" svg:width="21.775208333333cm" style:rel-width="100%" svg:height="10.556875cm" style:rel-height="scale"><draw:image xlink:href="Pictures/8f4ec511da4d87f646c015340a40dfc2.png" xlink:type="simple" xlink:show="embed" xlink:actuate="onLoad"/></draw:frame></text:p>
      <text:p text:style-name="Text_20_body">Перейдите в настройки API коннектора и установите следующие значения:</text:p>
      <text:list text:style-name="List_20_1" text:continue-numbering="false">
        <text:list-item>
          <text:p text:style-name="List_20_1_Content_First">Разрешенные  - адреса – Свободный доступ</text:p>
        </text:list-item>
        <text:list-item>
          <text:p text:style-name="List_20_1_Content">Записи разговоров – Поставить отметку</text:p>
        </text:list-item>
        <text:list-item>
          <text:p text:style-name="List_20_1_Content_Last">Версия событий – Версия 2</text:p>
        </text:list-item>
      </text:list>
      <text:p text:style-name="Text_20_body"><draw:frame draw:style-name="mediacenter" draw:name="3" text:anchor-type="paragraph" draw:z-index="3" svg:width="30.506458333333cm" style:rel-width="100%" svg:height="16.377708333333cm" style:rel-height="scale"><draw:image xlink:href="Pictures/fcbdead7d4c9806d159ed1c88917aa42.png" xlink:type="simple" xlink:show="embed" xlink:actuate="onLoad"/></draw:frame></text:p>
      <text:p text:style-name="Text_20_body">Ниже в блоке “Внешние системы” укажите следующие параметры:</text:p>
      <text:list text:style-name="List_20_1" text:continue-numbering="false">
        <text:list-item>
          <text:p text:style-name="LastListParagraph_List_20_1_Content_First">Элемент ненумерованного спискаАдрес внешней системы - Ваш “белый” -адрес или имя домена плюс номер порта взаимодействия (по умолчанию 8082), далее “/mangotelecom”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Примеры</text:p><text:p text:style-name="Preformatted_20_Text">http://800.800.909.999:8082/mangotelecom<text:line-break/>http://prekrasnayaklinika.ru:8082/mangotelecom</text:p></table:table-cell></table:table-row></table:table></draw:text-box></draw:frame></text:p>
      <text:list text:style-name="List_20_1" text:continue-numbering="false">
        <text:list-item>
          <text:p text:style-name="List_20_1_Content_First">SSL-сертификат – Не проверять сертификат</text:p>
        </text:list-item>
        <text:list-item>
          <text:p text:style-name="List_20_1_Content_Last">Ограничение и фильтры на отправку данных по событиям API – снять все отметки</text:p>
        </text:list-item>
      </text:list>
      <text:p text:style-name="Text_20_body"><draw:frame draw:style-name="mediacenter" draw:name="4" text:anchor-type="paragraph" draw:z-index="4" svg:width="30.215416666667cm" style:rel-width="100%" svg:height="19.420416666667cm" style:rel-height="scale"><draw:image xlink:href="Pictures/7c53fa50446e9ae7302efbcbd08ee5c0.png" xlink:type="simple" xlink:show="embed" xlink:actuate="onLoad"/></draw:frame></text:p>
      <text:p text:style-name="Text_20_body">Нажмите кнопку “Сохранить”</text:p>
      <text:p text:style-name="Text_20_body">Далее скопируйте настройки АТС в системные данные МИС </text:p>
      <text:list text:style-name="List_20_1" text:continue-numbering="false">
        <text:list-item>
          <text:p text:style-name="List_20_1_Content_First">Уникальный код вашей АТС → Уникальный идентификатор АТС Mango Telecom</text:p>
        </text:list-item>
        <text:list-item>
          <text:p text:style-name="List_20_1_Content_Last">Ключ для создания подписи → Ключ для создания подписи АТС Mango Telecom</text:p>
        </text:list-item>
      </text:list>
      <text:p text:style-name="Text_20_body"><draw:frame draw:style-name="mediacenter" draw:name="5" text:anchor-type="paragraph" draw:z-index="5" svg:width="39.978541666667cm" style:rel-width="100%" svg:height="15.875cm" style:rel-height="scale"><draw:image xlink:href="Pictures/acac600a0355190e57cf5fab776897da.png" xlink:type="simple" xlink:show="embed" xlink:actuate="onLoad"/></draw:frame></text:p>
      <text:p text:style-name="Text_20_body">На этом настройка завершена.</text:p>
      <text:p text:style-name="Text_20_body">При использовании Контакт-Центра от Манго телеком требуется провести дополнительную настройку по <text:a xlink:type="simple" xlink:href="http://mgdemo.ru:5555/doku.php?id=mangotelecom:expert:contactcenter" text:style-name="Internet_20_link" text:visited-style-name="Visited_20_Internet_20_Link">инструкции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ngotelecom:expert:expert</dc:title>
  </office:meta>
</office:document-meta>
</file>