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5d7fb1307051de5ee47dff160202c7.png"/>
  <manifest:file-entry manifest:media-type="image/png" manifest:full-path="Pictures/29573b18c96bf3bed06541908b79ea57.png"/>
  <manifest:file-entry manifest:media-type="image/png" manifest:full-path="Pictures/7f887f9ba25ab0f602d90825b7599562.png"/>
  <manifest:file-entry manifest:media-type="image/png" manifest:full-path="Pictures/0ba25c25c5910c0db0b1e2cef6890d94.png"/>
  <manifest:file-entry manifest:media-type="image/png" manifest:full-path="Pictures/46c860588d378452b12986faa8282d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gotelecom:reg:currentcall"/><text:bookmark-start text:name="__RefHeading___работа_с_текущим_вызовом_1"/><text:bookmark-start text:name="работа_с_текущим_вызовом"/>Работа с текущим вызовом<text:bookmark-end text:name="__RefHeading___работа_с_текущим_вызовом_1"/><text:bookmark-end text:name="работа_с_текущим_вызовом"/></text:h>
      <text:p text:style-name="Text_20_body">При наличии текущего разговора, в правом верхнем углу рабочего поля МИС  выводиться окно текущего вызова, которое выглядит следующим образом:</text:p>
      <text:p text:style-name="Text_20_body"><draw:frame draw:style-name="mediacenter" draw:name="image.png Legend" text:anchor-type="paragraph" draw:z-index="0" svg:width="10.186458333333cm"><draw:text-box><text:p text:style-name="legendcenter"><draw:frame draw:style-name="mediacenter" draw:name="image.png" text:anchor-type="paragraph" draw:z-index="0" svg:width="10.186458333333cm" svg:height="3.2808333333333cm"><draw:image xlink:href="Pictures/795d7fb1307051de5ee47dff160202c7.png" xlink:type="simple" xlink:show="embed" xlink:actuate="onLoad"/></draw:frame>image.png</text:p></draw:text-box></draw:frame></text:p>
      <text:p text:style-name="Text_20_body">В верхней части отображается Ф.И.О. пациента, с которым происходит разговор или надпись “Незарегистрированный пациент”, если в МИС нет пациента с указанным номером телефона.</text:p>
      <text:p text:style-name="Text_20_body">Справа от ФИО пациента отображается номер телефона, по которому совершается звонок.</text:p>
      <text:p text:style-name="Text_20_body">Оба данных поля имеют функцию копирования информации в буфер обмена при клике по ним.</text:p>
      <text:p text:style-name="Text_20_body">Ниже отображаются функциональные кнопки работы с текущим вызовом:</text:p>
      <text:list text:style-name="List_20_1" text:continue-numbering="false">
        <text:list-item>
          <text:p text:style-name="List_20_1_Content_First"><draw:frame draw:style-name="media" draw:name="2024-01-22 Legend" text:anchor-type="as-char" draw:z-index="0" svg:width="0.68791666666667cm"><draw:text-box><text:p text:style-name="legendcenter"><draw:frame draw:style-name="media" draw:name="2024-01-22" text:anchor-type="as-char" draw:z-index="1" svg:width="0.68791666666667cm" svg:height="0.52916666666667cm"><draw:image xlink:href="Pictures/29573b18c96bf3bed06541908b79ea57.png" xlink:type="simple" xlink:show="embed" xlink:actuate="onLoad"/></draw:frame>2024-01-22</text:p></draw:text-box></draw:frame> - Запись разговора. При клике по данной кнопке АТС начнет запись разговора своими средствами</text:p>
        </text:list-item>
        <text:list-item>
          <text:p text:style-name="List_20_1_Content"><draw:frame draw:style-name="media" draw:name="2" text:anchor-type="as-char" draw:z-index="2" svg:width="0.68791666666667cm" svg:height="0.52916666666667cm"><draw:image xlink:href="Pictures/7f887f9ba25ab0f602d90825b7599562.png" xlink:type="simple" xlink:show="embed" xlink:actuate="onLoad"/></draw:frame> - “Слепой” перевод вызова. При клике по данной кнопке будет осуществлен перевод вызова на другого сотрудника</text:p>
        </text:list-item>
        <text:list-item>
          <text:p text:style-name="List_20_1_Content"><draw:frame draw:style-name="media" draw:name="3" text:anchor-type="as-char" draw:z-index="3" svg:width="0.68791666666667cm" svg:height="0.52916666666667cm"><draw:image xlink:href="Pictures/0ba25c25c5910c0db0b1e2cef6890d94.png" xlink:type="simple" xlink:show="embed" xlink:actuate="onLoad"/></draw:frame> - “Консультативный” перевод вызова. При клике по данной кнопке будет осуществлен перевод вызова на другого сотрудника</text:p>
        </text:list-item>
        <text:list-item>
          <text:p text:style-name="List_20_1_Content_Last"><draw:frame draw:style-name="media" draw:name="4" text:anchor-type="as-char" draw:z-index="4" svg:width="0.68791666666667cm" svg:height="0.52916666666667cm"><draw:image xlink:href="Pictures/46c860588d378452b12986faa8282d15.png" xlink:type="simple" xlink:show="embed" xlink:actuate="onLoad"/></draw:frame> - Завершение вызова. При клике по данной кнопке вызов будет завершен. Окно текущего разговора будет скрыто.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ngotelecom:reg:currentcall</dc:title>
  </office:meta>
</office:document-meta>
</file>