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27964979e1c974c28aa7717ca1f83e.png"/>
  <manifest:file-entry manifest:media-type="image/png" manifest:full-path="Pictures/c12c90a20a058629bc843a29f474bd33.png"/>
  <manifest:file-entry manifest:media-type="image/png" manifest:full-path="Pictures/18f0a759fb8f5d23cf73e509f1ba6aef.png"/>
  <manifest:file-entry manifest:media-type="image/png" manifest:full-path="Pictures/58a2f63715efd6f95907438b344f6cd7.png"/>
  <manifest:file-entry manifest:media-type="image/png" manifest:full-path="Pictures/326bd3f003dfc3ff2116c66b05d008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gotelecom:reg:patientcall"/><text:bookmark-start text:name="__RefHeading___набор_номера_пациента_из_амбулаторной_карты_1"/><text:bookmark-start text:name="набор_номера_пациента_из_амбулаторной_карты"/>Набор номера пациента из амбулаторной карты<text:bookmark-end text:name="__RefHeading___набор_номера_пациента_из_амбулаторной_карты_1"/><text:bookmark-end text:name="набор_номера_пациента_из_амбулаторной_карты"/></text:h>
      <text:p text:style-name="Text_20_body">При включенной функции, номер телефона пациента будет подсвечен синим цветом</text:p>
      <text:p text:style-name="Text_20_body"><draw:frame draw:style-name="mediacenter" draw:name="0" text:anchor-type="paragraph" draw:z-index="0" svg:width="9.921875cm" svg:height="3.2014583333333cm"><draw:image xlink:href="Pictures/8927964979e1c974c28aa7717ca1f83e.png" xlink:type="simple" xlink:show="embed" xlink:actuate="onLoad"/></draw:frame></text:p>
      <text:p text:style-name="Text_20_body">Если на него нажать левой кнопкой мыши, система перейдет к формированию звонка от сотрудника по одному из двух сценариев</text:p>
      <text:h text:style-name="Heading_20_2" text:outline-level="2"><text:bookmark-start text:name="__RefHeading___у_вас_не_указан_номер_телефона_атс_в_учетной_записи_2"/><text:bookmark-start text:name="у_вас_не_указан_номер_телефона_атс_в_учетной_записи"/>У Вас НЕ указан номер телефона АТС в учетной записи:<text:bookmark-end text:name="__RefHeading___у_вас_не_указан_номер_телефона_атс_в_учетной_записи_2"/><text:bookmark-end text:name="у_вас_не_указан_номер_телефона_атс_в_учетной_записи"/></text:h>
      <text:list text:style-name="Numbering_20_1" text:continue-numbering="false">
        <text:list-item>
          <text:p text:style-name="Numbering_20_1_Content_First"> Будет отображено окно выбора номера телефона, с которого будет совершен звонок (список телефонов берется из настроек АТС) <draw:frame draw:style-name="media" draw:name="1" text:anchor-type="as-char" draw:z-index="1" svg:width="13.440833333333cm" svg:height="5.87375cm"><draw:image xlink:href="Pictures/c12c90a20a058629bc843a29f474bd33.png" xlink:type="simple" xlink:show="embed" xlink:actuate="onLoad"/></draw:frame></text:p>
        </text:list-item>
        <text:list-item>
          <text:p text:style-name="Numbering_20_1_Content_Last"> После выбора сотрудника алгоритм будет тот же, что и в случае “У Вас указан номер телефона АТС в учетной записи”, но вызов пойдет с выбранного номера.</text:p>
        </text:list-item>
      </text:list>
      <text:h text:style-name="Heading_20_2" text:outline-level="2"><text:bookmark-start text:name="__RefHeading___у_вас_указан_номер_телефона_атс_в_учетной_записи_3"/><text:bookmark-start text:name="у_вас_указан_номер_телефона_атс_в_учетной_записи"/>У Вас указан номер телефона АТС в учетной записи<text:bookmark-end text:name="__RefHeading___у_вас_указан_номер_телефона_атс_в_учетной_записи_3"/><text:bookmark-end text:name="у_вас_указан_номер_телефона_атс_в_учетной_записи"/></text:h>
      <text:list text:style-name="List_20_1" text:continue-numbering="false">
        <text:list-item>
          <text:p text:style-name="List_20_1_Content_First">Будет отправлен вызов в АТС с запросом на звонок</text:p>
        </text:list-item>
        <text:list-item>
          <text:p text:style-name="List_20_1_Content">АТС позвонит на Ваш телефон. В системе появиться уведомление о том, что Вам звонит АТС <draw:frame draw:style-name="media" draw:name="2" text:anchor-type="as-char" draw:z-index="2" svg:width="13.202708333333cm" svg:height="3.3866666666667cm"><draw:image xlink:href="Pictures/18f0a759fb8f5d23cf73e509f1ba6aef.png" xlink:type="simple" xlink:show="embed" xlink:actuate="onLoad"/></draw:frame></text:p>
        </text:list-item>
        <text:list-item>
          <text:p text:style-name="List_20_1_Content">Когда Вы возьмете трубку, АТС начнет звонок от Вашего имени по номеру телефона пациента. Отобразиться уведомление об ожидании ответа пациента. <draw:frame draw:style-name="mediacenter" draw:name="3" text:anchor-type="paragraph" draw:z-index="3" svg:width="12.964583333333cm" svg:height="3.4395833333333cm"><draw:image xlink:href="Pictures/58a2f63715efd6f95907438b344f6cd7.png" xlink:type="simple" xlink:show="embed" xlink:actuate="onLoad"/></draw:frame></text:p>
        </text:list-item>
        <text:list-item>
          <text:p text:style-name="List_20_1_Content">Когда пациент ответит, будет отображено сообщение о начале звонка <draw:frame draw:style-name="media" draw:name="4" text:anchor-type="as-char" draw:z-index="4" svg:width="12.991041666667cm" svg:height="2.619375cm"><draw:image xlink:href="Pictures/326bd3f003dfc3ff2116c66b05d00878.png" xlink:type="simple" xlink:show="embed" xlink:actuate="onLoad"/></draw:frame></text:p>
        </text:list-item>
        <text:list-item>
          <text:p text:style-name="List_20_1_Content_Last">Дальнейшие возможные действия рассмотрены в инструкции <text:a xlink:type="simple" xlink:href="http://mgdemo.ru:5555/doku.php?id=mangotelecom:reg:currentcall" text:style-name="Internet_20_link" text:visited-style-name="Visited_20_Internet_20_Link">Работа с текущим вызовом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ngotelecom:reg:patientcall</dc:title>
  </office:meta>
</office:document-meta>
</file>