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38d17745d614772ae170de4d26b02c.png"/>
  <manifest:file-entry manifest:media-type="image/png" manifest:full-path="Pictures/ed4f84442a2fba1bb27c1e6b9a9463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reg:reg"/><text:bookmark-start text:name="__RefHeading___информация_для_регистраторов_1"/><text:bookmark-start text:name="информация_для_регистраторов"/>Информация для регистраторов<text:bookmark-end text:name="__RefHeading___информация_для_регистраторов_1"/><text:bookmark-end text:name="информация_для_регистраторов"/></text:h>
      <text:p text:style-name="Text_20_body">При наличии интеграции МИС  с ВАТС при входе в систему будет выведено сообщение:<draw:frame draw:style-name="mediacenter" draw:name="0" text:anchor-type="paragraph" draw:z-index="0" svg:width="12.567708333333cm" svg:height="3.730625cm"><draw:image xlink:href="Pictures/e538d17745d614772ae170de4d26b02c.png" xlink:type="simple" xlink:show="embed" xlink:actuate="onLoad"/></draw:frame></text:p>
      <text:p text:style-name="Text_20_body">В случае ошибки будет выведено уведомление: <draw:frame draw:style-name="mediacenter" draw:name="1" text:anchor-type="paragraph" draw:z-index="1" svg:width="12.779375cm" svg:height="6.905625cm"><draw:image xlink:href="Pictures/ed4f84442a2fba1bb27c1e6b9a94632e.png" xlink:type="simple" xlink:show="embed" xlink:actuate="onLoad"/></draw:frame></text:p>
      <text:p text:style-name="Text_20_body">Уведомления будут появляться пока подключение к системе сообщений не будет восстановлено.</text:p>
      <text:h text:style-name="Heading_20_2" text:outline-level="2"><text:bookmark-start text:name="__RefHeading___взаимодействие_с_инеграцией_2"/><text:bookmark-start text:name="взаимодействие_с_инеграцией"/>Взаимодействие с инеграцией<text:bookmark-end text:name="__RefHeading___взаимодействие_с_инеграцией_2"/><text:bookmark-end text:name="взаимодействие_с_инеграцией"/></text:h>
      <text:p text:style-name="Text_20_body"><text:a xlink:type="simple" xlink:href="http://mgdemo.ru:5555/doku.php?id=mangotelecom:reg:currentcall" text:style-name="Internet_20_link" text:visited-style-name="Visited_20_Internet_20_Link">Работа с текущим звонком</text:a></text:p>
      <text:p text:style-name="Text_20_body"><text:a xlink:type="simple" xlink:href="http://mgdemo.ru:5555/doku.php?id=mangotelecom:reg:patientcall" text:style-name="Internet_20_link" text:visited-style-name="Visited_20_Internet_20_Link">Набор номера пациента из амбулаторной карты</text:a></text:p>
      <text:p text:style-name="Text_20_body"><text:a xlink:type="simple" xlink:href="http://mgdemo.ru:5555/doku.php?id=mangotelecom:reg:transfer" text:style-name="Internet_20_link" text:visited-style-name="Visited_20_Internet_20_Link">Перевод вызова на другого сотрудника</text:a></text:p>
      <text:h text:style-name="Heading_20_4" text:outline-level="4"><text:bookmark-start text:name="__RefHeading___пример_работы_3"/><text:bookmark-start text:name="пример_работы"/>Пример работы<text:bookmark-end text:name="__RefHeading___пример_работы_3"/><text:bookmark-end text:name="пример_работы"/></text:h>
      <text:h text:style-name="Heading_20_5" text:outline-level="5"><text:bookmark-start text:name="__RefHeading___пример_звонка_пациента_зарегистрированного_в_системе.mp4_4"/><text:bookmark-start text:name="пример_звонка_пациента_зарегистрированного_в_системе.mp4"/>Пример звонка пациента, зарегистрированного в системе.mp4<text:bookmark-end text:name="__RefHeading___пример_звонка_пациента_зарегистрированного_в_системе.mp4_4"/><text:bookmark-end text:name="пример_звонка_пациента_зарегистрированного_в_системе.mp4"/></text:h>
      <text:p text:style-name="Text_20_body"><text:a xlink:type="simple" xlink:href="http://mgdemo.ru:5555/lib/exe/fetch.php?media=primerzvonkapacientanezaregistrirovannogovsisteme.mp4" text:style-name="Internet_20_link" text:visited-style-name="Visited_20_Internet_20_Link">Пример звонка пациента, зарегистрированного в системе.mp4</text:a></text:p>
      <text:h text:style-name="Heading_20_5" text:outline-level="5"><text:bookmark-start text:name="__RefHeading___пример_звонка_пациента_не_зарегистрированного_в_системе.mp4_5"/><text:bookmark-start text:name="пример_звонка_пациента_не_зарегистрированного_в_системе.mp4"/>Пример звонка пациента, не зарегистрированного в системе.mp4<text:bookmark-end text:name="__RefHeading___пример_звонка_пациента_не_зарегистрированного_в_системе.mp4_5"/><text:bookmark-end text:name="пример_звонка_пациента_не_зарегистрированного_в_системе.mp4"/></text:h>
      <text:p text:style-name="Text_20_body"><text:a xlink:type="simple" xlink:href="http://mgdemo.ru:5555/doku.php?id=mangotelecom:reg:primerzvonkapacientazaregistrirovannogovsisteme.mp4_cache_media_mangotelecom:reg:primerzvonkapacientazaregistrirovannogovsisteme.mp4" text:style-name="Internet_20_link" text:visited-style-name="Visited_20_Internet_20_Link">Пример звонка пациента, не зарегистрированного в системе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reg:reg</dc:title>
  </office:meta>
</office:document-meta>
</file>