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2c90a20a058629bc843a29f474bd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gotelecom:reg:transfer"/><text:bookmark-start text:name="__RefHeading___перевод_вызова_на_другого_сотрудника_1"/><text:bookmark-start text:name="перевод_вызова_на_другого_сотрудника"/>Перевод вызова на другого сотрудника<text:bookmark-end text:name="__RefHeading___перевод_вызова_на_другого_сотрудника_1"/><text:bookmark-end text:name="перевод_вызова_на_другого_сотрудника"/></text:h>
      <text:p text:style-name="Text_20_body">При инициализировании перевода будет отображено окно со списком доступных к переводу телефонов:</text:p>
      <text:p text:style-name="Text_20_body"><draw:frame draw:style-name="mediacenter" draw:name="0" text:anchor-type="paragraph" draw:z-index="0" svg:width="13.440833333333cm" svg:height="5.87375cm"><draw:image xlink:href="Pictures/c12c90a20a058629bc843a29f474bd33.png" xlink:type="simple" xlink:show="embed" xlink:actuate="onLoad"/></draw:frame></text:p>
      <text:p text:style-name="Text_20_body">Выбрав в списке сотрудника, будет отправлен запрос на перевод вызова на другого сотрудника</text:p>
      <text:h text:style-name="Heading_20_2" text:outline-level="2"><text:bookmark-start text:name="__RefHeading___информация_2"/><text:bookmark-start text:name="информация"/>Информация<text:bookmark-end text:name="__RefHeading___информация_2"/><text:bookmark-end text:name="информация"/></text:h>
      <text:h text:style-name="Heading_20_3" text:outline-level="3"><text:bookmark-start text:name="__RefHeading___слепой_перевод_3"/><text:bookmark-start text:name="слепой_перевод"/>“Слепой” перевод<text:bookmark-end text:name="__RefHeading___слепой_перевод_3"/><text:bookmark-end text:name="слепой_перевод"/></text:h>
      <text:p text:style-name="Text_20_body">Перевод вызова на другого сотрудника по алгоритму:</text:p>
      <text:list text:style-name="List_20_1" text:continue-numbering="false">
        <text:list-item>
          <text:p text:style-name="List_20_1_Content_First">Клиент ставиться на удержание</text:p>
        </text:list-item>
        <text:list-item>
          <text:p text:style-name="List_20_1_Content">Вызов на Вашем телефоне завершается</text:p>
        </text:list-item>
        <text:list-item>
          <text:p text:style-name="List_20_1_Content">АТС звонит другому оператору</text:p>
        </text:list-item>
        <text:list-item>
          <text:p text:style-name="List_20_1_Content">Другой оператор поднимает трубку</text:p>
        </text:list-item>
        <text:list-item>
          <text:p text:style-name="List_20_1_Content_Last">Другой оператор и клиент соединяются</text:p>
        </text:list-item>
      </text:list>
      <text:h text:style-name="Heading_20_3" text:outline-level="3"><text:bookmark-start text:name="__RefHeading___консультативный_перевод_4"/><text:bookmark-start text:name="консультативный_перевод"/>“Консультативный” перевод<text:bookmark-end text:name="__RefHeading___консультативный_перевод_4"/><text:bookmark-end text:name="консультативный_перевод"/></text:h>
      <text:p text:style-name="Text_20_body">Перевод вызова на другого сотрудника по алгоритму:</text:p>
      <text:list text:style-name="List_20_1" text:continue-numbering="false">
        <text:list-item>
          <text:p text:style-name="List_20_1_Content_First">Клиент ставиться на удержание</text:p>
        </text:list-item>
        <text:list-item>
          <text:p text:style-name="List_20_1_Content">Вызов на вашем телефоне ставиться на дозвон другому оператору</text:p>
        </text:list-item>
        <text:list-item>
          <text:p text:style-name="List_20_1_Content">Другой оператор поднимает трубку</text:p>
        </text:list-item>
        <text:list-item>
          <text:p text:style-name="List_20_1_Content">Вы и другой оператор можете общаться</text:p>
        </text:list-item>
        <text:list-item>
          <text:p text:style-name="List_20_1_Content">Вы кладете трубку</text:p>
        </text:list-item>
        <text:list-item>
          <text:p text:style-name="List_20_1_Content_Last">Другой оператор и клиент соединяются
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ngotelecom:reg:transfer</dc:title>
  </office:meta>
</office:document-meta>
</file>