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b3cc87b3faa7ee91572108d78c5552.png"/>
  <manifest:file-entry manifest:media-type="image/png" manifest:full-path="Pictures/76121c323a7c12dca76acf8dc71ab7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winhelper:change_calculation"/><text:bookmark-start text:name="__RefHeading___имени_5_1"/><text:bookmark-start text:name="имени_5"/>имени 5<text:bookmark-end text:name="__RefHeading___имени_5_1"/><text:bookmark-end text:name="имени_5"/></text:h>
      <text:h text:style-name="Heading_20_1" text:outline-level="1"><text:bookmark-start text:name="__RefHeading___подсчет_сдачи_в_приложении_mgerm_fr_2"/><text:bookmark-start text:name="подсчет_сдачи_в_приложении_mgerm_fr"/>Подсчет сдачи в приложении MGERM FR<text:bookmark-end text:name="__RefHeading___подсчет_сдачи_в_приложении_mgerm_fr_2"/><text:bookmark-end text:name="подсчет_сдачи_в_приложении_mgerm_fr"/></text:h>
      <text:p text:style-name="Text_20_body">При продаже услуг приложение отображает поля:</text:p>
      <text:list text:style-name="List_20_1" text:continue-numbering="false">
        <text:list-item>
          <text:p text:style-name="List_20_1_Content_First">Сумма б\н</text:p>
        </text:list-item>
        <text:list-item>
          <text:p text:style-name="List_20_1_Content">Сумма нал.</text:p>
        </text:list-item>
        <text:list-item>
          <text:p text:style-name="List_20_1_Content">Итого</text:p>
        </text:list-item>
        <text:list-item>
          <text:p text:style-name="List_20_1_Content">Получено</text:p>
        </text:list-item>
        <text:list-item>
          <text:p text:style-name="List_20_1_Content_Last">Сдача
Если в списке есть услуги, которые оплачиваются наличными, поля “Сумма нал” и “Получено” будет указана сумма всех услуг оплачиваемых наличными. Поле “Сдача” будет установлено в 0</text:p>
        </text:list-item>
      </text:list>
      <text:p text:style-name="Text_20_body"><draw:frame draw:style-name="media" draw:name="0" text:anchor-type="as-char" draw:z-index="0" svg:width="14.975416666667cm" svg:height="9.3211183984911cm"><draw:image xlink:href="Pictures/4cb3cc87b3faa7ee91572108d78c5552.png" xlink:type="simple" xlink:show="embed" xlink:actuate="onLoad"/></draw:frame></text:p>
      <text:p text:style-name="Text_20_body">Далее если у клиента нет суммы без сдачи, регистратор-кассир может в поле “Получено” указать сумму полученных денег. Тогда в поле “Сдача” автоматически будет указана сумма, которую нужно вернуть пациенту.</text:p>
      <text:p text:style-name="Text_20_body"><draw:frame draw:style-name="media" draw:name="1" text:anchor-type="as-char" draw:z-index="1" svg:width="14.975416666667cm" svg:height="9.1908551058743cm"><draw:image xlink:href="Pictures/76121c323a7c12dca76acf8dc71ab743.png" xlink:type="simple" xlink:show="embed" xlink:actuate="onLoad"/></draw:frame>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winhelper:change_calculation</dc:title>
  </office:meta>
</office:document-meta>
</file>