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ef4434e29159ee216042f333b2e2b7.png"/>
  <manifest:file-entry manifest:media-type="image/png" manifest:full-path="Pictures/ad10451ed25f483750269e6f2c4d8471.png"/>
  <manifest:file-entry manifest:media-type="image/png" manifest:full-path="Pictures/378109362c16b9d5754109facbce0019.png"/>
  <manifest:file-entry manifest:media-type="image/png" manifest:full-path="Pictures/ca440cda3ff519cbb2601e6e441eb53f.png"/>
  <manifest:file-entry manifest:media-type="image/png" manifest:full-path="Pictures/aaf2f5f0e84492a50b836d6a99c91f88.png"/>
  <manifest:file-entry manifest:media-type="image/png" manifest:full-path="Pictures/45a16b4185eaa2444532df8ee7335959.png"/>
  <manifest:file-entry manifest:media-type="image/png" manifest:full-path="Pictures/3dce600540105147aaf98eca9807ffff.png"/>
  <manifest:file-entry manifest:media-type="image/png" manifest:full-path="Pictures/8ff223cb5082958bebf65c07dbedaaca.png"/>
  <manifest:file-entry manifest:media-type="image/png" manifest:full-path="Pictures/b52096f32cf571be23ceab5c823586c7.png"/>
  <manifest:file-entry manifest:media-type="image/png" manifest:full-path="Pictures/cb2e1f1b958369b06c4ca5036f0c09d0.png"/>
  <manifest:file-entry manifest:media-type="image/png" manifest:full-path="Pictures/64207445ae37d2ed1ae67afce2959a74.png"/>
  <manifest:file-entry manifest:media-type="image/png" manifest:full-path="Pictures/9a5244e66f2e97ad1c6cf1f983d00669.png"/>
  <manifest:file-entry manifest:media-type="image/png" manifest:full-path="Pictures/2cf6abcd30df64e77bd3570e85080a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winhelper:install"/><text:bookmark-start text:name="__RefHeading___инструкция_по_установке_1"/><text:bookmark-start text:name="инструкция_по_установке"/>Инструкция по установке<text:bookmark-end text:name="__RefHeading___инструкция_по_установке_1"/><text:bookmark-end text:name="инструкция_по_установке"/></text:h>
      <text:h text:style-name="Heading_20_2" text:outline-level="2"><text:bookmark-start text:name="__RefHeading___установка_драйвера_производителя_2"/><text:bookmark-start text:name="установка_драйвера_производителя"/>Установка драйвера производителя<text:bookmark-end text:name="__RefHeading___установка_драйвера_производителя_2"/><text:bookmark-end text:name="установка_драйвера_производителя"/></text:h>
      <text:p text:style-name="Text_20_body">Скачайте драйвер с сайта производителя или установите с диска, идущего в комплекте с ФР</text:p>
      <text:p text:style-name="Text_20_body"> Ссылки для скачивания драйвера 
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header">
            <text:p text:style-name="Table_20_Heading"> Штрих-М </text:p>
          </table:table-cell>
          <table:table-cell office:value-type="string" table:style-name="tablecell">
            <text:p text:style-name="tablealignleft"> <text:a xlink:type="simple" xlink:href="https://www.shtrih-m.ru/support/download/?section_id=all&amp;product_id=all&amp;type_id=all&amp;searchDownloads=ШТРИХ-М%3A+Драйвер+ККТ" text:style-name="Internet_20_link" text:visited-style-name="Visited_20_Internet_20_Link">Скачать драйвер Штрих-М</text:a>
</text:p>
          </table:table-cell>
        </table:table-row>
        <table:table-row>
          <table:table-cell office:value-type="string" table:style-name="tableheader">
            <text:p text:style-name="Table_20_Heading"> Атол </text:p>
          </table:table-cell>
          <table:table-cell office:value-type="string" table:style-name="tablecell">
            <text:p text:style-name="tablealignleft"> <text:a xlink:type="simple" xlink:href="https://fs.atol.ru/SitePages/Центр%20загрузки.aspx" text:style-name="Internet_20_link" text:visited-style-name="Visited_20_Internet_20_Link">Скачать драйвер Атол</text:a></text:p>
          </table:table-cell>
        </table:table-row>
      </table:table>
      <text:p text:style-name="Text_20_body"><draw:frame draw:style-name="PluginODTAutoStyle_Frame_12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Установить нужно 32 битную версию приложения!</text:p></table:table-cell></table:table-row></table:table></draw:text-box></draw:frame></text:p>
      <text:h text:style-name="Heading_20_2" text:outline-level="2"><text:bookmark-start text:name="__RefHeading___регистрация_модуля_3"/><text:bookmark-start text:name="регистрация_модуля"/>Регистрация модуля<text:bookmark-end text:name="__RefHeading___регистрация_модуля_3"/><text:bookmark-end text:name="регистрация_модуля"/></text:h>
      <text:p text:style-name="Text_20_body">После установки драйвер нужно зарегистрировать DLL.</text:p>
      <text:p text:style-name="Text_20_body">Откройте командную строку и выполните</text:p>
      <text:h text:style-name="Heading_20_2" text:outline-level="2"><text:bookmark-start text:name="__RefHeading___первичный_поиск_4"/><text:bookmark-start text:name="первичный_поиск"/>Первичный поиск<text:bookmark-end text:name="__RefHeading___первичный_поиск_4"/><text:bookmark-end text:name="первичный_поиск"/></text:h>
      <text:p text:style-name="Text_20_body">Подключите Ваш ККТ согласно инструкции производителя и проведите первичный поиск ФР</text:p>
      <text:h text:style-name="Heading_20_3" text:outline-level="3"><text:bookmark-start text:name="__RefHeading___штрих-м_5"/><text:bookmark-start text:name="штрих-м"/>Штрих-М<text:bookmark-end text:name="__RefHeading___штрих-м_5"/><text:bookmark-end text:name="штрих-м"/></text:h>
      <text:p text:style-name="Text_20_body">Запустите Тест драйвера ФР и нажмите “Настройка свойств”
<draw:frame draw:style-name="mediacenter" draw:name="0" text:anchor-type="paragraph" draw:z-index="0" svg:width="17.541875cm" style:rel-width="100%" svg:height="13.731875cm" style:rel-height="scale"><draw:image xlink:href="Pictures/e1ef4434e29159ee216042f333b2e2b7.png" xlink:type="simple" xlink:show="embed" xlink:actuate="onLoad"/></draw:frame></text:p>
      <text:p text:style-name="Text_20_body">В открывшемся окне нажмите “Поиск оборудования”
<draw:frame draw:style-name="mediacenter" draw:name="1" text:anchor-type="paragraph" draw:z-index="1" svg:width="17.62125cm" style:rel-width="100%" svg:height="13.917083333333cm" style:rel-height="scale"><draw:image xlink:href="Pictures/ad10451ed25f483750269e6f2c4d8471.png" xlink:type="simple" xlink:show="embed" xlink:actuate="onLoad"/></draw:frame></text:p>
      <text:p text:style-name="Text_20_body">В открывшемся окне нажмите кнопку “Начать”
<draw:frame draw:style-name="mediacenter" draw:name="2" text:anchor-type="paragraph" draw:z-index="2" svg:width="17.515416666667cm" style:rel-width="100%" svg:height="13.731875cm" style:rel-height="scale"><draw:image xlink:href="Pictures/378109362c16b9d5754109facbce0019.png" xlink:type="simple" xlink:show="embed" xlink:actuate="onLoad"/></draw:frame></text:p>
      <text:p text:style-name="Text_20_body">После окончания поиска в списке появится модель Вашего ФР. Выделите его и нажмите “ОК”
<draw:frame draw:style-name="mediacenter" draw:name="3" text:anchor-type="paragraph" draw:z-index="3" svg:width="17.515416666667cm" style:rel-width="100%" svg:height="13.784791666667cm" style:rel-height="scale"><draw:image xlink:href="Pictures/ca440cda3ff519cbb2601e6e441eb53f.png" xlink:type="simple" xlink:show="embed" xlink:actuate="onLoad"/></draw:frame></text:p>
      <text:p text:style-name="Text_20_body">Окно “Поиск оборудования” закроется. В окне “Свойства” нажмите кнопку “Проверка связи”
<draw:frame draw:style-name="mediacenter" draw:name="4" text:anchor-type="paragraph" draw:z-index="4" svg:width="17.62125cm" style:rel-width="100%" svg:height="13.917083333333cm" style:rel-height="scale"><draw:image xlink:href="Pictures/aaf2f5f0e84492a50b836d6a99c91f88.png" xlink:type="simple" xlink:show="embed" xlink:actuate="onLoad"/></draw:frame></text:p>
      <text:p text:style-name="Text_20_body">Если в строке “Код ошибки” отобразилась модель Вашего ФР настройка выполнена правильно
<draw:frame draw:style-name="mediacenter" draw:name="5" text:anchor-type="paragraph" draw:z-index="5" svg:width="17.541875cm" style:rel-width="100%" svg:height="13.81125cm" style:rel-height="scale"><draw:image xlink:href="Pictures/45a16b4185eaa2444532df8ee7335959.png" xlink:type="simple" xlink:show="embed" xlink:actuate="onLoad"/></draw:frame></text:p>
      <text:p text:style-name="Text_20_body">Закройте все окна драйвера.</text:p>
      <text:h text:style-name="Heading_20_3" text:outline-level="3"><text:bookmark-start text:name="__RefHeading___атол_6"/><text:bookmark-start text:name="атол"/>Атол<text:bookmark-end text:name="__RefHeading___атол_6"/><text:bookmark-end text:name="атол"/></text:h>
      <text:p text:style-name="Text_20_body">Запустите приложение “Тест драйвера ККТ” и нажмите кнопку “Свойства”
<draw:frame draw:style-name="mediacenter" draw:name="6" text:anchor-type="paragraph" draw:z-index="6" svg:width="31.406041666667cm" style:rel-width="100%" svg:height="19.976041666667cm" style:rel-height="scale"><draw:image xlink:href="Pictures/3dce600540105147aaf98eca9807ffff.png" xlink:type="simple" xlink:show="embed" xlink:actuate="onLoad"/></draw:frame></text:p>
      <text:p text:style-name="Text_20_body">В появившемся окне нажмите кнопку “Поиск”
<draw:frame draw:style-name="mediacenter" draw:name="7" text:anchor-type="paragraph" draw:z-index="7" svg:width="31.4325cm" style:rel-width="100%" svg:height="19.923125cm" style:rel-height="scale"><draw:image xlink:href="Pictures/8ff223cb5082958bebf65c07dbedaaca.png" xlink:type="simple" xlink:show="embed" xlink:actuate="onLoad"/></draw:frame></text:p>
      <text:p text:style-name="Text_20_body">В появившемся окне нажмите кнопку “Поиск”
<draw:frame draw:style-name="mediacenter" draw:name="8" text:anchor-type="paragraph" draw:z-index="8" svg:width="31.379583333333cm" style:rel-width="100%" svg:height="19.923125cm" style:rel-height="scale"><draw:image xlink:href="Pictures/b52096f32cf571be23ceab5c823586c7.png" xlink:type="simple" xlink:show="embed" xlink:actuate="onLoad"/></draw:frame></text:p>
      <text:p text:style-name="Text_20_body">При окончании поиска в нижнем поле появятся найденные ФР
<draw:frame draw:style-name="mediacenter" draw:name="9" text:anchor-type="paragraph" draw:z-index="9" svg:width="31.379583333333cm" style:rel-width="100%" svg:height="19.976041666667cm" style:rel-height="scale"><draw:image xlink:href="Pictures/cb2e1f1b958369b06c4ca5036f0c09d0.png" xlink:type="simple" xlink:show="embed" xlink:actuate="onLoad"/></draw:frame></text:p>
      <text:p text:style-name="Text_20_body">Выберите Ваш ФР и нажмите кнопку “Выбрать”
<draw:frame draw:style-name="mediacenter" draw:name="10" text:anchor-type="paragraph" draw:z-index="10" svg:width="31.406041666667cm" style:rel-width="100%" svg:height="19.870208333333cm" style:rel-height="scale"><draw:image xlink:href="Pictures/64207445ae37d2ed1ae67afce2959a74.png" xlink:type="simple" xlink:show="embed" xlink:actuate="onLoad"/></draw:frame></text:p>
      <text:p text:style-name="Text_20_body">Окно “Поиск” будет закрыто. В окне “Свойства” нажмите кнопку “Проверка связи”
<draw:frame draw:style-name="mediacenter" draw:name="11" text:anchor-type="paragraph" draw:z-index="11" svg:width="31.353125cm" style:rel-width="100%" svg:height="20.0025cm" style:rel-height="scale"><draw:image xlink:href="Pictures/9a5244e66f2e97ad1c6cf1f983d00669.png" xlink:type="simple" xlink:show="embed" xlink:actuate="onLoad"/></draw:frame></text:p>
      <text:p text:style-name="Text_20_body">Если в поле “Результат” появилась модель Вашего ФР подключение произведено правильно
<draw:frame draw:style-name="mediacenter" draw:name="12" text:anchor-type="paragraph" draw:z-index="12" svg:width="31.326666666667cm" style:rel-width="100%" svg:height="20.055416666667cm" style:rel-height="scale"><draw:image xlink:href="Pictures/2cf6abcd30df64e77bd3570e85080aa3.png" xlink:type="simple" xlink:show="embed" xlink:actuate="onLoad"/></draw:frame></text:p>
      <text:p text:style-name="Text_20_body">Закройте все окна драйвера.</text:p>
      <text:h text:style-name="Heading_20_2" text:outline-level="2"><text:bookmark-start text:name="__RefHeading___установка_приложения_mgermwinhelper_7"/><text:bookmark-start text:name="установка_приложения_mgermwinhelper"/>Установка приложения MgermWinHelper<text:bookmark-end text:name="__RefHeading___установка_приложения_mgermwinhelper_7"/><text:bookmark-end text:name="установка_приложения_mgermwinhelper"/></text:h>
      <text:p text:style-name="Text_20_body">Скачайте приложение по ссылке, которую Вам предоставят разработчики МИС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winhelper:install</dc:title>
  </office:meta>
</office:document-meta>
</file>