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8d10d9e35a7f8dbb004c3439fde961.png"/>
  <manifest:file-entry manifest:media-type="image/png" manifest:full-path="Pictures/cf4d2360e38e4c3a2d6b7e1b5c779007.png"/>
  <manifest:file-entry manifest:media-type="image/png" manifest:full-path="Pictures/75173c903e880b1e177ea4ce36c0a3af.png"/>
  <manifest:file-entry manifest:media-type="image/png" manifest:full-path="Pictures/85f0f9fca798f1f366639fbbb610a8c8.png"/>
  <manifest:file-entry manifest:media-type="image/png" manifest:full-path="Pictures/16fe35911d63abb666f190ab863e962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germwinhelper:instruction"/><text:bookmark-start text:name="__RefHeading___модуль_связи_мис_c_периферийными_устройствами_и_приложениями_mgermwinhelper_1"/><text:bookmark-start text:name="модуль_связи_мис_c_периферийными_устройствами_и_приложениями_mgermwinhelper"/>Модуль связи МИС c периферийными устройствами и приложениями MgermWinHelper<text:bookmark-end text:name="__RefHeading___модуль_связи_мис_c_периферийными_устройствами_и_приложениями_mgermwinhelper_1"/><text:bookmark-end text:name="модуль_связи_мис_c_периферийными_устройствами_и_приложениями_mgermwinhelper"/></text:h>
      <text:p text:style-name="Text_20_body">Модуль предназначен для связи МИС со следующей периферией:
Фискальным  * и регистраторами</text:p>
      <text:list text:style-name="List_20_1" text:continue-numbering="false">
        <text:list-item>
          <text:p text:style-name="List_20_1_Content_First"> Устройством считывания RFID-меток</text:p>
        </text:list-item>
        <text:list-item>
          <text:p text:style-name="List_20_1_Content_Last"> Приложением Miokard12</text:p>
        </text:list-item>
      </text:list>
      <text:h text:style-name="Heading_20_2" text:outline-level="2"><text:bookmark-start text:name="__RefHeading___сокращения_и_термины_2"/><text:bookmark-start text:name="сокращения_и_термины"/>Сокращения и термины<text:bookmark-end text:name="__RefHeading___сокращения_и_термины_2"/><text:bookmark-end text:name="сокращения_и_термины"/></text:h>
      <text:p text:style-name="Text_20_body"><text:span text:style-name="Strong_20_Emphasis">МИС</text:span> - Медицинская информационная система </text:p>
      <text:p text:style-name="Text_20_body"><text:span text:style-name="Strong_20_Emphasis">ФР</text:span> - Фискальный регистратор (устройство печати чеков и хранения фискальной информации)</text:p>
      <text:p text:style-name="Text_20_body"><text:span text:style-name="Strong_20_Emphasis">ФН</text:span> - Фискальный накопитель (часть ФР, хранящая фискальную информацию)</text:p>
      <text:p text:style-name="Text_20_body"><text:span text:style-name="Strong_20_Emphasis">MgermWinHelper</text:span> - приложение для компьютера, отвечающая за работу ФР в связке с МИС</text:p>
      <text:p text:style-name="Text_20_body"><text:span text:style-name="Strong_20_Emphasis">ОФД</text:span> - Оператор фискальных данных</text:p>
      <text:h text:style-name="Heading_20_2" text:outline-level="2"><text:bookmark-start text:name="__RefHeading___поддерживаемы_производители_фр_3"/><text:bookmark-start text:name="поддерживаемы_производители_фр"/>Поддерживаемы производители ФР<text:bookmark-end text:name="__RefHeading___поддерживаемы_производители_фр_3"/><text:bookmark-end text:name="поддерживаемы_производители_фр"/></text:h>
      <text:p text:style-name="Text_20_body"><text:span text:style-name="Strong_20_Emphasis">Штрих-М</text:span></text:p>
      <text:list text:style-name="List_20_1" text:continue-numbering="false">
        <text:list-item>
          <text:p text:style-name="List_20_1_Content_First"> ШТРИХ-М-01-Ф (Протестировано)</text:p>
        </text:list-item>
        <text:list-item>
          <text:p text:style-name="List_20_1_Content"> ШТРИХ-СИТИ-Ф</text:p>
        </text:list-item>
        <text:list-item>
          <text:p text:style-name="List_20_1_Content_Last"> ШТРИХ-ЛАЙТ-01Ф</text:p>
        </text:list-item>
      </text:list>
      <text:p text:style-name="Text_20_body"><text:span text:style-name="Strong_20_Emphasis">Атол</text:span></text:p>
      <text:list text:style-name="List_20_1" text:continue-numbering="false">
        <text:list-item>
          <text:p text:style-name="List_20_1_Content_First"> Атол 1Ф (Протестировано)</text:p>
        </text:list-item>
        <text:list-item>
          <text:p text:style-name="List_20_1_Content"> Атол 30Ф</text:p>
        </text:list-item>
        <text:list-item>
          <text:p text:style-name="List_20_1_Content"> Атол 55Ф</text:p>
        </text:list-item>
        <text:list-item>
          <text:p text:style-name="List_20_1_Content"> Атол 27Ф</text:p>
        </text:list-item>
        <text:list-item>
          <text:p text:style-name="List_20_1_Content"> Атол 25Ф</text:p>
        </text:list-item>
        <text:list-item>
          <text:p text:style-name="List_20_1_Content"> Атол 20Ф</text:p>
        </text:list-item>
        <text:list-item>
          <text:p text:style-name="List_20_1_Content"> Атол 50Ф</text:p>
        </text:list-item>
        <text:list-item>
          <text:p text:style-name="List_20_1_Content"> Атол 11Ф</text:p>
        </text:list-item>
        <text:list-item>
          <text:p text:style-name="List_20_1_Content_Last"> Атол 77Ф</text:p>
        </text:list-item>
      </text:list>
      <text:list text:style-name="List_20_1" text:continue-numbering="false">
        <text:list-item>
          <text:p text:style-name="List_20_1_Content_First"><text:a xlink:type="simple" xlink:href="http://mgdemo.ru:5555/doku.php?id=mgermwinhelper:install" text:style-name="Internet_20_link" text:visited-style-name="Visited_20_Internet_20_Link">Инструкция по установке</text:a></text:p>
        </text:list-item>
        <text:list-item>
          <text:p text:style-name="List_20_1_Content"><text:a xlink:type="simple" xlink:href="http://mgdemo.ru:5555/doku.php?id=mgermwinhelper:settings" text:style-name="Internet_20_link" text:visited-style-name="Visited_20_Internet_20_Link">Настройка приложения MgermWinHelper</text:a></text:p>
        </text:list-item>
        <text:list-item>
          <text:p text:style-name="List_20_1_Content"><text:a xlink:type="simple" xlink:href="http://mgdemo.ru:5555/doku.php?id=mgermwinhelper:menu" text:style-name="Internet_20_link" text:visited-style-name="Visited_20_Internet_20_Link">Описание пунктов меню</text:a></text:p>
        </text:list-item>
        <text:list-item>
          <text:p text:style-name="List_20_1_Content_Last"><text:a xlink:type="simple" xlink:href="http://mgdemo.ru:5555/doku.php?id=expert:winhelper:update" text:style-name="Internet_20_link" text:visited-style-name="Visited_20_Internet_20_Link">Инструкция по самостоятельному обновлению и установке модуля связи МИС MGERM с периферийными устройствами - MgermWinHelper</text:a></text:p>
        </text:list-item>
      </text:list>
      <text:h text:style-name="Heading_20_3" text:outline-level="3"><text:bookmark-start text:name="__RefHeading___описание_функций_mgermwinhelper_4"/><text:bookmark-start text:name="описание_функций_mgermwinhelper"/>Описание функций MgermWinHelper<text:bookmark-end text:name="__RefHeading___описание_функций_mgermwinhelper_4"/><text:bookmark-end text:name="описание_функций_mgermwinhelper"/></text:h>
      <text:h text:style-name="Heading_20_4" text:outline-level="4"><text:bookmark-start text:name="__RefHeading___открытие_смены_5"/><text:bookmark-start text:name="открытие_смены"/>Открытие смены<text:bookmark-end text:name="__RefHeading___открытие_смены_5"/><text:bookmark-end text:name="открытие_смены"/></text:h>
      <text:p text:style-name="Text_20_body">Открыть смену можно двумя способами:</text:p>
      <text:list text:style-name="Numbering_20_1" text:continue-numbering="false">
        <text:list-item>
          <text:p text:style-name="Numbering_20_1_Content_First"> Через приложение MgermWinHelper</text:p>
        </text:list-item>
        <text:list-item>
          <text:p text:style-name="Numbering_20_1_Content_Last"> Через интерфейс МИС </text:p>
        </text:list-item>
      </text:list>
      <text:h text:style-name="Heading_20_5" text:outline-level="5"><text:bookmark-start text:name="__RefHeading___открытие_смены_через_приложение_mgermwinhelper_6"/><text:bookmark-start text:name="открытие_смены_через_приложение_mgermwinhelper"/>Открытие смены через приложение MgermWinHelper<text:bookmark-end text:name="__RefHeading___открытие_смены_через_приложение_mgermwinhelper_6"/><text:bookmark-end text:name="открытие_смены_через_приложение_mgermwinhelper"/></text:h>
      <text:p text:style-name="Text_20_body">Нажмите пункт меню “Открыть смену”
Отобразится запрос подтверждения
<draw:frame draw:style-name="mediacenter" draw:name="0" text:anchor-type="paragraph" draw:z-index="0" svg:width="27.834166666667cm" style:rel-width="100%" svg:height="3.571875cm" style:rel-height="scale"><draw:image xlink:href="Pictures/8f8d10d9e35a7f8dbb004c3439fde961.png" xlink:type="simple" xlink:show="embed" xlink:actuate="onLoad"/></draw:frame>
При нажатии кнопки “Отменить операцию” подтверждение будет скрыто и смена не будет открыта.</text:p>
      <text:p text:style-name="Text_20_body">При нажатии кнопки “Указать ФИО и ИНН” откроется следующее окно
<draw:frame draw:style-name="mediacenter" draw:name="1" text:anchor-type="paragraph" draw:z-index="1" svg:width="17.039166666667cm" style:rel-width="100%" svg:height="4.683125cm" style:rel-height="scale"><draw:image xlink:href="Pictures/cf4d2360e38e4c3a2d6b7e1b5c779007.png" xlink:type="simple" xlink:show="embed" xlink:actuate="onLoad"/></draw:frame>
В поле “ФИО кассира” будет указано ФИО кассира, который последним совершил операцию. В поле “ИНН кассира” будет указан ИНН кассира, который последним совершил операцию.</text:p>
      <text:p text:style-name="Text_20_body">Укажите в полях необходимые значения.</text:p>
      <text:p text:style-name="Text_20_body">При нажатии кнопки “Отмена” окно будет закрыто и смена не будет открыта.</text:p>
      <text:p text:style-name="Text_20_body">При нажатии кнопки “Открыть смену” будет произведена проверка корректности ввода ИНН.</text:p>
      <text:p text:style-name="Text_20_body">Если ИНН не соответствует формату ИНН будет выведена следующая ошибка
<draw:frame draw:style-name="mediacenter" draw:name="2" text:anchor-type="paragraph" draw:z-index="2" svg:width="14.578541666667cm" svg:height="3.571875cm"><draw:image xlink:href="Pictures/75173c903e880b1e177ea4ce36c0a3af.png" xlink:type="simple" xlink:show="embed" xlink:actuate="onLoad"/></draw:frame>
Нажмите кнопку “Закрыть сообщение” и исправьте ИНН кассира</text:p>
      <text:p text:style-name="Text_20_body">Если ИНН кассира соответствует формату ИНН, то окно закроется и будет произведено открытие смены с печатью соответствующего чека - отчет об открытии смены</text:p>
      <text:h text:style-name="Heading_20_5" text:outline-level="5"><text:bookmark-start text:name="__RefHeading___открытие_смены_через_интерфейс_мис_mgerm_7"/><text:bookmark-start text:name="открытие_смены_через_интерфейс_мис_mgerm"/>Открытие смены через интерфейс МИС MGERM<text:bookmark-end text:name="__RefHeading___открытие_смены_через_интерфейс_мис_mgerm_7"/><text:bookmark-end text:name="открытие_смены_через_интерфейс_мис_mgerm"/></text:h>
      <text:p text:style-name="Text_20_body">Нажмите кнопку “Открыть смену”.
Данные кассира будут переданы в MgermWinHelper автоматически и смена будет открыта</text:p>
      <text:h text:style-name="Heading_20_4" text:outline-level="4"><text:bookmark-start text:name="__RefHeading___печать_копии_чека_8"/><text:bookmark-start text:name="печать_копии_чека"/>Печать копии чека<text:bookmark-end text:name="__RefHeading___печать_копии_чека_8"/><text:bookmark-end text:name="печать_копии_чека"/></text:h>
      <text:p text:style-name="Text_20_body">Нажмите пункт меню “Печать копии чека”.
Будет произведена печать последнего чека.</text:p>
      <text:h text:style-name="Heading_20_4" text:outline-level="4"><text:bookmark-start text:name="__RefHeading___снятие_x-отчета_9"/><text:bookmark-start text:name="снятие_x-отчета"/>Снятие X-отчета<text:bookmark-end text:name="__RefHeading___снятие_x-отчета_9"/><text:bookmark-end text:name="снятие_x-отчета"/></text:h>
      <text:p text:style-name="Text_20_body">Нажмите пункт меню Кассовые операции - Снятие X-отчета
Будет произведена печать X-отчета (отчет без гашения)</text:p>
      <text:h text:style-name="Heading_20_4" text:outline-level="4"><text:bookmark-start text:name="__RefHeading___снятие_z-отчета_10"/><text:bookmark-start text:name="снятие_z-отчета"/>Снятие Z-отчета<text:bookmark-end text:name="__RefHeading___снятие_z-отчета_10"/><text:bookmark-end text:name="снятие_z-отчета"/></text:h>
      <text:p text:style-name="Text_20_body">Нажмите пункт меню Кассовые операции - Снятие Z-отчета
Будет произведена печать Z-отчета (отчет c гашением) и смена в ФР будет закрыта</text:p>
      <text:h text:style-name="Heading_20_4" text:outline-level="4"><text:bookmark-start text:name="__RefHeading___сверка_итогов_11"/><text:bookmark-start text:name="сверка_итогов"/>Сверка итогов<text:bookmark-end text:name="__RefHeading___сверка_итогов_11"/><text:bookmark-end text:name="сверка_итогов"/></text:h>
      <text:p text:style-name="Text_20_body">Нажмите пункт меню Кассовые операции - Сверка итогов.
Если пункт меню неактивен, значит в настройках приложения не включена интеграция с терминалом безналичной оплаты.
Будет произведена сверка итогов в терминале оплаты банковскими картами.</text:p>
      <text:h text:style-name="Heading_20_4" text:outline-level="4"><text:bookmark-start text:name="__RefHeading___внесение_наличных_в_кассу_12"/><text:bookmark-start text:name="внесение_наличных_в_кассу"/>Внесение наличных в кассу<text:bookmark-end text:name="__RefHeading___внесение_наличных_в_кассу_12"/><text:bookmark-end text:name="внесение_наличных_в_кассу"/></text:h>
      <text:p text:style-name="Text_20_body">Нажмите пункт меню Операции с наличными - Внесение наличных в кассу</text:p>
      <text:p text:style-name="Text_20_body">Отобразится окно
<draw:frame draw:style-name="mediacenter" draw:name="3" text:anchor-type="paragraph" draw:z-index="3" svg:width="9.1810416666667cm" svg:height="4.445cm"><draw:image xlink:href="Pictures/85f0f9fca798f1f366639fbbb610a8c8.png" xlink:type="simple" xlink:show="embed" xlink:actuate="onLoad"/></draw:frame>
Укажите сумму для внесения и нажмите кнопку “Внести”</text:p>
      <text:p text:style-name="Text_20_body">Указанная сумма будет внесена в кассу и будет распечатан чек подтверждающий внесение.</text:p>
      <text:p text:style-name="Text_20_body">Нажатие кнопки “Отмена” отменит операцию внесения и скроет окно.</text:p>
      <text:h text:style-name="Heading_20_4" text:outline-level="4"><text:bookmark-start text:name="__RefHeading___изъятие_наличных_из_кассы_13"/><text:bookmark-start text:name="изъятие_наличных_из_кассы"/>Изъятие наличных из кассы<text:bookmark-end text:name="__RefHeading___изъятие_наличных_из_кассы_13"/><text:bookmark-end text:name="изъятие_наличных_из_кассы"/></text:h>
      <text:p text:style-name="Text_20_body">Нажмите пункт меню Операции с наличными - Изъятие наличных из кассы
Отобразится окно
<draw:frame draw:style-name="mediacenter" draw:name="4" text:anchor-type="paragraph" draw:z-index="4" svg:width="9.1545833333333cm" svg:height="4.524375cm"><draw:image xlink:href="Pictures/16fe35911d63abb666f190ab863e9623.png" xlink:type="simple" xlink:show="embed" xlink:actuate="onLoad"/></draw:frame></text:p>
      <text:p text:style-name="Text_20_body">Укажите сумму для внесения и нажмите кнопку “Изъять”</text:p>
      <text:p text:style-name="Text_20_body">Указанная сумма будет изъята из кассы и будет распечатан чек подтверждающий внесение.
Нажатие кнопки “Отмена” отменит операцию изъятия и скроет окно.</text:p>
      <text:p text:style-name="Text_20_body">Модуль связи МИС c периферийными устройствами и приложениями MgermWinHelper (полное руководство)
License Warning
You are using an UNLICENSED copy of Scroll Word Exporter.
Do you find Scroll Word Exporter useful?
Consider purchasing it today: <text:a xlink:type="simple" xlink:href="https://marketplace.atlassian.com/apps/24982/scroll-word-exporter-for-confluence?tab=overview&amp;hosting=cloud" text:style-name="Internet_20_link" text:visited-style-name="Visited_20_Internet_20_Link">https://marketplace.atlassian.com/apps/24982/scroll-word-exporter-for-confluence?tab=overview&amp;hosting=cloud</text:a></text:p>
      <text:p text:style-name="Preformatted_20_Text"><text:s text:c="2"/>• Назначение приложения<text:line-break/><text:s text:c="2"/>• Версии приложения<text:line-break/><text:s text:c="2"/>• Сокращения и термины<text:line-break/><text:s text:c="2"/>• Установка MgermWinHelper<text:line-break/><text:s text:c="6"/>◦ Получите ссылку на приложение у сотрудников MGERM<text:line-break/><text:s text:c="6"/>◦ Перейдите по ссылке<text:line-break/><text:s text:c="6"/>◦ Скачайте приложение<text:line-break/><text:s text:c="6"/>◦ Перейдите в папку “Документы”<text:line-break/><text:s text:c="6"/>◦ Создайте новую папку<text:line-break/><text:s text:c="6"/>◦ Переименуйте папку в MgermWinHelper<text:line-break/><text:s text:c="6"/>◦ Перейдите в папку MgermWinHelper<text:line-break/><text:s text:c="6"/>◦ Перейдите в папку загрузок в новом окне “Проводника”<text:line-break/><text:s text:c="6"/>◦ Переместите файл MgermWinHelper в папку MgermWinHelper<text:line-break/><text:s text:c="6"/>◦ Создайте ярлык MgermWinHelper на рабочем столе<text:line-break/><text:s text:c="2"/>• Общие для всех версий настройки<text:line-break/><text:s text:c="6"/>◦ Настройки приложения<text:line-break/><text:s text:c="10"/>▪ Вкладка “Настройки приложения”<text:line-break/><text:s text:c="14"/>• Основное назначение приложения<text:line-break/><text:s text:c="14"/>• Номер порта приложения<text:line-break/><text:s text:c="14"/>• Адрес сервера MGERM<text:line-break/><text:s text:c="14"/>• Флажок “Отображать главное окно приложения в”<text:line-break/><text:s text:c="14"/>• Выпадающий список “Отображать главное окно приложения в”<text:line-break/><text:s text:c="14"/>• Флажок “Отображать иконку трея”<text:line-break/><text:s text:c="14"/>• Числовое поле “Количество попыток отправки данных в MGERM”<text:line-break/><text:s text:c="6"/>◦ Настройки логирования<text:line-break/><text:s text:c="10"/>▪ Окно настроек логирования<text:line-break/><text:s text:c="10"/>▪ Группа настроек “Общий лог действий”<text:line-break/><text:s text:c="14"/>• Флажок “Вести общий лог”<text:line-break/><text:s text:c="14"/>• Флажок “Хранить только заголовки”<text:line-break/><text:s text:c="14"/>• Поле ввода “Имя файла”<text:line-break/><text:s text:c="14"/>• Кнопка “Открыть файл”<text:line-break/><text:s text:c="14"/>• Кнопка “Открыть папку с логами”<text:line-break/><text:s text:c="14"/>• Кнопка “Очистить лог”<text:line-break/><text:s text:c="14"/>• Кнопка “Сохранить лог”<text:line-break/><text:s text:c="10"/>▪ Группа настроек “Лог статусов ФР”<text:line-break/><text:s text:c="14"/>• Флажок “Вести лог статусов”<text:line-break/><text:s text:c="14"/>• Поле ввода “Имя файла”<text:line-break/><text:s text:c="14"/>• Кнопка “Открыть файл”<text:line-break/><text:s text:c="14"/>• Кнопка “Открыть папку с логами”<text:line-break/><text:s text:c="14"/>• Кнопка “Очистить лог”<text:line-break/><text:s text:c="14"/>• Кнопка “Сохранить лог”<text:line-break/><text:s text:c="10"/>▪ Группа настроек “Локальный лог чеков”<text:line-break/><text:s text:c="14"/>• Флажок “Вести локальный лог чеков”<text:line-break/><text:s text:c="14"/>• Поле ввода “Имя файла”<text:line-break/><text:s text:c="18"/>◦ Номер записи MGERM<text:line-break/><text:s text:c="18"/>◦ Номер ФД<text:line-break/><text:s text:c="14"/>• Кнопка “Открыть файл”<text:line-break/><text:s text:c="14"/>• Кнопка “Открыть папку с логами”<text:line-break/><text:s text:c="14"/>• Кнопка “Очистить лог”<text:line-break/><text:s text:c="14"/>• Кнопка “Сохранить лог”<text:line-break/><text:s text:c="10"/>▪ Кнопка “Сохранить настройки”<text:line-break/><text:s text:c="10"/>▪ Кнопка “Отмена”<text:line-break/><text:s text:c="2"/>• Режим работы с ФР<text:line-break/><text:s text:c="6"/>◦ Основное меню приложения<text:line-break/><text:s text:c="10"/>▪ Открыть смену<text:line-break/><text:s text:c="10"/>▪ Запустить таймер<text:line-break/><text:s text:c="10"/>▪ Печать копии чека<text:line-break/><text:s text:c="10"/>▪ Операции с наличными<text:line-break/><text:s text:c="14"/>• Внесение наличных в кассу<text:line-break/><text:s text:c="14"/>• Изъятие наличных из кассы<text:line-break/><text:s text:c="10"/>▪ Кассовые операции<text:line-break/><text:s text:c="14"/>• Снятие X-отчета<text:line-break/><text:s text:c="14"/>• Снятие Z-отчета<text:line-break/><text:s text:c="14"/>• Сверка итогов<text:line-break/><text:s text:c="10"/>▪ Запрос статуса<text:line-break/><text:s text:c="14"/>• Краткий статус ФР<text:line-break/><text:s text:c="14"/>• Длинный статус ФР<text:line-break/><text:s text:c="14"/>• Статус информационного обмена<text:line-break/><text:s text:c="14"/>• Количество непереданных в ОФД сообщений<text:line-break/><text:s text:c="10"/>▪ Проверочные функции<text:line-break/><text:s text:c="14"/>• Гудок<text:line-break/><text:s text:c="14"/>• Тестировать соединение с сервером обновлений<text:line-break/><text:s text:c="14"/>• Протянуть чековую ленту<text:line-break/><text:s text:c="14"/>• Отрезать чек<text:line-break/><text:s text:c="14"/>• Открыть справку<text:line-break/><text:s text:c="10"/>▪ Функции администратора<text:line-break/><text:s text:c="14"/>• Отмена чека<text:line-break/><text:s text:c="14"/>• Продолжить печать<text:line-break/><text:s text:c="14"/>• Снять отчет по отделам<text:line-break/><text:s text:c="14"/>• Снять отчет по налогам<text:line-break/><text:s text:c="14"/>• Снять отчет по кассирам<text:line-break/><text:s text:c="14"/>• Системные функции<text:line-break/><text:s text:c="10"/>▪ Действия с локальной базой данных<text:line-break/><text:s text:c="14"/>• Провести чек без подключения к MGERM<text:line-break/><text:s text:c="14"/>• Обновить список пациентов<text:line-break/><text:s text:c="14"/>• Обновить список услуг<text:line-break/><text:s text:c="14"/>• Обновить список кассиров<text:line-break/><text:s text:c="10"/>▪ Настройки<text:line-break/><text:s text:c="14"/>• Настройки драйвера<text:line-break/><text:s text:c="14"/>• Настройки приложения<text:line-break/><text:s text:c="14"/>• Настройки логирования<text:line-break/><text:s text:c="10"/>▪ О программе<text:line-break/><text:s text:c="10"/>▪ Выход<text:line-break/><text:s text:c="6"/>◦ Открытие смены<text:line-break/><text:s text:c="10"/>▪ Окно ввода данных кассира<text:line-break/><text:s text:c="14"/>• Блок “Ввести данные”<text:line-break/><text:s text:c="14"/>• Блок “Выбрать из локальной базы”<text:line-break/><text:s text:c="18"/>◦ Блок “Поиск”<text:line-break/><text:s text:c="14"/>• Кнопка “Отмена”<text:line-break/><text:s text:c="14"/>• Кнопка “Открыть смену”<text:line-break/><text:s text:c="2"/>• Поддерживаемы производители ФР<text:line-break/><text:s text:c="6"/>◦ Штрих-М<text:line-break/><text:s text:c="6"/>◦ Атол<text:line-break/><text:s text:c="2"/>• Установка драйвера ФР<text:line-break/><text:s text:c="6"/>◦ Ссылки для скачивания драйвера<text:line-break/><text:s text:c="10"/>▪ Штрих-М<text:line-break/><text:s text:c="10"/>▪ Атол<text:line-break/><text:s text:c="14"/>• Регистрация модуля<text:line-break/><text:s text:c="6"/>◦ Первичный поиск<text:line-break/><text:s text:c="10"/>▪ Штрих-М<text:line-break/><text:s text:c="10"/>▪ Атол</text:p>
      <text:p text:style-name="Text_20_body">Назначение приложения
MgerrmWinHelper - это приложение для компьютеров с операционной системой семейства MS Windows, для работы с периферийными устройствами (кассовые аппараты, сканеры RFID) или дополнительными локальными программами (программы для снятия ЭЭГ или ЭКГ).
Модуль предназначен для связи МИС со следующей периферией:</text:p>
      <text:p text:style-name="Preformatted_20_Text"><text:s text:c="2"/>1. Фискальными регистраторами<text:line-break/><text:s text:c="2"/>2. Устройством считывания RFID-меток<text:line-break/><text:s text:c="2"/>3. Приложением Miokard12</text:p>
      <text:p text:style-name="Text_20_body">Версии приложения
Приложение имеет следующие версии:</text:p>
      <text:p text:style-name="Preformatted_20_Text"><text:s text:c="2"/>1. Работа только с приложением Миокард12<text:line-break/><text:s text:c="2"/>2. Работа только с устройством считывания RFID-меток<text:line-break/><text:s text:c="2"/>3. Работа только с фискальными регистраторами<text:line-break/><text:s text:c="2"/>4. Работа только с фискальными регистраторами с возможностью ведения локальной базы данных<text:line-break/><text:s text:c="2"/>5. Работа с фискальными регистраторами и с терминалами оплаты картами<text:line-break/><text:s text:c="2"/>6. Работа с фискальными регистраторами и с терминалами оплаты картами с возможностью ведения локальной базы данных<text:line-break/><text:s text:c="2"/>7. Весь функционал</text:p>
      <text:p text:style-name="Text_20_body">Сокращения и термины
МИС - Медицинская информационная система 
ФР - Фискальный регистратор (устройство печати чеков и хранения фискальной информации)
ФН - Фискальный накопитель (часть ФР, хранящая фискальную информацию)
MgermWinHelper - приложение для компьютера, отвечающая за работу ФР в связке с МИС
ОФД - Оператор фискальных данных
Установка MgermWinHelper
Получите ссылку на приложение у сотрудников 
Запросите ссылку через почту, чат в скайпе или в телеграмме
Перейдите по ссылке
Ссылка будет вести на файлообменник DropBox
Скачайте приложение
Нажмите кнопку скачать → Прямое скачивание
Примерный вид сайта с акцентом на кнопку «Скачать»</text:p>
      <text:p text:style-name="Text_20_body">Выпадающее меню из кнопки скачать</text:p>
      <text:p text:style-name="Text_20_body">Перейдите в папку “Документы”
Примерный вид папки Документы</text:p>
      <text:p text:style-name="Text_20_body">Создайте новую папку
Нажмите по пустому пространству правой кнопкой мыши, выберите “Создать” → “Папку”
Положение пунктов выпадающего меню</text:p>
      <text:p text:style-name="Text_20_body">Вид на новую папку</text:p>
      <text:p text:style-name="Text_20_body">Переименуйте папку в MgermWinHelper
Выделите файл и нажмите F2, или правой кнопкой мыши - переименовать
Положение пункта меню «Переименовать»</text:p>
      <text:p text:style-name="Text_20_body">Перейдите в папку MgermWinHelper
Вид на пустую папку MgermWinHelper</text:p>
      <text:p text:style-name="Text_20_body">Перейдите в папку загрузок в новом окне “Проводника”
На каждом компьютере она разная, но часто бывает, что это папка “Загрузки” или “Рабочий стол”
Две папки открытые одновременно</text:p>
      <text:p text:style-name="Text_20_body">Переместите файл MgermWinHelper в папку MgermWinHelper 
Просто перетяните, используйте комбинации Ctrl+X/Ctrl+V, или с помощью Вырезать/Вставить
Вид папок после перемещения</text:p>
      <text:p text:style-name="Text_20_body">Создайте ярлык MgermWinHelper на рабочем столе
Нажмите правой кнопкой мыши по приложению MgermWinHelper и нажмите “Отправить”→ “Отправить на рабочий стол (создать ярлык)”
Положение пункта меню</text:p>
      <text:p text:style-name="Text_20_body">Общие для всех версий настройки
Настройки приложения
Настройки драйвера вызываются пунктом меню “Настройки” - “Настройки приложения”.
Вкладка “Настройки приложения”
Вид основной вкладки «Настройки приложения»</text:p>
      <text:p text:style-name="Text_20_body">Основное назначение приложения
В выпадающем списке выбирается основное назначение приложения. В зависимости от выбранного значения будет изменяться основное меню приложения
Номер порта приложения
Порт, на котором разворачивается HTTP-сервер для приема сообщений от МИС 
Адрес сервера 
Локальный -адрес сервера, на котором установлена система 
Флажок “Отображать главное окно приложения в”
Если установлен - то будет отображаться иконка приложения. Если снят - окно приложения не отображается и выбор позиции не доступен.
Выпадающий список “Отображать главное окно приложения в”
Выбор положения главного окна из пунктов:</text:p>
      <text:p text:style-name="Preformatted_20_Text"><text:s text:c="2"/>• Правом нижнем углу<text:line-break/><text:s text:c="2"/>• Левом верхнем углу<text:line-break/><text:s text:c="2"/>• Левом верхнем углу<text:line-break/><text:s text:c="2"/>• Правом верхнем углу<text:line-break/><text:s text:c="2"/>• Установленной позиции (при указании данного положения доступно перетягивание окна по экрану удержанием левой кнопки мыши на иконке приложения)</text:p>
      <text:p text:style-name="Text_20_body">Флажок “Отображать иконку трея”
При установке отображает иконку приложения в трее
Числовое поле “Количество попыток отправки данных в ”
Задает количество запросов к серверу  до отображения ошибки
Настройки логирования
Настройки логирования вызываются пунктом главного меню Настройки - Настройки логирования
Окно настроек логирования</text:p>
      <text:p text:style-name="Text_20_body">Группа настроек “Общий лог действий”
Данные настройки отвечают за ведение общего лога всех действий приложения
Флажок “Вести общий лог”
При установке флажка (включен по умолчанию) будет вестись общий лог действий. Если флажок снят - то лог не ведется. Остальные элементы управления данной группы становятся неактивными.
Флажок “Хранить только заголовки”
При установке флажка (выключен по умолчанию) в общий лог действий будут попадать только данные о начале и окончании работы функции приложения. Если флажок снят, то в общий лог попадают данные обо всех происходящих событиях.
Поле ввода “Имя файла”
Указанный в данном поле текст используется как имя файла общего лога действий.
Кнопка “Открыть файл”
Подсказка</text:p>
      <text:p text:style-name="Text_20_body">При нажатии данной кнопки будет открыт последний файл общего лога через Блокнот
Кнопка “Открыть папку с логами”
Подсказка</text:p>
      <text:p text:style-name="Text_20_body">Открывает папку с логами приложения в проводнике
Кнопка “Очистить лог”
Подсказка</text:p>
      <text:p text:style-name="Text_20_body">Нажатие данной кнопки удалит все файлы системных логов.
Кнопка “Сохранить лог”
Подсказка</text:p>
      <text:p text:style-name="Text_20_body">Нажатие данной кнопки откроет диалоговое окно сохранения файла. После выбора расположения и имени файла будет сохранен ZIP-архив со всем общим логом
Группа настроек “Лог статусов ФР”
Данные настройки отвечают за ведение лога статусов ФР (при запросах статусов)
Флажок “Вести лог статусов”
При установке флажка (включен по умолчанию) будет вестись общий лог статусов. Если флажок снят - то лог не ведется. Остальные элементы управления данной группы становятся неактивными.
Поле ввода “Имя файла”
Указанный в данном поле текст используется как имя файла общего лога действий.
Кнопка “Открыть файл”
Подсказка</text:p>
      <text:p text:style-name="Text_20_body">При нажатии данной кнопки будет открыт последний файл лога статусов через Блокнот
Кнопка “Открыть папку с логами”
Подсказка</text:p>
      <text:p text:style-name="Text_20_body">Открывает папку с логами приложения в проводнике
Кнопка “Очистить лог”
Подсказка</text:p>
      <text:p text:style-name="Text_20_body">Нажатие данной кнопки удалит все файлы логов статусов.
Кнопка “Сохранить лог”
Подсказка</text:p>
      <text:p text:style-name="Text_20_body">Нажатие данной кнопки откроет диалоговое окно сохранения файла. После выбора расположения и имени файла будет сохранен ZIP-архив со всем логом статусов
Группа настроек “Локальный лог чеков”
Данные настройки отвечают за ведение лога чеков ФР (при пробитии чеков)
Флажок “Вести локальный лог чеков”
При установке флажка (включен по умолчанию) будет вестись лог чеков. Если флажок снят - то лог не ведется. Остальные элементы управления данной группы становятся неактивными.
Поле ввода “Имя файла”
Выпадающий список для выбора кодирования имени файла лога чека
Номер записи 
В качестве имени файла лога чека будет указываться номер записи из МИС 
Номер ФД
В качестве имени файла лога чека будет указываться номер фискального документа
Кнопка “Открыть файл”
Подсказка</text:p>
      <text:p text:style-name="Text_20_body">При нажатии данной кнопки будет открыт последний файл чека через Блокнот
Кнопка “Открыть папку с логами”
Подсказка</text:p>
      <text:p text:style-name="Text_20_body">Открывает папку с логами приложения в проводнике
Кнопка “Очистить лог”
Подсказка</text:p>
      <text:p text:style-name="Text_20_body">Нажатие данной кнопки удалит все файлы лога чеков.
Кнопка “Сохранить лог”
Подсказка</text:p>
      <text:p text:style-name="Text_20_body">Нажатие данной кнопки откроет диалоговое окно сохранения файла. После выбора расположения и имени файла будет сохранен ZIP-архив со всем логом чеков
Кнопка “Сохранить настройки”
Сохраняет настройки логирования и закрывает окно
Кнопка “Отмена”
Закрывает окно настроек без сохранения
Режим работы с ФР
В данном блоке описаны функции и настройки при функционировании приложения MgermWinHelper как приложения связи с фискальными регистраторами.
Включены следующие режимы работы:</text:p>
      <text:p text:style-name="Preformatted_20_Text"><text:s text:c="2"/>1. Работа только с фискальными регистраторами<text:line-break/><text:s text:c="2"/>2. Работа только с фискальными регистраторами с возможностью ведения локальной базы данных<text:line-break/><text:s text:c="2"/>3. Работа с фискальными регистраторами и с терминалами оплаты картами<text:line-break/><text:s text:c="2"/>4. Работа с фискальными регистраторами и с терминалами оплаты картами с возможностью ведения локальной базы данных</text:p>
      <text:p text:style-name="Text_20_body">Для функций, которые отсутствуют в одном из режимов будут указаны ограничения
Основное меню приложения</text:p>
      <text:p text:style-name="Text_20_body">Открыть смену
Данная кнопка открывает смену в ФР. При открытии смены через данную кнопку требуется вручную указать ФИО и ИНН кассира.
Запустить таймер
Кнопка запускает работу таймера приложения. Становится активной после возникновения ошибок
Печать копии чека
По нажатию на кнопку вызывает печать последнего напечатанного чека
Операции с наличными
При наведении открывает подменю</text:p>
      <text:p text:style-name="Text_20_body">Внесение наличных в кассу
Отображает окно для указания суммы внесенных наличных
Изъятие наличных из кассы
Отображает окно для указания суммы изъятых наличных
Кассовые операции
При наведении открывает подменю</text:p>
      <text:p text:style-name="Text_20_body">Снятие X-отчета
Запускает процесс печати X-отчета (отчета без гашения)
Снятие Z-отчета
Запускает процесс печати Z-отчета (отчета с гашением) и закрывает смену
При наличии функции работы с терминалом приема электронных платежей также вызывает событие сверки итогов
Сверка итогов
Вызывает событие сверки итогов в терминале приема электронных платежей
Отсутствует в режимах работы без интеграции с терминалом приема электронных платежей
Запрос статуса 
При наведении открывает подменю</text:p>
      <text:p text:style-name="Text_20_body">Краткий статус ФР
Вызывает окно с кратким состоянием ФР
Длинный статус ФР
Вызывает окно с полным состоянием ФР
Статус информационного обмена
Вызывает окно с информацией о состоянии обмена данными с ОФД
Количество непереданных в ОФД сообщений
Отображает количество непереданных в ОФД чеков
Проверочные функции
При наведении открывает подменю</text:p>
      <text:p text:style-name="Text_20_body">Гудок
Вызывает звуковой сигнал ФР
Не работает на ФР без звукового излучателя
Тестировать соединение с сервером обновлений
Вызывает окно с информацией о доступе к серверу МИС
Протянуть чековую ленту
Продвигает чековую ленту на 3 строки
Отрезать чек
Отрезает чек
Не работает на ФР без отрезчика
Открыть справку
Открывает браузер с данной инструкцией
Функции администратора 
При наведении открывает подменю</text:p>
      <text:p text:style-name="Text_20_body">Отмена чека
Аннулирует чек в ФР от имени системного администратора
Продолжить печать
Если документ не был распечатан полностью, позволяет запустить продолжение печати
Снять отчет по отделам
Распечатывает отчет по отделам
Может не работать на некоторых моделях ФР
Снять отчет по налогам
Распечатывает отчет по налогам
Может не работать на некоторых моделях ФР
Снять отчет по кассирам
Распечатывает отчет по кассирам
Может не работать на некоторых моделях ФР
Системные функции
Открывает окно для функций разработчиков
Действия с локальной базой данных
При наведении открывает подменю</text:p>
      <text:p text:style-name="Text_20_body">Отсутствует в режимах работы без локальной базы данных
Провести чек без подключения к 
Запускает механизм проведения чека без подключения к 
Отсутствует в режимах работы без локальной базы данных
Обновить список пациентов
Открывает окно обновления списка пациентов
Отсутствует в режимах работы без локальной базы данных
Обновить список услуг
Открывает окно обновления списка услуг
Отсутствует в режимах работы без локальной базы данных
Обновить список кассиров
Открывает окно обновления списка кассиров
Отсутствует в режимах работы без локальной базы данных
Настройки
При наведении открывает подменю</text:p>
      <text:p text:style-name="Text_20_body">Настройки драйвера
Вызывает окно настроек драйвера
Настройки приложения
Вызывает окно настроек приложения
Настройки логирования
Вызывает окно настроек ведения логов
О программе
Вызывает окно с информацией о программе
Выход
Запускает механизм выхода из программы
Открытие смены
Для открытия смены нужно нажать на кнопку главного меню “Открыть смену”
Вы увидите предупреждение:</text:p>
      <text:p text:style-name="Text_20_body">Данное предупреждение говорит о том, что удобнее открывать смену из МИС , однако можно открыть смену и по данной кнопке
При нажатии на кнопку “Отменить операцию” сообщение будет закрыто
При нажатии на кнопку “Указать ФИО и ИНН” будет отображено окно ввода данных кассира
Окно ввода данных кассира
Вид окна ввода учетных данных кассира при наличии функционала локальной базы данных</text:p>
      <text:p text:style-name="Text_20_body">Данный вид доступен только при наличии функционала работы с локальной базой данных
Вид окна ввода учетных данных кассира при отсутствии функционала локальной базы данных</text:p>
      <text:p text:style-name="Text_20_body">Блок “Ввести данные”
В данном блоке можно указать данные кассира
В поле “ФИО кассира” нужно ввести Фамилию, Имя и Отчество кассира (можно так же указать должность)
В поле “ИНН Кассира” нужно ввести ИНН кассира. ИНН проверяется по формату для исключения ошибок
Если смены уже открывались, по умолчанию поля “ФИО кассира” и “ИНН кассира” заполнены данными кассира, который последний открывал смену.
Блок “Выбрать из локальной базы”
Доступен только при наличии функционала работы с локальной базой данных
Блок “Поиск”
Данный блок позволяет найти кассира в локальной базе данных. Поля “Фамилия”, “Имя” и “Отчество” при заполнении фильтруют список сохраненных кассиров
В на большом белом поле по умолчанию указаны все сохраненные в локальной базе кассиры.
При двойном клике левой кнопкой мыши по ФИО кассира в поле, его данные подставляются в блок “Ввести данные”
При одиночном клике левой кнопкой мыши по ФИО кассира в поле, он выбирается для продолжения
Кнопка “Отмена”
Отменяет операцию выбора кассира и отменяет открытие смены
Кнопка “Открыть смену”
Запускает проверку введенных данных. Если не введено ФИО кассира выдает сообщение</text:p>
      <text:p text:style-name="Text_20_body">Запускает проверку ИНН по формату. Если ИНН не соответствует формату, то выдается сообщение</text:p>
      <text:p text:style-name="Text_20_body">Если проверки пройдены - Смена будет открыта
Поддерживаемы производители ФР
Штрих-М</text:p>
      <text:p text:style-name="Preformatted_20_Text"><text:s text:c="2"/>• ШТРИХ-М-01-Ф (Протестировано)<text:line-break/><text:s text:c="2"/>• ШТРИХ-СИТИ-Ф<text:line-break/><text:s text:c="2"/>• ШТРИХ-ЛАЙТ-01Ф</text:p>
      <text:p text:style-name="Text_20_body">Атол</text:p>
      <text:p text:style-name="Preformatted_20_Text"><text:s text:c="2"/>• Атол 1Ф (Протестировано)<text:line-break/><text:s text:c="2"/>• Атол 30Ф<text:line-break/><text:s text:c="2"/>• Атол 55Ф<text:line-break/><text:s text:c="2"/>• Атол 27Ф<text:line-break/><text:s text:c="2"/>• Атол 25Ф<text:line-break/><text:s text:c="2"/>• Атол 20Ф<text:line-break/><text:s text:c="2"/>• Атол 50Ф<text:line-break/><text:s text:c="2"/>• Атол 11Ф<text:line-break/><text:s text:c="2"/>• Атол 77Ф</text:p>
      <text:p text:style-name="Text_20_body">Установка драйвера ФР
Скачайте драйвер с сайта производителя или установите с диска, идущего в комплекте с ФР
Ссылки для скачивания драйвера
Штрих-М
Скачать драйвер Штрих-М
Атол
Скачать драйвер Атол
Установить нужно 32 битную версию приложения!
Регистрация модуля
После установки драйвер нужно зарегистрировать DLL.
Откройте командную строку и выполните
regsvr32.exe C:\«Program Files (x86)«\ATOL\Drivers10\KKT\langs\com\addin<text:span text:style-name="Emphasis">fptr10</text:span>x86.dll</text:p>
      <text:p text:style-name="Text_20_body">Первичный поиск
Подключите Ваш ККТ согласно инструкции производителя и проведите первичный поиск ФР
Штрих-М
Запустите Тест драйвера ФР и нажмите “Настройка свойств”
Подсказка</text:p>
      <text:p text:style-name="Text_20_body">В открывшемся окне нажмите “Поиск оборудования”
Подсказка</text:p>
      <text:p text:style-name="Text_20_body">В открывшемся окне нажмите кнопку “Начать”
Подсказка</text:p>
      <text:p text:style-name="Text_20_body">После окончания поиска в списке появится модель Вашего ФР. Выделите его и нажмите “ОК”
Подсказка</text:p>
      <text:p text:style-name="Text_20_body">Окно “Поиск оборудования” закроется. В окне “Свойства” нажмите кнопку “Проверка связи”
Подсказка</text:p>
      <text:p text:style-name="Text_20_body">Если в строке “Код ошибки” отобразилась модель Вашего ФР настройка выполнена правильно
Подсказка</text:p>
      <text:p text:style-name="Text_20_body">Закройте все окна драйвера.
Атол
Запустите приложение “Тест драйвера ККТ” и нажмите кнопку “Свойства”
Подсказка</text:p>
      <text:p text:style-name="Text_20_body">В появившемся окне нажмите кнопку “Поиск”
Подсказка</text:p>
      <text:p text:style-name="Text_20_body">В появившемся окне нажмите кнопку “Поиск”
Подсказка</text:p>
      <text:p text:style-name="Text_20_body">При окончании поиска в нижнем поле появятся найденные ФР
Подсказка</text:p>
      <text:p text:style-name="Text_20_body">Выберите Ваш ФР и нажмите кнопку “Выбрать”
Подсказка</text:p>
      <text:p text:style-name="Text_20_body">Окно “Поиск” будет закрыто. В окне “Свойства” нажмите кнопку “Проверка связи”
Подсказка</text:p>
      <text:p text:style-name="Text_20_body">Если в поле “Результат” появилась модель Вашего ФР подключение произведено правильно
Подсказка</text:p>
      <text:p text:style-name="Text_20_body">Закройте все окна драйвер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mgermwinhelper:instruction</dc:title>
  </office:meta>
</office:document-meta>
</file>