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4e2031a4438b63d339f1265a5bd479a.png"/>
  <manifest:file-entry manifest:media-type="image/png" manifest:full-path="Pictures/1e4d14bbb8cb8556183dbb6313a94ac7.png"/>
  <manifest:file-entry manifest:media-type="image/png" manifest:full-path="Pictures/9ab3afda24761d57a26cb1fcf4bbf519.png"/>
  <manifest:file-entry manifest:media-type="image/png" manifest:full-path="Pictures/b3566fa2b035e800bdd932e460f0d116.png"/>
  <manifest:file-entry manifest:media-type="image/png" manifest:full-path="Pictures/b21950e8c3cf4e5d2c7aba579bbe048a.png"/>
  <manifest:file-entry manifest:media-type="image/png" manifest:full-path="Pictures/e157907169bbd839e0fdf62df50e949b.png"/>
  <manifest:file-entry manifest:media-type="image/png" manifest:full-path="Pictures/49c3c26bdc6d1aae0ea3e5c2530192f8.png"/>
  <manifest:file-entry manifest:media-type="image/png" manifest:full-path="Pictures/6c4e82e0cd9992e2711e1a7c421c8fec.png"/>
  <manifest:file-entry manifest:media-type="image/png" manifest:full-path="Pictures/9ff951bcead8e35ad4a5de8729711be3.png"/>
  <manifest:file-entry manifest:media-type="image/png" manifest:full-path="Pictures/fa8d5b9a4c37457889f1da2f5e3d8e72.png"/>
  <manifest:file-entry manifest:media-type="image/png" manifest:full-path="Pictures/24fb401aab8fe8b291fedf421378bbc1.png"/>
  <manifest:file-entry manifest:media-type="image/png" manifest:full-path="Pictures/d75d77d11ac465b3761a48b56a734f5f.png"/>
  <manifest:file-entry manifest:media-type="image/png" manifest:full-path="Pictures/382e765ae14949c923a95d964bbfcba8.png"/>
  <manifest:file-entry manifest:media-type="image/png" manifest:full-path="Pictures/b97a21ce114761d917041729cdd24874.png"/>
  <manifest:file-entry manifest:media-type="image/png" manifest:full-path="Pictures/fb13a61dfbb490c3850362beb61bc2be.png"/>
  <manifest:file-entry manifest:media-type="image/png" manifest:full-path="Pictures/0206d8f243d4d738b852ec1e78d544c9.png"/>
  <manifest:file-entry manifest:media-type="image/png" manifest:full-path="Pictures/eaa8919902fb87a69184b64e6d218eba.png"/>
  <manifest:file-entry manifest:media-type="image/png" manifest:full-path="Pictures/566e05551495ed718f23a031cc58a783.png"/>
  <manifest:file-entry manifest:media-type="image/png" manifest:full-path="Pictures/1d65da87e3a0d9b3ec7efed861578200.png"/>
  <manifest:file-entry manifest:media-type="image/png" manifest:full-path="Pictures/8aa171134687d5de1a503687004a088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germwinhelper:rfid"/><text:bookmark-start text:name="__RefHeading___имени_15_1"/><text:bookmark-start text:name="имени_15"/>имени 15<text:bookmark-end text:name="__RefHeading___имени_15_1"/><text:bookmark-end text:name="имени_15"/></text:h>
      <text:h text:style-name="Heading_20_1" text:outline-level="1"><text:bookmark-start text:name="__RefHeading___инструкция_по_работе_со_сканером_rfid_на_базе_по_mgermrfid_2"/><text:bookmark-start text:name="инструкция_по_работе_со_сканером_rfid_на_базе_по_mgermrfid"/>Инструкция по работе со сканером RFID на базе ПО MgermRFID<text:bookmark-end text:name="__RefHeading___инструкция_по_работе_со_сканером_rfid_на_базе_по_mgermrfid_2"/><text:bookmark-end text:name="инструкция_по_работе_со_сканером_rfid_на_базе_по_mgermrfid"/></text:h>
      <text:h text:style-name="Heading_20_2" text:outline-level="2"><text:bookmark-start text:name="__RefHeading___подготовка_и_настройка_3"/><text:bookmark-start text:name="подготовка_и_настройка"/>Подготовка и настройка<text:bookmark-end text:name="__RefHeading___подготовка_и_настройка_3"/><text:bookmark-end text:name="подготовка_и_настройка"/></text:h>
      <text:p text:style-name="Text_20_body">Скачать драйвера для работы со сканером по ссылке <text:a xlink:type="simple" xlink:href="https://ironlogic.ru/il.nsf/file/ru_drv_z2usb_2.12.26.zip/$FILE/drv_z2usb_2.12.26.zip" text:style-name="Internet_20_link" text:visited-style-name="Visited_20_Internet_20_Link">https://ironlogic.ru/il.nsf/file/ru_drv_z2usb_2.12.26.zip/$FILE/drv_z2usb_2.12.26.zip</text:a></text:p>
      <text:p text:style-name="Text_20_body">Установить драйвера на сканер согласно инструкции <text:a xlink:type="simple" xlink:href="https://ironlogic.ru/il.nsf/file/ru_setup_drivers.pdf/$FILE/setup_drivers.pdf" text:style-name="Internet_20_link" text:visited-style-name="Visited_20_Internet_20_Link">https://ironlogic.ru/il.nsf/file/ru_setup_drivers.pdf/$FILE/setup_drivers.pdf</text:a></text:p>
      <text:p text:style-name="Text_20_body">Скачать файл MgermRFID и расположить файл в папке, доступной для пользователя компьютера</text:p>
      <text:h text:style-name="Heading_20_2" text:outline-level="2"><text:bookmark-start text:name="__RefHeading___интерфейс_программы_mgermrfid_4"/><text:bookmark-start text:name="интерфейс_программы_mgermrfid"/>Интерфейс программы MgermRFID<text:bookmark-end text:name="__RefHeading___интерфейс_программы_mgermrfid_4"/><text:bookmark-end text:name="интерфейс_программы_mgermrfid"/></text:h>
      <text:h text:style-name="Heading_20_3" text:outline-level="3"><text:bookmark-start text:name="__RefHeading___главное_окно_программы_5"/><text:bookmark-start text:name="главное_окно_программы"/>Главное окно программы<text:bookmark-end text:name="__RefHeading___главное_окно_программы_5"/><text:bookmark-end text:name="главное_окно_программы"/></text:h>
      <text:p text:style-name="Text_20_body"><draw:frame draw:style-name="media" draw:name="0" text:anchor-type="as-char" draw:z-index="0" svg:width="1.666875cm" svg:height="1.666875cm"><draw:image xlink:href="Pictures/f4e2031a4438b63d339f1265a5bd479a.png" xlink:type="simple" xlink:show="embed" xlink:actuate="onLoad"/></draw:frame></text:p>
      <text:p text:style-name="Text_20_body">Данное окно отображается по умолчанию в правом нижнем углу экрана. </text:p>
      <text:h text:style-name="Heading_20_3" text:outline-level="3"><text:bookmark-start text:name="__RefHeading___меню_функций_приложения_6"/><text:bookmark-start text:name="меню_функций_приложения"/>Меню функций приложения<text:bookmark-end text:name="__RefHeading___меню_функций_приложения_6"/><text:bookmark-end text:name="меню_функций_приложения"/></text:h>
      <text:p text:style-name="Text_20_body">Для вызова меню функций приложения нужно нажать правой кнопкой мыши по главному окну программы или на иконке в трее. Меню выглядит следующим образом:</text:p>
      <text:p text:style-name="Text_20_body"><draw:frame draw:style-name="media" draw:name="1" text:anchor-type="as-char" draw:z-index="1" svg:width="5.5297916666667cm" svg:height="4.7398214285714cm"><draw:image xlink:href="Pictures/1e4d14bbb8cb8556183dbb6313a94ac7.png" xlink:type="simple" xlink:show="embed" xlink:actuate="onLoad"/></draw:frame></text:p>
      <text:h text:style-name="Heading_20_4" text:outline-level="4"><text:bookmark-start text:name="__RefHeading___функции_меню_7"/><text:bookmark-start text:name="функции_меню"/>Функции меню<text:bookmark-end text:name="__RefHeading___функции_меню_7"/><text:bookmark-end text:name="функции_меню"/></text:h>
      <text:h text:style-name="Heading_20_5" text:outline-level="5"><text:bookmark-start text:name="__RefHeading___начать_сканирование_8"/><text:bookmark-start text:name="начать_сканирование"/>Начать сканирование<text:bookmark-end text:name="__RefHeading___начать_сканирование_8"/><text:bookmark-end text:name="начать_сканирование"/></text:h>
      <text:p text:style-name="Text_20_body">Запускает работу сканера. После нажатия данной кнопки будет выведено уведомление о подключении сканера.</text:p>
      <text:p text:style-name="Text_20_body"><draw:frame draw:style-name="media" draw:name="2" text:anchor-type="as-char" draw:z-index="2" svg:width="10.080625cm" svg:height="3.5889136125654cm"><draw:image xlink:href="Pictures/9ab3afda24761d57a26cb1fcf4bbf519.png" xlink:type="simple" xlink:show="embed" xlink:actuate="onLoad"/></draw:frame></text:p>
      <text:p text:style-name="Text_20_body"> После этого сканер готов к работе</text:p>
      <text:h text:style-name="Heading_20_5" text:outline-level="5"><text:bookmark-start text:name="__RefHeading___остановить_сканирование_9"/><text:bookmark-start text:name="остановить_сканирование"/>Остановить сканирование<text:bookmark-end text:name="__RefHeading___остановить_сканирование_9"/><text:bookmark-end text:name="остановить_сканирование"/></text:h>
      <text:p text:style-name="Text_20_body">Останавливает работу сканера. После нажатия кнопки сканер перестает принимать данные RFID карт и браслетов.</text:p>
      <text:h text:style-name="Heading_20_5" text:outline-level="5"><text:bookmark-start text:name="__RefHeading___настройки_10"/><text:bookmark-start text:name="настройки"/>Настройки<text:bookmark-end text:name="__RefHeading___настройки_10"/><text:bookmark-end text:name="настройки"/></text:h>
      <text:p text:style-name="Text_20_body">Выводит окно настроек. Подробнее в разделе <text:a xlink:type="simple" xlink:href="https://docs.google.com/document/d/1_KeRll0nJsLV593GNLjfT_23m2NsX59613zvDnPnj8Y/edit#heading=h.ku75kkdmvdc2" text:style-name="Internet_20_link" text:visited-style-name="Visited_20_Internet_20_Link">Настройки приложения</text:a></text:p>
      <text:h text:style-name="Heading_20_5" text:outline-level="5"><text:bookmark-start text:name="__RefHeading___выход_11"/><text:bookmark-start text:name="выход"/>Выход<text:bookmark-end text:name="__RefHeading___выход_11"/><text:bookmark-end text:name="выход"/></text:h>
      <text:p text:style-name="Text_20_body">Завершает работу приложения</text:p>
      <text:h text:style-name="Heading_20_3" text:outline-level="3"><text:bookmark-start text:name="__RefHeading___настройки_приложения_12"/><text:bookmark-start text:name="настройки_приложения"/>Настройки приложения<text:bookmark-end text:name="__RefHeading___настройки_приложения_12"/><text:bookmark-end text:name="настройки_приложения"/></text:h>
      <text:p text:style-name="Text_20_body">Главное окно настроек выглядит так:</text:p>
      <text:p text:style-name="Text_20_body"><draw:frame draw:style-name="media" draw:name="3" text:anchor-type="as-char" draw:z-index="3" svg:width="14.975416666667cm" svg:height="5.4816556334372cm"><draw:image xlink:href="Pictures/b3566fa2b035e800bdd932e460f0d116.png" xlink:type="simple" xlink:show="embed" xlink:actuate="onLoad"/></draw:frame></text:p>
      <text:h text:style-name="Heading_20_4" text:outline-level="4"><text:bookmark-start text:name="__RefHeading___описание_настроек_13"/><text:bookmark-start text:name="описание_настроек"/>Описание настроек<text:bookmark-end text:name="__RefHeading___описание_настроек_13"/><text:bookmark-end text:name="описание_настроек"/></text:h>
      <text:h text:style-name="Heading_20_5" text:outline-level="5"><text:bookmark-start text:name="__RefHeading___адрес_сервера_14"/><text:bookmark-start text:name="адрес_сервера"/>Адрес сервера<text:bookmark-end text:name="__RefHeading___адрес_сервера_14"/><text:bookmark-end text:name="адрес_сервера"/></text:h>
      <text:p text:style-name="Text_20_body">Требуется указать путь до файла обработчика запросов от приложения, чтобы внешняя система могла получать команды от ПО</text:p>
      <text:h text:style-name="Heading_20_5" text:outline-level="5"><text:bookmark-start text:name="__RefHeading___модель_считывателя_15"/><text:bookmark-start text:name="модель_считывателя"/>Модель считывателя<text:bookmark-end text:name="__RefHeading___модель_считывателя_15"/><text:bookmark-end text:name="модель_считывателя"/></text:h>
      <text:p text:style-name="Text_20_body">Модель Вашего считывателя RFID. Можно выбрать вручную. Проставляется автоматически через поиск считывателя</text:p>
      <text:h text:style-name="Heading_20_5" text:outline-level="5"><text:bookmark-start text:name="__RefHeading___порт_16"/><text:bookmark-start text:name="порт"/>Порт<text:bookmark-end text:name="__RefHeading___порт_16"/><text:bookmark-end text:name="порт"/></text:h>
      <text:p text:style-name="Text_20_body">Порт, в который подключен считыватель. Можно указать вручную. Проставляется автоматически через поиск считывателя.</text:p>
      <text:h text:style-name="Heading_20_5" text:outline-level="5"><text:bookmark-start text:name="__RefHeading___поиск_считывателя_17"/><text:bookmark-start text:name="поиск_считывателя"/>Поиск считывателя<text:bookmark-end text:name="__RefHeading___поиск_считывателя_17"/><text:bookmark-end text:name="поиск_считывателя"/></text:h>
      <text:p text:style-name="Text_20_body">Запускает поиск доступных считывателей. Подробнее в разделе <text:a xlink:type="simple" xlink:href="https://docs.google.com/document/d/1_KeRll0nJsLV593GNLjfT_23m2NsX59613zvDnPnj8Y/edit#heading=h.s6ze2jtxbn8" text:style-name="Internet_20_link" text:visited-style-name="Visited_20_Internet_20_Link">Поиск считывателя</text:a></text:p>
      <text:h text:style-name="Heading_20_5" text:outline-level="5"><text:bookmark-start text:name="__RefHeading___позиция_главного_окна_18"/><text:bookmark-start text:name="позиция_главного_окна"/>Позиция главного окна<text:bookmark-end text:name="__RefHeading___позиция_главного_окна_18"/><text:bookmark-end text:name="позиция_главного_окна"/></text:h>
      <text:p text:style-name="Text_20_body">Позволяет выбрать расположение главного окна программы на рабочем столе. Если выбрано “Установленная позиция”, то главное окно можно перетаскивать по экрану удерживая левую кнопку мыши</text:p>
      <text:h text:style-name="Heading_20_5" text:outline-level="5"><text:bookmark-start text:name="__RefHeading___блок_всплывающие_уведомления_19"/><text:bookmark-start text:name="блок_всплывающие_уведомления"/>Блок “Всплывающие уведомления”<text:bookmark-end text:name="__RefHeading___блок_всплывающие_уведомления_19"/><text:bookmark-end text:name="блок_всплывающие_уведомления"/></text:h>
      <text:p text:style-name="Text_20_body">Разрешает или запрещает вывод всплывающих уведомлений о событиях</text:p>
      <text:p text:style-name="Text_20_body">= Разрешить показывать всплывающие уведомления =</text:p>
      <text:p text:style-name="Text_20_body">Включает и отключает все уведомления</text:p>
      <text:p text:style-name="Text_20_body">= Изменение состояния подключения =</text:p>
      <text:p text:style-name="Text_20_body">Включает и отключает уведомления о готовности сканера к работе</text:p>
      <text:p text:style-name="Text_20_body">= Карта найдена на сканере =</text:p>
      <text:p text:style-name="Text_20_body">Включает и отключает уведомления о том, что карта прочитана</text:p>
      <text:p text:style-name="Text_20_body">= Карта убрана со сканера =</text:p>
      <text:p text:style-name="Text_20_body">Включает и отключает уведомления о том, что карта убрана со сканера</text:p>
      <text:h text:style-name="Heading_20_5" text:outline-level="5"><text:bookmark-start text:name="__RefHeading___кнопка_сохранить_20"/><text:bookmark-start text:name="кнопка_сохранить"/>Кнопка “Сохранить”<text:bookmark-end text:name="__RefHeading___кнопка_сохранить_20"/><text:bookmark-end text:name="кнопка_сохранить"/></text:h>
      <text:p text:style-name="Text_20_body">Сохраняет конфигурацию</text:p>
      <text:h text:style-name="Heading_20_5" text:outline-level="5"><text:bookmark-start text:name="__RefHeading___кнопка_отмена_21"/><text:bookmark-start text:name="кнопка_отмена"/>Кнопка “Отмена”<text:bookmark-end text:name="__RefHeading___кнопка_отмена_21"/><text:bookmark-end text:name="кнопка_отмена"/></text:h>
      <text:p text:style-name="Text_20_body">Закрывает окно без сохранения изменений</text:p>
      <text:h text:style-name="Heading_20_3" text:outline-level="3"><text:bookmark-start text:name="__RefHeading___поиск_считывателя_22"/><text:bookmark-start text:name="поиск_считывателя1"/>Поиск считывателя<text:bookmark-end text:name="__RefHeading___поиск_считывателя_22"/><text:bookmark-end text:name="поиск_считывателя1"/></text:h>
      <text:p text:style-name="Text_20_body">Основное окно поиска считывателей выглядит так </text:p>
      <text:p text:style-name="Text_20_body"><draw:frame draw:style-name="media" draw:name="4" text:anchor-type="as-char" draw:z-index="4" svg:width="14.975416666667cm" svg:height="9.7509422080979cm"><draw:image xlink:href="Pictures/b21950e8c3cf4e5d2c7aba579bbe048a.png" xlink:type="simple" xlink:show="embed" xlink:actuate="onLoad"/></draw:frame></text:p>
      <text:h text:style-name="Heading_20_4" text:outline-level="4"><text:bookmark-start text:name="__RefHeading___описание_функций_23"/><text:bookmark-start text:name="описание_функций"/>Описание функций<text:bookmark-end text:name="__RefHeading___описание_функций_23"/><text:bookmark-end text:name="описание_функций"/></text:h>
      <text:h text:style-name="Heading_20_5" text:outline-level="5"><text:bookmark-start text:name="__RefHeading___кнопка_обновить_список_24"/><text:bookmark-start text:name="кнопка_обновить_список"/>Кнопка “Обновить список”<text:bookmark-end text:name="__RefHeading___кнопка_обновить_список_24"/><text:bookmark-end text:name="кнопка_обновить_список"/></text:h>
      <text:p text:style-name="Text_20_body">При нажатии на кнопку заполняет информацию об обнаруженных считывателях. После поиска список выглядит ориентировочно так </text:p>
      <text:p text:style-name="Text_20_body"><draw:frame draw:style-name="media" draw:name="5" text:anchor-type="as-char" draw:z-index="5" svg:width="14.975416666667cm" svg:height="9.737189116126cm"><draw:image xlink:href="Pictures/e157907169bbd839e0fdf62df50e949b.png" xlink:type="simple" xlink:show="embed" xlink:actuate="onLoad"/></draw:frame></text:p>
      <text:p text:style-name="Text_20_body">Для выбора считывателя - Выделите его левой кнопкой мыши в списке и нажмите кнопку “Использовать выбранный считыватель”. Также можно дважды кликнуть по считывателю.</text:p>
      <text:h text:style-name="Heading_20_5" text:outline-level="5"><text:bookmark-start text:name="__RefHeading___кнопка_использовать_выбранный_считыватель_25"/><text:bookmark-start text:name="кнопка_использовать_выбранный_считыватель"/>Кнопка “Использовать выбранный считыватель”<text:bookmark-end text:name="__RefHeading___кнопка_использовать_выбранный_считыватель_25"/><text:bookmark-end text:name="кнопка_использовать_выбранный_считыватель"/></text:h>
      <text:p text:style-name="Text_20_body">Применяет выделенный считыватель как основной для работы программы.</text:p>
      <text:h text:style-name="Heading_20_5" text:outline-level="5"><text:bookmark-start text:name="__RefHeading___кнопка_отмена_26"/><text:bookmark-start text:name="кнопка_отмена1"/>Кнопка “Отмена”<text:bookmark-end text:name="__RefHeading___кнопка_отмена_26"/><text:bookmark-end text:name="кнопка_отмена1"/></text:h>
      <text:p text:style-name="Text_20_body">Закрывает окно поиска без сохранения изменений.</text:p>
      <text:h text:style-name="Heading_20_2" text:outline-level="2"><text:bookmark-start text:name="__RefHeading___работа_со_считывателем_для_идентификации_пациентов_в_мис_mgerm_27"/><text:bookmark-start text:name="работа_со_считывателем_для_идентификации_пациентов_в_мис_mgerm"/>Работа со считывателем для идентификации пациентов в МИС MGERM<text:bookmark-end text:name="__RefHeading___работа_со_считывателем_для_идентификации_пациентов_в_мис_mgerm_27"/><text:bookmark-end text:name="работа_со_считывателем_для_идентификации_пациентов_в_мис_mgerm"/></text:h>
      <text:h text:style-name="Heading_20_3" text:outline-level="3"><text:bookmark-start text:name="__RefHeading___регистрация_браслета_за_пациентом_в_мис_mgerm_28"/><text:bookmark-start text:name="регистрация_браслета_за_пациентом_в_мис_mgerm"/>Регистрация браслета за пациентом в МИС MGERM<text:bookmark-end text:name="__RefHeading___регистрация_браслета_за_пациентом_в_мис_mgerm_28"/><text:bookmark-end text:name="регистрация_браслета_за_пациентом_в_мис_mgerm"/></text:h>
      <text:p text:style-name="Text_20_body">Регистрацию браслета может провести пользователь с учетной записью “Регистратора”</text:p>
      <text:p text:style-name="Text_20_body">Для регистрации браслета используется алгоритм:</text:p>
      <text:list text:style-name="List_20_1" text:continue-numbering="false">
        <text:list-item>
          <text:p text:style-name="List_20_1_Content_First">Найти пациента в базе стандартным методом МИС через Поиск/Регистрацию карт
<draw:frame draw:style-name="media" draw:name="6" text:anchor-type="as-char" draw:z-index="6" svg:width="10.662708333333cm" svg:height="1.5571777021452cm"><draw:image xlink:href="Pictures/49c3c26bdc6d1aae0ea3e5c2530192f8.png" xlink:type="simple" xlink:show="embed" xlink:actuate="onLoad"/></draw:frame>
</text:p>
        </text:list-item>
        <text:list-item>
          <text:p text:style-name="List_20_1_Content">В амбулаторной карте пациента требуется нажать на кнопку “Зарегистрировать браслет”
<draw:frame draw:style-name="media" draw:name="7" text:anchor-type="as-char" draw:z-index="7" svg:width="13.705416666667cm" svg:height="5.9525644420904cm"><draw:image xlink:href="Pictures/6c4e82e0cd9992e2711e1a7c421c8fec.png" xlink:type="simple" xlink:show="embed" xlink:actuate="onLoad"/></draw:frame>
</text:p>
        </text:list-item>
        <text:list-item>
          <text:p text:style-name="List_20_1_Content">Отобразиться окно регистрации браслета
<draw:frame draw:style-name="media" draw:name="8" text:anchor-type="as-char" draw:z-index="8" svg:width="13.705416666667cm" svg:height="4.260052156587cm"><draw:image xlink:href="Pictures/9ff951bcead8e35ad4a5de8729711be3.png" xlink:type="simple" xlink:show="embed" xlink:actuate="onLoad"/></draw:frame>
</text:p>
        </text:list-item>
        <text:list-item>
          <text:p text:style-name="List_20_1_Content">Нужно положить браслет на сканер и дождаться звукового сигнала</text:p>
        </text:list-item>
        <text:list-item>
          <text:p text:style-name="List_20_1_Content">Нажать кнопку “Начать регистрацию браслета”</text:p>
        </text:list-item>
        <text:list-item>
          <text:p text:style-name="List_20_1_Content">В случае успеха будет выведено следующее сообщение После чего страница автоматически перезагрузиться.
<draw:frame draw:style-name="media" draw:name="9" text:anchor-type="as-char" draw:z-index="9" svg:width="13.705416666667cm" svg:height="4.7106311881188cm"><draw:image xlink:href="Pictures/fa8d5b9a4c37457889f1da2f5e3d8e72.png" xlink:type="simple" xlink:show="embed" xlink:actuate="onLoad"/></draw:frame>
</text:p>
        </text:list-item>
        <text:list-item>
          <text:p text:style-name="List_20_1_Content_Last">В случае если нажать на кнопку “Начать регистрацию браслета” без прислоненного браслета к сканеру будет выведено сообщение
<draw:frame draw:style-name="media" draw:name="10" text:anchor-type="as-char" draw:z-index="10" svg:width="13.705416666667cm" svg:height="5.4589371468927cm"><draw:image xlink:href="Pictures/24fb401aab8fe8b291fedf421378bbc1.png" xlink:type="simple" xlink:show="embed" xlink:actuate="onLoad"/></draw:frame></text:p>
        </text:list-item>
      </text:list>
      <text:h text:style-name="Heading_20_3" text:outline-level="3"><text:bookmark-start text:name="__RefHeading___удаление_привязки_браслета_от_пациента_29"/><text:bookmark-start text:name="удаление_привязки_браслета_от_пациента"/>Удаление привязки браслета от пациента<text:bookmark-end text:name="__RefHeading___удаление_привязки_браслета_от_пациента_29"/><text:bookmark-end text:name="удаление_привязки_браслета_от_пациента"/></text:h>
      <text:list text:style-name="List_20_1" text:continue-numbering="false">
        <text:list-item>
          <text:p text:style-name="List_20_1_Content_First">Найдите пациента в базе</text:p>
        </text:list-item>
        <text:list-item>
          <text:p text:style-name="List_20_1_Content">Нажмите на кнопку “Привязан RFID браслет”
<draw:frame draw:style-name="media" draw:name="11" text:anchor-type="as-char" draw:z-index="11" svg:width="13.705416666667cm" svg:height="5.7967878668763cm"><draw:image xlink:href="Pictures/d75d77d11ac465b3761a48b56a734f5f.png" xlink:type="simple" xlink:show="embed" xlink:actuate="onLoad"/></draw:frame>
</text:p>
        </text:list-item>
        <text:list-item>
          <text:p text:style-name="List_20_1_Content">Откроется окно удаления привязки браслета
<draw:frame draw:style-name="media" draw:name="12" text:anchor-type="as-char" draw:z-index="12" svg:width="13.705416666667cm" svg:height="4.2793284106892cm"><draw:image xlink:href="Pictures/382e765ae14949c923a95d964bbfcba8.png" xlink:type="simple" xlink:show="embed" xlink:actuate="onLoad"/></draw:frame>
</text:p>
        </text:list-item>
        <text:list-item>
          <text:p text:style-name="List_20_1_Content">Нажмите кнопку “Отвязать браслет”</text:p>
        </text:list-item>
        <text:list-item>
          <text:p text:style-name="List_20_1_Content">В случае успешной операции появиться сообщение
<draw:frame draw:style-name="media" draw:name="13" text:anchor-type="as-char" draw:z-index="13" svg:width="13.705416666667cm" svg:height="4.6907271126761cm"><draw:image xlink:href="Pictures/b97a21ce114761d917041729cdd24874.png" xlink:type="simple" xlink:show="embed" xlink:actuate="onLoad"/></draw:frame>
</text:p>
        </text:list-item>
        <text:list-item>
          <text:p text:style-name="List_20_1_Content">Страница автоматически перезагрузиться
</text:p>
          <text:h text:style-name="Heading_20_3" text:outline-level="3"><text:bookmark-start text:name="__RefHeading___поиск_пациента_по_браслету_30"/><text:bookmark-start text:name="поиск_пациента_по_браслету"/>Поиск пациента по браслету<text:bookmark-end text:name="__RefHeading___поиск_пациента_по_браслету_30"/><text:bookmark-end text:name="поиск_пациента_по_браслету"/></text:h>
        </text:list-item>
        <text:list-item>
          <text:p text:style-name="List_20_1_Content">Откройте стандартный поиск пациента</text:p>
        </text:list-item>
        <text:list-item>
          <text:p text:style-name="List_20_1_Content_Last">Нажмите кнопку “Поиск по браслету”
<draw:frame draw:style-name="media" draw:name="14" text:anchor-type="as-char" draw:z-index="14" svg:width="13.705416666667cm" svg:height="5.5497285798122cm"><draw:image xlink:href="Pictures/fb13a61dfbb490c3850362beb61bc2be.png" xlink:type="simple" xlink:show="embed" xlink:actuate="onLoad"/></draw:frame></text:p>
        </text:list-item>
      </text:list>
      <text:p text:style-name="Text_20_body"><draw:frame draw:style-name="media" draw:name="15" text:anchor-type="as-char" draw:z-index="15" svg:width="13.705416666667cm" svg:height="6.1338927738928cm"><draw:image xlink:href="Pictures/0206d8f243d4d738b852ec1e78d544c9.png" xlink:type="simple" xlink:show="embed" xlink:actuate="onLoad"/></draw:frame></text:p>
      <text:list text:style-name="List_20_1" text:continue-numbering="false">
        <text:list-item>
          <text:p text:style-name="List_20_1_Content_First">Откроется следующее окно
<draw:frame draw:style-name="media" draw:name="16" text:anchor-type="as-char" draw:z-index="16" svg:width="13.705416666667cm" svg:height="4.4122851377018cm"><draw:image xlink:href="Pictures/eaa8919902fb87a69184b64e6d218eba.png" xlink:type="simple" xlink:show="embed" xlink:actuate="onLoad"/></draw:frame>
</text:p>
        </text:list-item>
        <text:list-item>
          <text:p text:style-name="List_20_1_Content">Положите сканер на браслет и дождитесь звукового сигнала. После чего нажмите кнопку “Начать поиск по браслету”</text:p>
        </text:list-item>
        <text:list-item>
          <text:p text:style-name="List_20_1_Content">В случае успеха будет выведено уведомление После чего автоматически откроется карта пациента
<draw:frame draw:style-name="media" draw:name="17" text:anchor-type="as-char" draw:z-index="17" svg:width="13.705416666667cm" svg:height="5.1952640264026cm"><draw:image xlink:href="Pictures/566e05551495ed718f23a031cc58a783.png" xlink:type="simple" xlink:show="embed" xlink:actuate="onLoad"/></draw:frame>
</text:p>
        </text:list-item>
        <text:list-item>
          <text:p text:style-name="List_20_1_Content">В случае если нажать на кнопку “Начать регистрацию браслета” без прислоненного браслета к сканеру будет выведено сообщение
<draw:frame draw:style-name="media" draw:name="18" text:anchor-type="as-char" draw:z-index="18" svg:width="13.705416666667cm" svg:height="6.2084366096866cm"><draw:image xlink:href="Pictures/1d65da87e3a0d9b3ec7efed861578200.png" xlink:type="simple" xlink:show="embed" xlink:actuate="onLoad"/></draw:frame>
</text:p>
        </text:list-item>
        <text:list-item>
          <text:p text:style-name="List_20_1_Content_Last">В случае если браслет не зарегистрирован за пациентом, будет выведено сообщение
<draw:frame draw:style-name="media" draw:name="19" text:anchor-type="as-char" draw:z-index="19" svg:width="13.705416666667cm" svg:height="5.2472166666667cm"><draw:image xlink:href="Pictures/8aa171134687d5de1a503687004a0883.png" xlink:type="simple" xlink:show="embed" xlink:actuate="onLoad"/></draw:frame></text:p>
        </text:list-item>
      </text:list>
      <text:h text:style-name="Heading_20_1" text:outline-level="1"><text:bookmark-start text:name="__RefHeading___NoTitle_31"/><text:bookmark-start text:name="section"/><text:bookmark-end text:name="__RefHeading___NoTitle_3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germwinhelper:rfid</dc:title>
  </office:meta>
</office:document-meta>
</file>