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2b5d18fd8006c7323f864bf04a560.png"/>
  <manifest:file-entry manifest:media-type="image/png" manifest:full-path="Pictures/acc2cbe66fd2086f2fdb12d64ef3c76e.png"/>
  <manifest:file-entry manifest:media-type="image/png" manifest:full-path="Pictures/29944a1725c91978b4fc2a03af530c4d.png"/>
  <manifest:file-entry manifest:media-type="image/png" manifest:full-path="Pictures/ba6dfb87d8e990222a5107e00dca37aa.png"/>
  <manifest:file-entry manifest:media-type="image/png" manifest:full-path="Pictures/8979780b7321695bf918dc6009ceeefd.png"/>
  <manifest:file-entry manifest:media-type="image/png" manifest:full-path="Pictures/4afdc2e895e4fb90a2b0b8ffa409bf4e.png"/>
  <manifest:file-entry manifest:media-type="image/png" manifest:full-path="Pictures/e5eec7dfb6ec51eab2bb42ddcef8164c.png"/>
  <manifest:file-entry manifest:media-type="image/png" manifest:full-path="Pictures/d393babcd65861821e8794b9b39d1fcb.png"/>
  <manifest:file-entry manifest:media-type="image/png" manifest:full-path="Pictures/1078a1c952c0fce7714c9e16c04c1724.png"/>
  <manifest:file-entry manifest:media-type="image/png" manifest:full-path="Pictures/07c353ab5b87dcfe60d40e6e05aeb28f.png"/>
  <manifest:file-entry manifest:media-type="image/png" manifest:full-path="Pictures/7268858d313da4cae3a70fb575fcf378.png"/>
  <manifest:file-entry manifest:media-type="image/png" manifest:full-path="Pictures/e2d6f17c6785d4984632a68781cc6df5.png"/>
  <manifest:file-entry manifest:media-type="image/png" manifest:full-path="Pictures/222b6c9c4c68a5f38cb1b3a0b337ab99.png"/>
  <manifest:file-entry manifest:media-type="image/png" manifest:full-path="Pictures/f8ff615a9e62a2e3fba4cb9179be42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germwinhelper:settings:all"/><text:bookmark-start text:name="__RefHeading___настройки_приложения_1"/><text:bookmark-start text:name="настройки_приложения"/>Настройки приложения<text:bookmark-end text:name="__RefHeading___настройки_приложения_1"/><text:bookmark-end text:name="настройки_приложения"/></text:h>
      <text:p text:style-name="Text_20_body">Настройки драйвера вызываются пунктом меню “Настройки” - “Настройки приложения”.</text:p>
      <text:h text:style-name="Heading_20_3" text:outline-level="3"><text:bookmark-start text:name="__RefHeading___вкладка_настройки_приложения_2"/><text:bookmark-start text:name="вкладка_настройки_приложения"/>Вкладка “Настройки приложения”<text:bookmark-end text:name="__RefHeading___вкладка_настройки_приложения_2"/><text:bookmark-end text:name="вкладка_настройки_приложения"/></text:h>
      <text:p text:style-name="Text_20_body"><draw:frame draw:style-name="mediacenter" draw:name="0" text:anchor-type="paragraph" draw:z-index="0" svg:width="22.119166666667cm" style:rel-width="100%" svg:height="14.499166666667cm" style:rel-height="scale"><draw:image xlink:href="Pictures/6e02b5d18fd8006c7323f864bf04a560.png" xlink:type="simple" xlink:show="embed" xlink:actuate="onLoad"/></draw:frame></text:p>
      <text:h text:style-name="Heading_20_4" text:outline-level="4"><text:bookmark-start text:name="__RefHeading___номер_порта_приложения_3"/><text:bookmark-start text:name="номер_порта_приложения"/>Номер порта приложения<text:bookmark-end text:name="__RefHeading___номер_порта_приложения_3"/><text:bookmark-end text:name="номер_порта_приложения"/></text:h>
      <text:p text:style-name="Text_20_body">Порт, на котором разворачивается HTTP-сервер для приема сообщений от МИС </text:p>
      <text:h text:style-name="Heading_20_4" text:outline-level="4"><text:bookmark-start text:name="__RefHeading___адрес_сервера_mgerm_4"/><text:bookmark-start text:name="адрес_сервера_mgerm"/>Адрес сервера MGERM<text:bookmark-end text:name="__RefHeading___адрес_сервера_mgerm_4"/><text:bookmark-end text:name="адрес_сервера_mgerm"/></text:h>
      <text:p text:style-name="Text_20_body">Локальный -адрес сервера, на котором установлена система </text:p>
      <text:h text:style-name="Heading_20_4" text:outline-level="4"><text:bookmark-start text:name="__RefHeading___флажок_отображать_главное_окно_приложения_в_5"/><text:bookmark-start text:name="флажок_отображать_главное_окно_приложения_в"/>Флажок “Отображать главное окно приложения в”<text:bookmark-end text:name="__RefHeading___флажок_отображать_главное_окно_приложения_в_5"/><text:bookmark-end text:name="флажок_отображать_главное_окно_приложения_в"/></text:h>
      <text:p text:style-name="Text_20_body">Если установлен - то будет отображаться иконка приложения. Если снят - окно приложения не отображается и выбор позиции не доступен.</text:p>
      <text:h text:style-name="Heading_20_4" text:outline-level="4"><text:bookmark-start text:name="__RefHeading___выпадающий_список_отображать_главное_окно_приложения_в_6"/><text:bookmark-start text:name="выпадающий_список_отображать_главное_окно_приложения_в"/>Выпадающий список “Отображать главное окно приложения в”<text:bookmark-end text:name="__RefHeading___выпадающий_список_отображать_главное_окно_приложения_в_6"/><text:bookmark-end text:name="выпадающий_список_отображать_главное_окно_приложения_в"/></text:h>
      <text:p text:style-name="Text_20_body">Выбор положения главного окна из пунктов:</text:p>
      <text:list text:style-name="List_20_1" text:continue-numbering="false">
        <text:list-item>
          <text:p text:style-name="List_20_1_Content_First"> Правом нижнем углу</text:p>
        </text:list-item>
        <text:list-item>
          <text:p text:style-name="List_20_1_Content"> Левом верхнем углу</text:p>
        </text:list-item>
        <text:list-item>
          <text:p text:style-name="List_20_1_Content"> Левом верхнем углу</text:p>
        </text:list-item>
        <text:list-item>
          <text:p text:style-name="List_20_1_Content"> Правом верхнем углу</text:p>
        </text:list-item>
        <text:list-item>
          <text:p text:style-name="List_20_1_Content_Last"> Установленной позиции (при указании данного положения доступно перетягивание окна по экрану удержанием левой кнопки мыши на иконке приложения)</text:p>
        </text:list-item>
      </text:list>
      <text:h text:style-name="Heading_20_4" text:outline-level="4"><text:bookmark-start text:name="__RefHeading___флажок_отображать_иконку_трея_7"/><text:bookmark-start text:name="флажок_отображать_иконку_трея"/>Флажок “Отображать иконку трея”<text:bookmark-end text:name="__RefHeading___флажок_отображать_иконку_трея_7"/><text:bookmark-end text:name="флажок_отображать_иконку_трея"/></text:h>
      <text:p text:style-name="Text_20_body">При установке отображает иконку приложения в трее</text:p>
      <text:h text:style-name="Heading_20_4" text:outline-level="4"><text:bookmark-start text:name="__RefHeading___числовое_поле_количество_попыток_отправки_данных_в_mgerm_8"/><text:bookmark-start text:name="числовое_поле_количество_попыток_отправки_данных_в_mgerm"/>Числовое поле “Количество попыток отправки данных в MGERM”<text:bookmark-end text:name="__RefHeading___числовое_поле_количество_попыток_отправки_данных_в_mgerm_8"/><text:bookmark-end text:name="числовое_поле_количество_попыток_отправки_данных_в_mgerm"/></text:h>
      <text:p text:style-name="Text_20_body">Задает количество запросов к серверу  до отображения ошибки</text:p>
      <text:h text:style-name="Heading_20_4" text:outline-level="4"><text:bookmark-start text:name="__RefHeading___флажок_напоминать_о_получении_наличных_денег_9"/><text:bookmark-start text:name="флажок_напоминать_о_получении_наличных_денег"/>Флажок “Напоминать о получении наличных денег”<text:bookmark-end text:name="__RefHeading___флажок_напоминать_о_получении_наличных_денег_9"/><text:bookmark-end text:name="флажок_напоминать_о_получении_наличных_денег"/></text:h>
      <text:p text:style-name="Text_20_body">Если установлен, то при пробитии чека, в котором есть оплата наличными, будет выводить уведомление о получении наличных от клиента</text:p>
      <text:h text:style-name="Heading_20_4" text:outline-level="4"><text:bookmark-start text:name="__RefHeading___флажок_напоминать_о_получении_электронных_денег_10"/><text:bookmark-start text:name="флажок_напоминать_о_получении_электронных_денег"/>Флажок “Напоминать о получении электронных денег”<text:bookmark-end text:name="__RefHeading___флажок_напоминать_о_получении_электронных_денег_10"/><text:bookmark-end text:name="флажок_напоминать_о_получении_электронных_денег"/></text:h>
      <text:p text:style-name="Text_20_body">Если установлен, то при пробитии чека, в котором есть оплата картой, будет выводить уведомление о проведении оплаты по терминалу операции продажи. (Окно не появляется при включенной интеграции с банковским терминалом)</text:p>
      <text:h text:style-name="Heading_20_4" text:outline-level="4"><text:bookmark-start text:name="__RefHeading___флажок_задавать_контрольный_вопрос_печати_чека_11"/><text:bookmark-start text:name="флажок_задавать_контрольный_вопрос_печати_чека"/>Флажок “Задавать контрольный вопрос печати чека”<text:bookmark-end text:name="__RefHeading___флажок_задавать_контрольный_вопрос_печати_чека_11"/><text:bookmark-end text:name="флажок_задавать_контрольный_вопрос_печати_чека"/></text:h>
      <text:p text:style-name="Text_20_body">Если установлен, то при попытке пробития чека, будет выводить диалоговое окно с требованием подтверждения.</text:p>
      <text:h text:style-name="Heading_20_2" text:outline-level="2"><text:bookmark-start text:name="__RefHeading___настройки_логирования_12"/><text:bookmark-start text:name="настройки_логирования"/>Настройки логирования<text:bookmark-end text:name="__RefHeading___настройки_логирования_12"/><text:bookmark-end text:name="настройки_логирования"/></text:h>
      <text:p text:style-name="Text_20_body">Настройки логирования вызываются пунктом главного меню Настройки - Настройки логирования
Окно настроек логирования
<draw:frame draw:style-name="mediacenter" draw:name="1" text:anchor-type="paragraph" draw:z-index="1" svg:width="23.33625cm" style:rel-width="100%" svg:height="13.414375cm" style:rel-height="scale"><draw:image xlink:href="Pictures/acc2cbe66fd2086f2fdb12d64ef3c76e.png" xlink:type="simple" xlink:show="embed" xlink:actuate="onLoad"/></draw:frame></text:p>
      <text:h text:style-name="Heading_20_3" text:outline-level="3"><text:bookmark-start text:name="__RefHeading___группа_настроек_общий_лог_действий_13"/><text:bookmark-start text:name="группа_настроек_общий_лог_действий"/>Группа настроек “Общий лог действий”<text:bookmark-end text:name="__RefHeading___группа_настроек_общий_лог_действий_13"/><text:bookmark-end text:name="группа_настроек_общий_лог_действий"/></text:h>
      <text:p text:style-name="Text_20_body">Данные настройки отвечают за ведение общего лога всех действий приложения</text:p>
      <text:h text:style-name="Heading_20_4" text:outline-level="4"><text:bookmark-start text:name="__RefHeading___флажок_вести_общий_лог_14"/><text:bookmark-start text:name="флажок_вести_общий_лог"/>Флажок “Вести общий лог”<text:bookmark-end text:name="__RefHeading___флажок_вести_общий_лог_14"/><text:bookmark-end text:name="флажок_вести_общий_лог"/></text:h>
      <text:p text:style-name="Text_20_body">При установке флажка (включен по умолчанию) будет вестись общий лог действий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флажок_хранить_только_заголовки_15"/><text:bookmark-start text:name="флажок_хранить_только_заголовки"/>Флажок “Хранить только заголовки”<text:bookmark-end text:name="__RefHeading___флажок_хранить_только_заголовки_15"/><text:bookmark-end text:name="флажок_хранить_только_заголовки"/></text:h>
      <text:p text:style-name="Text_20_body">При установке флажка (выключен по умолчанию) в общий лог действий будут попадать только данные о начале и окончании работы функции приложения. Если флажок снят, то в общий лог попадают данные обо всех происходящих событиях.</text:p>
      <text:h text:style-name="Heading_20_4" text:outline-level="4"><text:bookmark-start text:name="__RefHeading___поле_ввода_имя_файла_16"/><text:bookmark-start text:name="поле_ввода_имя_файла"/>Поле ввода “Имя файла”<text:bookmark-end text:name="__RefHeading___поле_ввода_имя_файла_16"/><text:bookmark-end text:name="поле_ввода_имя_файла"/></text:h>
      <text:p text:style-name="Text_20_body">Указанный в данном поле текст используется как имя файла общего лога действий.</text:p>
      <text:h text:style-name="Heading_20_4" text:outline-level="4"><text:bookmark-start text:name="__RefHeading___кнопка_открыть_файл_17"/><text:bookmark-start text:name="кнопка_открыть_файл"/>Кнопка “Открыть файл”<text:bookmark-end text:name="__RefHeading___кнопка_открыть_файл_17"/><text:bookmark-end text:name="кнопка_открыть_файл"/></text:h>
      <text:p text:style-name="Text_20_body"> <draw:frame draw:style-name="mediacenter" draw:name="2" text:anchor-type="paragraph" draw:z-index="2" svg:width="23.33625cm" style:rel-width="100%" svg:height="13.414375cm" style:rel-height="scale"><draw:image xlink:href="Pictures/29944a1725c91978b4fc2a03af530c4d.png" xlink:type="simple" xlink:show="embed" xlink:actuate="onLoad"/></draw:frame></text:p>
      <text:p text:style-name="Text_20_body">При нажатии данной кнопки будет открыт последний файл общего лога через Блокнот</text:p>
      <text:h text:style-name="Heading_20_4" text:outline-level="4"><text:bookmark-start text:name="__RefHeading___кнопка_открыть_папку_с_логами_18"/><text:bookmark-start text:name="кнопка_открыть_папку_с_логами"/>Кнопка “Открыть папку с логами”<text:bookmark-end text:name="__RefHeading___кнопка_открыть_папку_с_логами_18"/><text:bookmark-end text:name="кнопка_открыть_папку_с_логами"/></text:h>
      <text:p text:style-name="Text_20_body"> <draw:frame draw:style-name="mediacenter" draw:name="3" text:anchor-type="paragraph" draw:z-index="3" svg:width="23.33625cm" style:rel-width="100%" svg:height="13.414375cm" style:rel-height="scale"><draw:image xlink:href="Pictures/ba6dfb87d8e990222a5107e00dca37aa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19"/><text:bookmark-start text:name="кнопка_очистить_лог"/>Кнопка “Очистить лог”<text:bookmark-end text:name="__RefHeading___кнопка_очистить_лог_19"/><text:bookmark-end text:name="кнопка_очистить_лог"/></text:h>
      <text:p text:style-name="Text_20_body"> <draw:frame draw:style-name="mediacenter" draw:name="4" text:anchor-type="paragraph" draw:z-index="4" svg:width="23.33625cm" style:rel-width="100%" svg:height="13.414375cm" style:rel-height="scale"><draw:image xlink:href="Pictures/8979780b7321695bf918dc6009ceeefd.png" xlink:type="simple" xlink:show="embed" xlink:actuate="onLoad"/></draw:frame></text:p>
      <text:p text:style-name="Text_20_body">Нажатие данной кнопки удалит все файлы системных логов.</text:p>
      <text:h text:style-name="Heading_20_4" text:outline-level="4"><text:bookmark-start text:name="__RefHeading___кнопка_сохранить_лог_20"/><text:bookmark-start text:name="кнопка_сохранить_лог"/>Кнопка “Сохранить лог”<text:bookmark-end text:name="__RefHeading___кнопка_сохранить_лог_20"/><text:bookmark-end text:name="кнопка_сохранить_лог"/></text:h>
      <text:p text:style-name="Text_20_body"> <draw:frame draw:style-name="mediacenter" draw:name="5" text:anchor-type="paragraph" draw:z-index="5" svg:width="23.33625cm" style:rel-width="100%" svg:height="13.414375cm" style:rel-height="scale"><draw:image xlink:href="Pictures/4afdc2e895e4fb90a2b0b8ffa409bf4e.png" xlink:type="simple" xlink:show="embed" xlink:actuate="onLoad"/></draw:frame></text:p>
      <text:p text:style-name="Text_20_body">Нажатие данной кнопки откроет диалоговое окно сохранения файла. После выбора расположения и имени файла будет сохранен ZIP-архив со всем общим логом</text:p>
      <text:h text:style-name="Heading_20_3" text:outline-level="3"><text:bookmark-start text:name="__RefHeading___группа_настроек_лог_статусов_фр_21"/><text:bookmark-start text:name="группа_настроек_лог_статусов_фр"/>Группа настроек “Лог статусов ФР”<text:bookmark-end text:name="__RefHeading___группа_настроек_лог_статусов_фр_21"/><text:bookmark-end text:name="группа_настроек_лог_статусов_фр"/></text:h>
      <text:p text:style-name="Text_20_body">Данные настройки отвечают за ведение лога статусов ФР (при запросах статусов)</text:p>
      <text:h text:style-name="Heading_20_4" text:outline-level="4"><text:bookmark-start text:name="__RefHeading___флажок_вести_лог_статусов_22"/><text:bookmark-start text:name="флажок_вести_лог_статусов"/>Флажок “Вести лог статусов”<text:bookmark-end text:name="__RefHeading___флажок_вести_лог_статусов_22"/><text:bookmark-end text:name="флажок_вести_лог_статусов"/></text:h>
      <text:p text:style-name="Text_20_body">При установке флажка (включен по умолчанию) будет вестись общий лог статусов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поле_ввода_имя_файла_23"/><text:bookmark-start text:name="поле_ввода_имя_файла1"/>Поле ввода “Имя файла”<text:bookmark-end text:name="__RefHeading___поле_ввода_имя_файла_23"/><text:bookmark-end text:name="поле_ввода_имя_файла1"/></text:h>
      <text:p text:style-name="Text_20_body">Указанный в данном поле текст используется как имя файла общего лога действий.</text:p>
      <text:h text:style-name="Heading_20_4" text:outline-level="4"><text:bookmark-start text:name="__RefHeading___кнопка_открыть_файл_24"/><text:bookmark-start text:name="кнопка_открыть_файл1"/>Кнопка “Открыть файл”<text:bookmark-end text:name="__RefHeading___кнопка_открыть_файл_24"/><text:bookmark-end text:name="кнопка_открыть_файл1"/></text:h>
      <text:p text:style-name="Text_20_body"><draw:frame draw:style-name="mediacenter" draw:name="6" text:anchor-type="paragraph" draw:z-index="6" svg:width="23.33625cm" style:rel-width="100%" svg:height="13.414375cm" style:rel-height="scale"><draw:image xlink:href="Pictures/e5eec7dfb6ec51eab2bb42ddcef8164c.png" xlink:type="simple" xlink:show="embed" xlink:actuate="onLoad"/></draw:frame></text:p>
      <text:p text:style-name="Text_20_body">При нажатии данной кнопки будет открыт последний файл лога статусов через Блокнот</text:p>
      <text:h text:style-name="Heading_20_4" text:outline-level="4"><text:bookmark-start text:name="__RefHeading___кнопка_открыть_папку_с_логами_25"/><text:bookmark-start text:name="кнопка_открыть_папку_с_логами1"/>Кнопка “Открыть папку с логами”<text:bookmark-end text:name="__RefHeading___кнопка_открыть_папку_с_логами_25"/><text:bookmark-end text:name="кнопка_открыть_папку_с_логами1"/></text:h>
      <text:p text:style-name="Text_20_body"><draw:frame draw:style-name="mediacenter" draw:name="7" text:anchor-type="paragraph" draw:z-index="7" svg:width="23.33625cm" style:rel-width="100%" svg:height="13.414375cm" style:rel-height="scale"><draw:image xlink:href="Pictures/d393babcd65861821e8794b9b39d1fcb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26"/><text:bookmark-start text:name="кнопка_очистить_лог1"/>Кнопка “Очистить лог”<text:bookmark-end text:name="__RefHeading___кнопка_очистить_лог_26"/><text:bookmark-end text:name="кнопка_очистить_лог1"/></text:h>
      <text:p text:style-name="Text_20_body"><draw:frame draw:style-name="mediacenter" draw:name="8" text:anchor-type="paragraph" draw:z-index="8" svg:width="23.33625cm" style:rel-width="100%" svg:height="13.414375cm" style:rel-height="scale"><draw:image xlink:href="Pictures/1078a1c952c0fce7714c9e16c04c1724.png" xlink:type="simple" xlink:show="embed" xlink:actuate="onLoad"/></draw:frame></text:p>
      <text:p text:style-name="Text_20_body">Нажатие данной кнопки удалит все файлы логов статусов.</text:p>
      <text:h text:style-name="Heading_20_4" text:outline-level="4"><text:bookmark-start text:name="__RefHeading___кнопка_сохранить_лог_27"/><text:bookmark-start text:name="кнопка_сохранить_лог1"/>Кнопка “Сохранить лог”<text:bookmark-end text:name="__RefHeading___кнопка_сохранить_лог_27"/><text:bookmark-end text:name="кнопка_сохранить_лог1"/></text:h>
      <text:p text:style-name="Text_20_body"><draw:frame draw:style-name="mediacenter" draw:name="9" text:anchor-type="paragraph" draw:z-index="9" svg:width="23.33625cm" style:rel-width="100%" svg:height="13.414375cm" style:rel-height="scale"><draw:image xlink:href="Pictures/07c353ab5b87dcfe60d40e6e05aeb28f.png" xlink:type="simple" xlink:show="embed" xlink:actuate="onLoad"/></draw:frame>
Нажатие данной кнопки откроет диалоговое окно сохранения файла. После выбора расположения и имени файла будет сохранен ZIP-архив со всем логом статусов</text:p>
      <text:h text:style-name="Heading_20_3" text:outline-level="3"><text:bookmark-start text:name="__RefHeading___группа_настроек_локальный_лог_чеков_28"/><text:bookmark-start text:name="группа_настроек_локальный_лог_чеков"/>Группа настроек “Локальный лог чеков”<text:bookmark-end text:name="__RefHeading___группа_настроек_локальный_лог_чеков_28"/><text:bookmark-end text:name="группа_настроек_локальный_лог_чеков"/></text:h>
      <text:p text:style-name="Text_20_body">Данные настройки отвечают за ведение лога чеков ФР (при пробитии чеков)</text:p>
      <text:h text:style-name="Heading_20_4" text:outline-level="4"><text:bookmark-start text:name="__RefHeading___флажок_вести_локальный_лог_чеков_29"/><text:bookmark-start text:name="флажок_вести_локальный_лог_чеков"/>Флажок “Вести локальный лог чеков”<text:bookmark-end text:name="__RefHeading___флажок_вести_локальный_лог_чеков_29"/><text:bookmark-end text:name="флажок_вести_локальный_лог_чеков"/></text:h>
      <text:p text:style-name="Text_20_body">При установке флажка (включен по умолчанию) будет вестись лог чеков. Если флажок снят - то лог не ведется. Остальные элементы управления данной группы становятся неактивными.</text:p>
      <text:h text:style-name="Heading_20_4" text:outline-level="4"><text:bookmark-start text:name="__RefHeading___поле_ввода_имя_файла_30"/><text:bookmark-start text:name="поле_ввода_имя_файла2"/>Поле ввода “Имя файла”<text:bookmark-end text:name="__RefHeading___поле_ввода_имя_файла_30"/><text:bookmark-end text:name="поле_ввода_имя_файла2"/></text:h>
      <text:p text:style-name="Text_20_body">Выпадающий список для выбора кодирования имени файла лога чека
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header">
            <text:p text:style-name="Table_20_Heading"> Номер записи  </text:p>
          </table:table-cell>
          <table:table-cell office:value-type="string" table:style-name="tablecell">
            <text:p text:style-name="tablealignleft"> В качестве имени файла лога чека будет указываться номер записи из МИС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Номер ФД </text:p>
          </table:table-cell>
          <table:table-cell office:value-type="string" table:style-name="tablecell">
            <text:p text:style-name="tablealignleft"> В качестве имени файла лога чека будет указываться номер фискального документа</text:p>
          </table:table-cell>
        </table:table-row>
      </table:table>
      <text:h text:style-name="Heading_20_4" text:outline-level="4"><text:bookmark-start text:name="__RefHeading___кнопка_открыть_файл_31"/><text:bookmark-start text:name="кнопка_открыть_файл2"/>Кнопка “Открыть файл”<text:bookmark-end text:name="__RefHeading___кнопка_открыть_файл_31"/><text:bookmark-end text:name="кнопка_открыть_файл2"/></text:h>
      <text:p text:style-name="Text_20_body"><draw:frame draw:style-name="mediacenter" draw:name="10" text:anchor-type="paragraph" draw:z-index="10" svg:width="23.33625cm" style:rel-width="100%" svg:height="13.414375cm" style:rel-height="scale"><draw:image xlink:href="Pictures/7268858d313da4cae3a70fb575fcf378.png" xlink:type="simple" xlink:show="embed" xlink:actuate="onLoad"/></draw:frame></text:p>
      <text:p text:style-name="Text_20_body">При нажатии данной кнопки будет открыт последний файл чека через Блокнот</text:p>
      <text:h text:style-name="Heading_20_4" text:outline-level="4"><text:bookmark-start text:name="__RefHeading___кнопка_открыть_папку_с_логами_32"/><text:bookmark-start text:name="кнопка_открыть_папку_с_логами2"/>Кнопка “Открыть папку с логами”<text:bookmark-end text:name="__RefHeading___кнопка_открыть_папку_с_логами_32"/><text:bookmark-end text:name="кнопка_открыть_папку_с_логами2"/></text:h>
      <text:p text:style-name="Text_20_body"><draw:frame draw:style-name="mediacenter" draw:name="11" text:anchor-type="paragraph" draw:z-index="11" svg:width="23.33625cm" style:rel-width="100%" svg:height="13.414375cm" style:rel-height="scale"><draw:image xlink:href="Pictures/e2d6f17c6785d4984632a68781cc6df5.png" xlink:type="simple" xlink:show="embed" xlink:actuate="onLoad"/></draw:frame></text:p>
      <text:p text:style-name="Text_20_body">Открывает папку с логами приложения в проводнике</text:p>
      <text:h text:style-name="Heading_20_4" text:outline-level="4"><text:bookmark-start text:name="__RefHeading___кнопка_очистить_лог_33"/><text:bookmark-start text:name="кнопка_очистить_лог2"/>Кнопка “Очистить лог”<text:bookmark-end text:name="__RefHeading___кнопка_очистить_лог_33"/><text:bookmark-end text:name="кнопка_очистить_лог2"/></text:h>
      <text:p text:style-name="Text_20_body"><draw:frame draw:style-name="mediacenter" draw:name="12" text:anchor-type="paragraph" draw:z-index="12" svg:width="23.33625cm" style:rel-width="100%" svg:height="13.414375cm" style:rel-height="scale"><draw:image xlink:href="Pictures/222b6c9c4c68a5f38cb1b3a0b337ab99.png" xlink:type="simple" xlink:show="embed" xlink:actuate="onLoad"/></draw:frame></text:p>
      <text:p text:style-name="Text_20_body">Нажатие данной кнопки удалит все файлы лога чеков.</text:p>
      <text:h text:style-name="Heading_20_4" text:outline-level="4"><text:bookmark-start text:name="__RefHeading___кнопка_сохранить_лог_34"/><text:bookmark-start text:name="кнопка_сохранить_лог2"/>Кнопка “Сохранить лог”<text:bookmark-end text:name="__RefHeading___кнопка_сохранить_лог_34"/><text:bookmark-end text:name="кнопка_сохранить_лог2"/></text:h>
      <text:p text:style-name="Text_20_body"><draw:frame draw:style-name="mediacenter" draw:name="13" text:anchor-type="paragraph" draw:z-index="13" svg:width="23.33625cm" style:rel-width="100%" svg:height="13.414375cm" style:rel-height="scale"><draw:image xlink:href="Pictures/f8ff615a9e62a2e3fba4cb9179be4283.png" xlink:type="simple" xlink:show="embed" xlink:actuate="onLoad"/></draw:frame></text:p>
      <text:p text:style-name="Text_20_body">Нажатие данной кнопки откроет диалоговое окно сохранения файла. После выбора расположения и имени файла будет сохранен ZIP-архив со всем логом чеков</text:p>
      <text:h text:style-name="Heading_20_2" text:outline-level="2"><text:bookmark-start text:name="__RefHeading___кнопка_сохранить_настройки_35"/><text:bookmark-start text:name="кнопка_сохранить_настройки"/>Кнопка “Сохранить настройки”<text:bookmark-end text:name="__RefHeading___кнопка_сохранить_настройки_35"/><text:bookmark-end text:name="кнопка_сохранить_настройки"/></text:h>
      <text:p text:style-name="Text_20_body">Сохраняет настройки логирования и закрывает окно</text:p>
      <text:h text:style-name="Heading_20_2" text:outline-level="2"><text:bookmark-start text:name="__RefHeading___кнопка_отмена_36"/><text:bookmark-start text:name="кнопка_отмена"/>Кнопка “Отмена”<text:bookmark-end text:name="__RefHeading___кнопка_отмена_36"/><text:bookmark-end text:name="кнопка_отмена"/></text:h>
      <text:p text:style-name="Text_20_body">Закрывает окно настроек без сохранени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row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winhelper:settings:all</dc:title>
  </office:meta>
</office:document-meta>
</file>