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bd7c1f572a82c119479e2e9fcc2337.png"/>
  <manifest:file-entry manifest:media-type="image/png" manifest:full-path="Pictures/68332481174c6f1477f78274aa05d6ee.png"/>
  <manifest:file-entry manifest:media-type="image/png" manifest:full-path="Pictures/a0907b7233af2ec7dae06be3c358904d.png"/>
  <manifest:file-entry manifest:media-type="image/png" manifest:full-path="Pictures/2b0070e8550e69bd3a2c15efffb0e8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sonal:send_template_as_email"/><text:bookmark-start text:name="__RefHeading___отправка_печатного_документа_пациенту_в_виде_e-mail_1"/><text:bookmark-start text:name="отправка_печатного_документа_пациенту_в_виде_e-mail"/>Отправка печатного документа пациенту в виде E-mail<text:bookmark-end text:name="__RefHeading___отправка_печатного_документа_пациенту_в_виде_e-mail_1"/><text:bookmark-end text:name="отправка_печатного_документа_пациенту_в_виде_e-mai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Для корректного функционирования механизма нужно провести предварительную настройку<text:line-break/>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В инструкции используются сильно упрощенные варианты отображения услуг. В Вашем ЛПУ данные будут оотображаться в виде, который у вас настроен<text:line-break/></text:p></table:table-cell></table:table-row></table:table></draw:text-box></draw:frame>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Для отправки данных, документ должен печататься как печатный шаблон<text:line-break/></text:p></table:table-cell></table:table-row></table:table></draw:text-box></draw:frame></text:p>
      <text:p text:style-name="Text_20_body">Отправьте документ на печать обычным способом</text:p>
      <text:p text:style-name="Text_20_body"><draw:frame draw:style-name="mediacenter" draw:name="0" text:anchor-type="paragraph" draw:z-index="0" svg:width="37.253333333333cm" style:rel-width="100%" svg:height="6.8791666666667cm" style:rel-height="scale"><draw:image xlink:href="Pictures/92bd7c1f572a82c119479e2e9fcc2337.png" xlink:type="simple" xlink:show="embed" xlink:actuate="onLoad"/></draw:frame>В окне предпросмотра печати, нажмите на значок «Отправить пациенту на почту как PDF»</text:p>
      <text:p text:style-name="Text_20_body"><draw:frame draw:style-name="mediacenter" draw:name="1" text:anchor-type="paragraph" draw:z-index="1" svg:width="25.479375cm" style:rel-width="100%" svg:height="7.1702083333333cm" style:rel-height="scale"><draw:image xlink:href="Pictures/68332481174c6f1477f78274aa05d6ee.png" xlink:type="simple" xlink:show="embed" xlink:actuate="onLoad"/></draw:frame>Будет отображено всплывающее окно вида:</text:p>
      <text:p text:style-name="Text_20_body"><draw:frame draw:style-name="mediacenter" draw:name="2" text:anchor-type="paragraph" draw:z-index="2" svg:width="16.8275cm" svg:height="9.04875cm"><draw:image xlink:href="Pictures/a0907b7233af2ec7dae06be3c358904d.png" xlink:type="simple" xlink:show="embed" xlink:actuate="onLoad"/></draw:frame></text:p>
      <text:p text:style-name="Text_20_body">Документ будет подготовлен к отправке и отправлен на E-mail, указанный в карте пациента. При завершении отправки вы увидите сообщение</text:p>
      <text:p text:style-name="Text_20_body"><draw:frame draw:style-name="mediacenter" draw:name="3" text:anchor-type="paragraph" draw:z-index="3" svg:width="16.8275cm" svg:height="9.0752083333333cm"><draw:image xlink:href="Pictures/2b0070e8550e69bd3a2c15efffb0e854.png" xlink:type="simple" xlink:show="embed" xlink:actuate="onLoad"/></draw:frame></text:p>
      <text:p text:style-name="Text_20_body">Через секндк после успешного сообщения, всплывающее окно будет автоматически закрыто.</text:p>
      <text:p text:style-name="Text_20_body">В случае ошибки отправки, вместо тектста «E-mail отправлен успешно!» будет указана причина ошибки в отправк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ersonal:send_template_as_email</dc:title>
  </office:meta>
</office:document-meta>
</file>