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6d02a49fefab658fa10fe691818a6f.png"/>
  <manifest:file-entry manifest:media-type="image/png" manifest:full-path="Pictures/fc0a8511aec11c3e9b8eddc000ede1c8.png"/>
  <manifest:file-entry manifest:media-type="image/png" manifest:full-path="Pictures/43b9076577870656f43cb827a64d5746.png"/>
  <manifest:file-entry manifest:media-type="image/png" manifest:full-path="Pictures/055c85929d4fd66f7cd24473aad4634f.png"/>
  <manifest:file-entry manifest:media-type="image/png" manifest:full-path="Pictures/1c28708fed0bed9066b14b87f1ddb546.png"/>
  <manifest:file-entry manifest:media-type="image/png" manifest:full-path="Pictures/b203a7cf7ad570228ed5318a5ff3fa5a.png"/>
  <manifest:file-entry manifest:media-type="image/png" manifest:full-path="Pictures/a81a922a536dbd3043cdc09afd6f3c3c.png"/>
  <manifest:file-entry manifest:media-type="image/png" manifest:full-path="Pictures/5ca968e0f2c403b214c0c1d34b55998a.png"/>
  <manifest:file-entry manifest:media-type="image/png" manifest:full-path="Pictures/ec2a9b4551e62e4914da7227ad8d2d5a.png"/>
  <manifest:file-entry manifest:media-type="image/png" manifest:full-path="Pictures/ab6bd52a9aac61e8f3e908ce41c651d3.png"/>
  <manifest:file-entry manifest:media-type="image/png" manifest:full-path="Pictures/64a027d8e5808dcdbd673d02876ed7f2.png"/>
  <manifest:file-entry manifest:media-type="image/png" manifest:full-path="Pictures/7d3117d61065e4c4e722e113b14956f2.png"/>
  <manifest:file-entry manifest:media-type="image/png" manifest:full-path="Pictures/1d19ee5c43fc7ae5f2252e4ce1e6032a.png"/>
  <manifest:file-entry manifest:media-type="image/png" manifest:full-path="Pictures/2719cdcbb36253af4590f690a38598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s:instruction"/><text:bookmark-start text:name="__RefHeading___имени_22_1"/><text:bookmark-start text:name="имени_22"/>имени 22<text:bookmark-end text:name="__RefHeading___имени_22_1"/><text:bookmark-end text:name="имени_22"/></text:h>
      <text:h text:style-name="Heading_20_1" text:outline-level="1"><text:bookmark-start text:name="__RefHeading___алгоритмы_работы_медсестер_2"/><text:bookmark-start text:name="алгоритмы_работы_медсестер"/>Алгоритмы работы медсестер<text:bookmark-end text:name="__RefHeading___алгоритмы_работы_медсестер_2"/><text:bookmark-end text:name="алгоритмы_работы_медсестер"/></text:h>
      <text:h text:style-name="Heading_20_2" text:outline-level="2"><text:bookmark-start text:name="__RefHeading___вариант_1пациент_имеет_направление_на_анализ_3"/><text:bookmark-start text:name="вариант_1пациент_имеет_направление_на_анализ"/>Вариант 1: Пациент имеет направление на анализ.<text:bookmark-end text:name="__RefHeading___вариант_1пациент_имеет_направление_на_анализ_3"/><text:bookmark-end text:name="вариант_1пациент_имеет_направление_на_анализ"/></text:h>
      <text:p text:style-name="Text_20_body"><draw:frame draw:style-name="media" draw:name="0" text:anchor-type="as-char" draw:z-index="0" svg:width="14.975416666667cm" svg:height="12.56802107959cm"><draw:image xlink:href="Pictures/b76d02a49fefab658fa10fe691818a6f.png" xlink:type="simple" xlink:show="embed" xlink:actuate="onLoad"/></draw:frame></text:p>
      <text:list text:style-name="List_20_1" text:continue-numbering="false">
        <text:list-item>
          <text:p text:style-name="List_20_1_Content_First">В левом меню медсестра видит записанного пациента
<draw:frame draw:style-name="media" draw:name="1" text:anchor-type="as-char" draw:z-index="1" svg:width="7.1966666666667cm" svg:height="16.298333333333cm"><draw:image xlink:href="Pictures/fc0a8511aec11c3e9b8eddc000ede1c8.png" xlink:type="simple" xlink:show="embed" xlink:actuate="onLoad"/></draw:frame>
</text:p>
        </text:list-item>
        <text:list-item>
          <text:p text:style-name="List_20_1_Content">Кликает по Фамилии мышкой и попадает в карту пациента с отображением направления
<draw:frame draw:style-name="media" draw:name="2" text:anchor-type="as-char" draw:z-index="2" svg:width="13.705416666667cm" svg:height="8.5567565867377cm"><draw:image xlink:href="Pictures/43b9076577870656f43cb827a64d5746.png" xlink:type="simple" xlink:show="embed" xlink:actuate="onLoad"/></draw:frame>
</text:p>
        </text:list-item>
        <text:list-item>
          <text:p text:style-name="List_20_1_Content">Нажимает на “зеленую галочку”, для создания протокола
<draw:frame draw:style-name="media" draw:name="3" text:anchor-type="as-char" draw:z-index="3" svg:width="13.705416666667cm" svg:height="4.1499862171332cm"><draw:image xlink:href="Pictures/055c85929d4fd66f7cd24473aad4634f.png" xlink:type="simple" xlink:show="embed" xlink:actuate="onLoad"/></draw:frame>
</text:p>
        </text:list-item>
        <text:list-item>
          <text:p text:style-name="List_20_1_Content">Открывается протокол, который нужно заполнить и нажать кнопку “Сохранить”
<draw:frame draw:style-name="media" draw:name="4" text:anchor-type="as-char" draw:z-index="4" svg:width="13.705416666667cm" svg:height="15.490861765922cm"><draw:image xlink:href="Pictures/1c28708fed0bed9066b14b87f1ddb546.png" xlink:type="simple" xlink:show="embed" xlink:actuate="onLoad"/></draw:frame>
</text:p>
        </text:list-item>
        <text:list-item>
          <text:p text:style-name="List_20_1_Content">Блокирует протокол
<draw:frame draw:style-name="media" draw:name="5" text:anchor-type="as-char" draw:z-index="5" svg:width="13.705416666667cm" svg:height="2.7410833333333cm"><draw:image xlink:href="Pictures/b203a7cf7ad570228ed5318a5ff3fa5a.png" xlink:type="simple" xlink:show="embed" xlink:actuate="onLoad"/></draw:frame>
</text:p>
        </text:list-item>
        <text:list-item>
          <text:p text:style-name="List_20_1_Content">Нажимает на кнопку “Добавить запись” для добавления необходимых услуг, на которых не было направления
<draw:frame draw:style-name="media" draw:name="6" text:anchor-type="as-char" draw:z-index="6" svg:width="13.705416666667cm" svg:height="4.9577855072464cm"><draw:image xlink:href="Pictures/a81a922a536dbd3043cdc09afd6f3c3c.png" xlink:type="simple" xlink:show="embed" xlink:actuate="onLoad"/></draw:frame></text:p>
        </text:list-item>
        <text:list-item>
          <text:p text:style-name="List_20_1_Content">Находит необходимую услугу и нажимает на маленький зеленый плюс
<draw:frame draw:style-name="media" draw:name="7" text:anchor-type="as-char" draw:z-index="7" svg:width="13.705416666667cm" svg:height="3.7891446078431cm"><draw:image xlink:href="Pictures/5ca968e0f2c403b214c0c1d34b55998a.png" xlink:type="simple" xlink:show="embed" xlink:actuate="onLoad"/></draw:frame>
</text:p>
        </text:list-item>
        <text:list-item>
          <text:p text:style-name="List_20_1_Content">Создается протокол услуги и автоматически открывается на редактирование
<draw:frame draw:style-name="media" draw:name="8" text:anchor-type="as-char" draw:z-index="8" svg:width="13.705416666667cm" svg:height="6.8446557971014cm"><draw:image xlink:href="Pictures/ec2a9b4551e62e4914da7227ad8d2d5a.png" xlink:type="simple" xlink:show="embed" xlink:actuate="onLoad"/></draw:frame>
</text:p>
        </text:list-item>
        <text:list-item>
          <text:p text:style-name="List_20_1_Content">Заполняет протокол и сохраняет его
<draw:frame draw:style-name="media" draw:name="9" text:anchor-type="as-char" draw:z-index="9" svg:width="13.705416666667cm" svg:height="6.6406006944444cm"><draw:image xlink:href="Pictures/ab6bd52a9aac61e8f3e908ce41c651d3.png" xlink:type="simple" xlink:show="embed" xlink:actuate="onLoad"/></draw:frame>
</text:p>
        </text:list-item>
        <text:list-item>
          <text:p text:style-name="List_20_1_Content">Блокирует протокол
<draw:frame draw:style-name="media" draw:name="10" text:anchor-type="as-char" draw:z-index="10" svg:width="13.705416666667cm" svg:height="2.768771043771cm"><draw:image xlink:href="Pictures/64a027d8e5808dcdbd673d02876ed7f2.png" xlink:type="simple" xlink:show="embed" xlink:actuate="onLoad"/></draw:frame>
</text:p>
        </text:list-item>
        <text:list-item>
          <text:p text:style-name="List_20_1_Content">Повторяет пункты 6 - 11 для всех необходимых услуг.</text:p>
        </text:list-item>
        <text:list-item>
          <text:p text:style-name="List_20_1_Content">Отправляет пациента на регистратуру для доплаты.</text:p>
        </text:list-item>
        <text:list-item>
          <text:p text:style-name="List_20_1_Content_Last">В регистратуре будет список “Незарегистрированных услуг”
<draw:frame draw:style-name="media" draw:name="11" text:anchor-type="as-char" draw:z-index="11" svg:width="13.705416666667cm" svg:height="12.498546441496cm"><draw:image xlink:href="Pictures/7d3117d61065e4c4e722e113b14956f2.png" xlink:type="simple" xlink:show="embed" xlink:actuate="onLoad"/></draw:frame></text:p>
        </text:list-item>
      </text:list>
      <text:h text:style-name="Heading_20_2" text:outline-level="2"><text:bookmark-start text:name="__RefHeading___вариант_2у_пациента_нет_направлений_4"/><text:bookmark-start text:name="вариант_2у_пациента_нет_направлений"/>Вариант 2: У пациента нет направлений <text:bookmark-end text:name="__RefHeading___вариант_2у_пациента_нет_направлений_4"/><text:bookmark-end text:name="вариант_2у_пациента_нет_направлений"/></text:h>
      <text:list text:style-name="List_20_1" text:continue-numbering="false">
        <text:list-item>
          <text:p text:style-name="List_20_1_Content_First">Медсестра ищет пациента с помощью кнопки “Поиск пациентов”
<draw:frame draw:style-name="media" draw:name="12" text:anchor-type="as-char" draw:z-index="12" svg:width="13.705416666667cm" svg:height="4.6748232962213cm"><draw:image xlink:href="Pictures/1d19ee5c43fc7ae5f2252e4ce1e6032a.png" xlink:type="simple" xlink:show="embed" xlink:actuate="onLoad"/></draw:frame>
</text:p>
        </text:list-item>
        <text:list-item>
          <text:p text:style-name="List_20_1_Content">Переходит в карту пациента с помощью “глазика”
<draw:frame draw:style-name="media" draw:name="13" text:anchor-type="as-char" draw:z-index="13" svg:width="13.705416666667cm" svg:height="4.1719223147047cm"><draw:image xlink:href="Pictures/2719cdcbb36253af4590f690a38598ef.png" xlink:type="simple" xlink:show="embed" xlink:actuate="onLoad"/></draw:frame></text:p>
        </text:list-item>
        <text:list-item>
          <text:p text:style-name="List_20_1_Content">Нажимает на кнопку “Добавить запись” для добавления необходимых услуг, на которых не было направления
<draw:frame draw:style-name="media" draw:name="14" text:anchor-type="as-char" draw:z-index="14" svg:width="13.705416666667cm" svg:height="4.9577855072464cm"><draw:image xlink:href="Pictures/a81a922a536dbd3043cdc09afd6f3c3c.png" xlink:type="simple" xlink:show="embed" xlink:actuate="onLoad"/></draw:frame>
</text:p>
        </text:list-item>
        <text:list-item>
          <text:p text:style-name="List_20_1_Content">Находит необходимую услугу и нажимает на маленький зеленый плюс
<draw:frame draw:style-name="media" draw:name="15" text:anchor-type="as-char" draw:z-index="15" svg:width="13.705416666667cm" svg:height="3.7891446078431cm"><draw:image xlink:href="Pictures/5ca968e0f2c403b214c0c1d34b55998a.png" xlink:type="simple" xlink:show="embed" xlink:actuate="onLoad"/></draw:frame>
</text:p>
        </text:list-item>
        <text:list-item>
          <text:p text:style-name="List_20_1_Content">Создается протокол услуги и автоматически открывается на редактирование
<draw:frame draw:style-name="media" draw:name="16" text:anchor-type="as-char" draw:z-index="16" svg:width="13.705416666667cm" svg:height="6.8446557971014cm"><draw:image xlink:href="Pictures/ec2a9b4551e62e4914da7227ad8d2d5a.png" xlink:type="simple" xlink:show="embed" xlink:actuate="onLoad"/></draw:frame>
</text:p>
        </text:list-item>
        <text:list-item>
          <text:p text:style-name="List_20_1_Content">Заполняет протокол и сохраняет его
<draw:frame draw:style-name="media" draw:name="17" text:anchor-type="as-char" draw:z-index="17" svg:width="13.705416666667cm" svg:height="6.6406006944444cm"><draw:image xlink:href="Pictures/ab6bd52a9aac61e8f3e908ce41c651d3.png" xlink:type="simple" xlink:show="embed" xlink:actuate="onLoad"/></draw:frame>
</text:p>
        </text:list-item>
        <text:list-item>
          <text:p text:style-name="List_20_1_Content">Блокирует протокол
<draw:frame draw:style-name="media" draw:name="18" text:anchor-type="as-char" draw:z-index="18" svg:width="13.705416666667cm" svg:height="2.768771043771cm"><draw:image xlink:href="Pictures/64a027d8e5808dcdbd673d02876ed7f2.png" xlink:type="simple" xlink:show="embed" xlink:actuate="onLoad"/></draw:frame>
</text:p>
        </text:list-item>
        <text:list-item>
          <text:p text:style-name="List_20_1_Content">Повторяет пункты 3 - 7 для всех необходимых услуг.</text:p>
        </text:list-item>
        <text:list-item>
          <text:p text:style-name="List_20_1_Content">Отправляет пациента на регистратуру для доплаты.</text:p>
        </text:list-item>
        <text:list-item>
          <text:p text:style-name="List_20_1_Content_Last">В регистратуре будет список “Незарегистрированных услуг”
<draw:frame draw:style-name="media" draw:name="19" text:anchor-type="as-char" draw:z-index="19" svg:width="13.705416666667cm" svg:height="12.498546441496cm"><draw:image xlink:href="Pictures/7d3117d61065e4c4e722e113b14956f2.png" xlink:type="simple" xlink:show="embed" xlink:actuate="onLoad"/></draw:frame></text:p>
        </text:list-item>
      </text:list>
      <text:h text:style-name="Heading_20_1" text:outline-level="1"><text:bookmark-start text:name="__RefHeading___NoTitle_5"/><text:bookmark-start text:name="section"/><text:bookmark-end text:name="__RefHeading___NoTitle_5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dures:instruction</dc:title>
  </office:meta>
</office:document-meta>
</file>