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cd7301daed5530f42a1d632e309ee4.jpg"/>
  <manifest:file-entry manifest:media-type="image/jpeg" manifest:full-path="Pictures/f4cc52c30c1d88d99361502a6b5a4ad6.jpg"/>
  <manifest:file-entry manifest:media-type="image/jpeg" manifest:full-path="Pictures/dc151ee4ffa49b3d15af46f94a0e12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cedures:laboratory:zakazcreate"/>Для того, чтобы сформировать заказ в лабораторию необходимо на оплаченном счете нажать кнопку «ЗАКАЗ»
<draw:frame draw:style-name="mediacenter" draw:name="0" text:anchor-type="paragraph" draw:z-index="0" svg:width="10.583333333333cm" svg:height="5.5450917321897cm"><draw:image xlink:href="Pictures/dfcd7301daed5530f42a1d632e309ee4.jpg" xlink:type="simple" xlink:show="embed" xlink:actuate="onLoad"/></draw:frame></text:p>
      <text:p text:style-name="Text_20_body">При нажатии на эту кнопку - программа автоматически определяет тип лаборатории по прейскуранту клиники и создает заказы в соответствующие лаборатории  (в данном варианте  В счете   анализы двух лабораторий плюс  услуга <text:span text:style-name="Strong_20_Emphasis">Забор крови</text:span>)  Услугу забор крови регистраторы направляют в процедурный кабинет с счета - самостоятельно.  Заказы в лаборатории, создаются автоматически согласно соответственно прайслисту.</text:p>
      <text:p text:style-name="Text_20_body"><draw:frame draw:style-name="mediacenter" draw:name="1" text:anchor-type="paragraph" draw:z-index="1" svg:width="10.583333333333cm" svg:height="6.2250474158369cm"><draw:image xlink:href="Pictures/f4cc52c30c1d88d99361502a6b5a4ad6.jpg" xlink:type="simple" xlink:show="embed" xlink:actuate="onLoad"/></draw:frame></text:p>
      <text:p text:style-name="Text_20_body">МИС создает 2 записи заказов (внутренняя лаборатория  и   внешняя ) после чего сотруднику достаточно  заполнить  преаналитику и отправить заказы в соответствующие лаборатории.<text:line-break/>
По результатам выполнения  - в МИС приходит ответ от лабораторий запись «Результаты анализа».
<draw:frame draw:style-name="mediacenter" draw:name="2" text:anchor-type="paragraph" draw:z-index="2" svg:width="10.583333333333cm" svg:height="6.3291020216267cm"><draw:image xlink:href="Pictures/dc151ee4ffa49b3d15af46f94a0e12a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s:laboratory:zakazcreate</dc:title>
  </office:meta>
</office:document-meta>
</file>