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65f38c039b1a8584ecc5254c8344dc.png"/>
  <manifest:file-entry manifest:media-type="image/png" manifest:full-path="Pictures/de5304fd2dda279ea64bfbae19c73e3a.png"/>
  <manifest:file-entry manifest:media-type="image/png" manifest:full-path="Pictures/c98f296419dbb660ae94294a22dec0b0.png"/>
  <manifest:file-entry manifest:media-type="image/png" manifest:full-path="Pictures/3a51a0396fdd63d95ad2af5bec4b38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ords:extenders:externaluser"/><text:bookmark-start text:name="__RefHeading___расширитель_для_указания_контрагента_1"/><text:bookmark-start text:name="расширитель_для_указания_контрагента"/>Расширитель для указания контрагента<text:bookmark-end text:name="__RefHeading___расширитель_для_указания_контрагента_1"/><text:bookmark-end text:name="расширитель_для_указания_контрагента"/></text:h>
      <text:p text:style-name="Text_20_body">Механизм добавлен для указания информации о контрагенте, который был инициатором создания записи в системе.</text:p>
      <text:h text:style-name="Heading_20_2" text:outline-level="2"><text:bookmark-start text:name="__RefHeading___первичная_настройка_2"/><text:bookmark-start text:name="первичная_настройка"/>Первичная настройка<text:bookmark-end text:name="__RefHeading___первичная_настройка_2"/><text:bookmark-end text:name="первичная_настройка"/></text:h>
      <text:list text:style-name="List_20_1" text:continue-numbering="false">
        <text:list-item>
          <text:p text:style-name="List_20_1_Content_First">Создать подразделение в системе, где будут размещены учетные записи контрагентов</text:p>
        </text:list-item>
        <text:list-item>
          <text:p text:style-name="List_20_1_Content">Добавить учетные записи контрагентов, как пользователей системы в подразделение для контрагентов</text:p>
        </text:list-item>
        <text:list-item>
          <text:p text:style-name="List_20_1_Content_Last">В настройках системы указать подразделение, в котором указан список контрагентов <text:line-break/><draw:frame draw:style-name="media" draw:name="0" text:anchor-type="as-char" draw:z-index="0" svg:width="10.583333333333cm" svg:height="3.3706384558278cm"><draw:image xlink:href="Pictures/b865f38c039b1a8584ecc5254c8344dc.png" xlink:type="simple" xlink:show="embed" xlink:actuate="onLoad"/></draw:frame></text:p>
        </text:list-item>
      </text:list>
      <text:h text:style-name="Heading_20_2" text:outline-level="2"><text:bookmark-start text:name="__RefHeading___добавление_на_записи_3"/><text:bookmark-start text:name="добавление_на_записи"/>Добавление на записи<text:bookmark-end text:name="__RefHeading___добавление_на_записи_3"/><text:bookmark-end text:name="добавление_на_записи"/></text:h>
      <text:p text:style-name="Text_20_body">Для добавления на записи, требуется в редакторе маски добавить новую строку с методом вывода <text:span text:style-name="Emphasis">show<text:span text:style-name="Emphasis">external</text:span>user</text:span></text:p>
      <text:h text:style-name="Heading_20_2" text:outline-level="2"><text:bookmark-start text:name="__RefHeading___взаимодействие_4"/><text:bookmark-start text:name="взаимодействие"/>Взаимодействие<text:bookmark-end text:name="__RefHeading___взаимодействие_4"/><text:bookmark-end text:name="взаимодействие"/></text:h>
      <text:p text:style-name="Text_20_body">На незаблокированной записи будет отображен выпадаюзий список, предоставляющий выбор контрагента</text:p>
      <text:p text:style-name="Text_20_body"><draw:frame draw:style-name="media" draw:name="1" text:anchor-type="as-char" draw:z-index="1" svg:width="10.583333333333cm" svg:height="3.9530009920635cm"><draw:image xlink:href="Pictures/de5304fd2dda279ea64bfbae19c73e3a.png" xlink:type="simple" xlink:show="embed" xlink:actuate="onLoad"/></draw:frame></text:p>
      <text:p text:style-name="Text_20_body">Выберите в списке контрагента, он будет добавлен в список</text:p>
      <text:p text:style-name="Text_20_body"><draw:frame draw:style-name="media" draw:name="2" text:anchor-type="as-char" draw:z-index="2" svg:width="10.583333333333cm" svg:height="4.1341145833333cm"><draw:image xlink:href="Pictures/c98f296419dbb660ae94294a22dec0b0.png" xlink:type="simple" xlink:show="embed" xlink:actuate="onLoad"/></draw:frame></text:p>
      <text:p text:style-name="Text_20_body">Для удаления, нажмите на красную мусорную корзину, справа от ФИО контрагента.</text:p>
      <text:p text:style-name="Text_20_body">На заблокированной записи будет отображен список контрагентов, если они были указаны. Выпадающий список выведен не будет</text:p>
      <text:p text:style-name="Text_20_body"><draw:frame draw:style-name="media" draw:name="3" text:anchor-type="as-char" draw:z-index="3" svg:width="10.583333333333cm" svg:height="3.1234706616729cm"><draw:image xlink:href="Pictures/3a51a0396fdd63d95ad2af5bec4b38f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ords:extenders:externaluser</dc:title>
  </office:meta>
</office:document-meta>
</file>