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2a2af55147003a5fee4bf3a0798d8819.png"/>
  <manifest:file-entry manifest:media-type="image/png" manifest:full-path="Pictures/58b896750ab65804f620e7ef8b21efdf.png"/>
  <manifest:file-entry manifest:media-type="image/png" manifest:full-path="Pictures/d31c971660e9c3217780d61fb5d19664.png"/>
  <manifest:file-entry manifest:media-type="image/png" manifest:full-path="Pictures/2d322511b68194159d3e38c410453cff.png"/>
  <manifest:file-entry manifest:media-type="image/png" manifest:full-path="Pictures/e5a1a2c598268132b1bfb878ab3c60a9.png"/>
  <manifest:file-entry manifest:media-type="image/png" manifest:full-path="Pictures/28120e2fb2852ac960891b53398e355a.png"/>
  <manifest:file-entry manifest:media-type="image/png" manifest:full-path="Pictures/105292b0c8f29e97235aa074878af077.png"/>
  <manifest:file-entry manifest:media-type="image/png" manifest:full-path="Pictures/8fbef82097c44ca3097e9965317d0e78.png"/>
  <manifest:file-entry manifest:media-type="image/png" manifest:full-path="Pictures/eeacb24219a034016aaf9ad9cd6e430a.png"/>
  <manifest:file-entry manifest:media-type="image/png" manifest:full-path="Pictures/ac74526001b3c3a29ce4cd76cf88157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cords:stac_reestr"/><text:bookmark-start text:name="__RefHeading___работа_с_реестром_услуг_оказанных_в_стационаре_1"/><text:bookmark-start text:name="работа_с_реестром_услуг_оказанных_в_стационаре"/>Работа с реестром услуг, оказанных в стационаре<text:bookmark-end text:name="__RefHeading___работа_с_реестром_услуг_оказанных_в_стационаре_1"/><text:bookmark-end text:name="работа_с_реестром_услуг_оказанных_в_стационаре"/></text:h>
      <text:p text:style-name="Text_20_body">Для отслеживания выполнения платных услуг для стационарных пациентов, в МИС  присутствует специальная запись - “Реестр услуг, оказанных в стационаре” (далее “реестр”).</text:p>
      <text:h text:style-name="Heading_20_2" text:outline-level="2"><text:bookmark-start text:name="__RefHeading___функционал_записи_2"/><text:bookmark-start text:name="функционал_записи"/>Функционал записи<text:bookmark-end text:name="__RefHeading___функционал_записи_2"/><text:bookmark-end text:name="функционал_записи"/></text:h>
      <text:p text:style-name="Text_20_body">На данную запись возложены следующие функции:</text:p>
      <text:list text:style-name="List_20_1" text:continue-numbering="false">
        <text:list-item>
          <text:p text:style-name="List_20_1_Content_First">Отслеживание оплат.</text:p>
        </text:list-item>
        <text:list-item>
          <text:p text:style-name="List_20_1_Content">Отслеживание оплаченных услуг.</text:p>
        </text:list-item>
        <text:list-item>
          <text:p text:style-name="List_20_1_Content">Отслеживание выполнения услуг:</text:p>
          <text:list text:style-name="List_20_1">
            <text:list-item>
              <text:p text:style-name="List_20_1_Content">Формирование списка оказанных услуг.</text:p>
            </text:list-item>
            <text:list-item>
              <text:p text:style-name="List_20_1_Content">Формирование списка не оказанных услуг.</text:p>
            </text:list-item>
          </text:list>
        </text:list-item>
        <text:list-item>
          <text:p text:style-name="List_20_1_Content">Отслеживание долга/переплаты.</text:p>
        </text:list-item>
        <text:list-item>
          <text:p text:style-name="List_20_1_Content">Формирование платежей для погашения долга или возврата переплаты.</text:p>
        </text:list-item>
        <text:list-item>
          <text:p text:style-name="List_20_1_Content_Last">Распечатка дополнительных документов по оплате для пациента
</text:p>
          <text:h text:style-name="Heading_20_3" text:outline-level="3"><text:bookmark-start text:name="__RefHeading___отслеживание_оплат_3"/><text:bookmark-start text:name="отслеживание_оплат"/>Отслеживание оплат<text:bookmark-end text:name="__RefHeading___отслеживание_оплат_3"/><text:bookmark-end text:name="отслеживание_оплат"/></text:h>
        </text:list-item>
      </text:list>
      <text:p text:style-name="Text_20_body">Реестр ведет учет всех оплат. Оплаченные услуги “привязываются” к истории болезни пациента с помощью записи “Платеж” с типом - “Платеж за стационарное лечение”.</text:p>
      <text:p text:style-name="Text_20_body">Положение блока отслеживания оплат на записи реестра</text:p>
      <text:p text:style-name="Text_20_body"><draw:frame draw:style-name="media" draw:name="0" text:anchor-type="as-char" draw:z-index="0" svg:width="14.975416666667cm" svg:height="7.4518247470714cm"><draw:image xlink:href="Pictures/2a2af55147003a5fee4bf3a0798d8819.png" xlink:type="simple" xlink:show="embed" xlink:actuate="onLoad"/></draw:frame></text:p>
      <table:table table:style-name="Table">
        <table:table-column/>
        <table:table-row>
          <table:table-cell office:value-type="string" table:style-name="tablecell">
            <text:p text:style-name="tablealignleft">Внешний вид записи может отличаться в зависимости от привязанных платежей</text:p>
          </table:table-cell>
        </table:table-row>
      </table:table>
      <text:p text:style-name="Text_20_body">В данном блоке указывается список счетов (платежей), который были привязаны к истории болезни, независимо от того, указаны ли были услуги в платежах или нет.</text:p>
      <text:p text:style-name="Text_20_body">В нижней строке блока указывается общая сумма всех платежей.</text:p>
      <text:h text:style-name="Heading_20_3" text:outline-level="3"><text:bookmark-start text:name="__RefHeading___отслеживание_оплаченных_услуг_4"/><text:bookmark-start text:name="отслеживание_оплаченных_услуг"/>Отслеживание оплаченных услуг<text:bookmark-end text:name="__RefHeading___отслеживание_оплаченных_услуг_4"/><text:bookmark-end text:name="отслеживание_оплаченных_услуг"/></text:h>
      <text:p text:style-name="Text_20_body">Реестр ведет подсчет оплаченных услуг. Оплаченные услуги “привязываются” к истории болезни пациента с помощью записи “Платеж” с указанием списка услуг и типом - “Платеж за стационарное лечение”</text:p>
      <text:p text:style-name="Text_20_body">Для списка оказанных услуг на записи присутствует блок “В том числе услуги”</text:p>
      <text:p text:style-name="Text_20_body">Положение блока со списком оплаченных услуг на записи реестра</text:p>
      <text:p text:style-name="Text_20_body"><draw:frame draw:style-name="media" draw:name="1" text:anchor-type="as-char" draw:z-index="1" svg:width="14.975416666667cm" svg:height="7.5235346889952cm"><draw:image xlink:href="Pictures/58b896750ab65804f620e7ef8b21efdf.png" xlink:type="simple" xlink:show="embed" xlink:actuate="onLoad"/></draw:frame></text:p>
      <table:table table:style-name="Table">
        <table:table-column/>
        <table:table-row>
          <table:table-cell office:value-type="string" table:style-name="tablecell">
            <text:p text:style-name="tablealignleft">Внешний вид записи может отличаться в зависимости от привязанных платежей</text:p>
          </table:table-cell>
        </table:table-row>
      </table:table>
      <text:p text:style-name="Text_20_body">В данном блоке указан сгруппированный список услуг. Услуги группируются по коду и стоимости, в итоге отображается общее количество по каждой услуге и общая стоимость.</text:p>
      <text:h text:style-name="Heading_20_3" text:outline-level="3"><text:bookmark-start text:name="__RefHeading___отслеживание_выполнения_услуг_5"/><text:bookmark-start text:name="отслеживание_выполнения_услуг"/>Отслеживание выполнения услуг<text:bookmark-end text:name="__RefHeading___отслеживание_выполнения_услуг_5"/><text:bookmark-end text:name="отслеживание_выполнения_услуг"/></text:h>
      <text:h text:style-name="Heading_20_4" text:outline-level="4"><text:bookmark-start text:name="__RefHeading___формирование_списка_оказанных_услуг_6"/><text:bookmark-start text:name="формирование_списка_оказанных_услуг"/>Формирование списка оказанных услуг<text:bookmark-end text:name="__RefHeading___формирование_списка_оказанных_услуг_6"/><text:bookmark-end text:name="формирование_списка_оказанных_услуг"/></text:h>
      <text:p text:style-name="Text_20_body">Когда услуга оказана пациенту, она попадает в раздел “Оказано” в реестре. Количество и сумма оказания считается с учетом группировки по коду и стоимости. Так же в блоке указывается общая сумма оказанных усулг</text:p>
      <text:p text:style-name="Text_20_body">Положение блока оказанных услуг</text:p>
      <text:p text:style-name="Text_20_body"><draw:frame draw:style-name="media" draw:name="2" text:anchor-type="as-char" draw:z-index="2" svg:width="14.975416666667cm" svg:height="7.4877083333333cm"><draw:image xlink:href="Pictures/d31c971660e9c3217780d61fb5d19664.png" xlink:type="simple" xlink:show="embed" xlink:actuate="onLoad"/></draw:frame></text:p>
      <table:table table:style-name="Table">
        <table:table-column/>
        <table:table-row>
          <table:table-cell office:value-type="string" table:style-name="tablecell">
            <text:p text:style-name="tablealignleft">Внешний вид записи может отличаться в зависимости от привязанных платежей</text:p>
          </table:table-cell>
        </table:table-row>
      </table:table>
      <text:h text:style-name="Heading_20_4" text:outline-level="4"><text:bookmark-start text:name="__RefHeading___формирование_списка_не_оказанных_услуг_7"/><text:bookmark-start text:name="формирование_списка_не_оказанных_услуг"/>Формирование списка не оказанных услуг<text:bookmark-end text:name="__RefHeading___формирование_списка_не_оказанных_услуг_7"/><text:bookmark-end text:name="формирование_списка_не_оказанных_услуг"/></text:h>
      <text:p text:style-name="Text_20_body">Если услуга была оплачена, но не была оказана, она попадает в список неоказанных услуг</text:p>
      <text:p text:style-name="Text_20_body">Положение блока неоказанных услуг в реестре</text:p>
      <text:p text:style-name="Text_20_body"><draw:frame draw:style-name="media" draw:name="3" text:anchor-type="as-char" draw:z-index="3" svg:width="14.975416666667cm" svg:height="7.4936841580208cm"><draw:image xlink:href="Pictures/2d322511b68194159d3e38c410453cff.png" xlink:type="simple" xlink:show="embed" xlink:actuate="onLoad"/></draw:frame></text:p>
      <table:table table:style-name="Table">
        <table:table-column/>
        <table:table-row>
          <table:table-cell office:value-type="string" table:style-name="tablecell">
            <text:p text:style-name="tablealignleft">Внешний вид записи может отличаться в зависимости от привязанных платежей</text:p>
          </table:table-cell>
        </table:table-row>
      </table:table>
      <text:h text:style-name="Heading_20_3" text:outline-level="3"><text:bookmark-start text:name="__RefHeading___отслеживание_долга_переплаты_8"/><text:bookmark-start text:name="отслеживание_долга_переплаты"/>Отслеживание долга/переплаты<text:bookmark-end text:name="__RefHeading___отслеживание_долга_переплаты_8"/><text:bookmark-end text:name="отслеживание_долга_переплаты"/></text:h>
      <text:p text:style-name="Text_20_body">В зависимости от того, сколько было оплачено (Итого оплачено по платежам) и сколько было оказано услуг, реестр формирует дополнительную строку с текстом “Возврат” (если оплачено больше чем оказано) или “К оплате”, если оказано больше чем оплачено</text:p>
      <text:p text:style-name="Text_20_body">Положение блока долга\переплаты</text:p>
      <text:p text:style-name="Text_20_body"><draw:frame draw:style-name="media" draw:name="4" text:anchor-type="as-char" draw:z-index="4" svg:width="14.975416666667cm" svg:height="7.5116307241747cm"><draw:image xlink:href="Pictures/e5a1a2c598268132b1bfb878ab3c60a9.png" xlink:type="simple" xlink:show="embed" xlink:actuate="onLoad"/></draw:frame></text:p>
      <table:table table:style-name="Table">
        <table:table-column/>
        <table:table-row>
          <table:table-cell office:value-type="string" table:style-name="tablecell">
            <text:p text:style-name="tablealignleft">Внешний вид записи может отличаться в зависимости от привязанных платежей</text:p>
          </table:table-cell>
        </table:table-row>
      </table:table>
      <text:h text:style-name="Heading_20_3" text:outline-level="3"><text:bookmark-start text:name="__RefHeading___формирование_платежей_для_погашения_долга_или_возврата_переплаты_9"/><text:bookmark-start text:name="формирование_платежей_для_погашения_долга_или_возврата_переплаты"/>Формирование платежей для погашения долга или возврата переплаты<text:bookmark-end text:name="__RefHeading___формирование_платежей_для_погашения_долга_или_возврата_переплаты_9"/><text:bookmark-end text:name="формирование_платежей_для_погашения_долга_или_возврата_переплаты"/></text:h>
      <text:p text:style-name="Text_20_body">После блокировки реестра, можно в автоматическом режиме сформировать платеж на погашение долга или на возврат переплаты. На заблокированном реестре отображаются кнопки, для выставления платежа по наличному или безналичному расчету.</text:p>
      <text:p text:style-name="Text_20_body">Вид кнопок для формирования возврата или доплаты</text:p>
      <text:p text:style-name="Text_20_body"><draw:frame draw:style-name="media" draw:name="5" text:anchor-type="as-char" draw:z-index="5" svg:width="14.975416666667cm" svg:height="1.6199666253785cm"><draw:image xlink:href="Pictures/28120e2fb2852ac960891b53398e355a.png" xlink:type="simple" xlink:show="embed" xlink:actuate="onLoad"/></draw:frame></text:p>
      <table:table table:style-name="Table">
        <table:table-column/>
        <table:table-row>
          <table:table-cell office:value-type="string" table:style-name="tablecell">
            <text:p text:style-name="tablealignleft">Внешний вид записи может отличаться в зависимости от привязанных платежей</text:p>
          </table:table-cell>
        </table:table-row>
      </table:table>
      <text:p text:style-name="Text_20_body">По нажатию на кнопку будет автоматически сформирован платеж с необходимым типом (возврат или платеж за стационарное лечение) и с указанием нужной суммы.</text:p>
      <text:p text:style-name="Text_20_body">После блокировки платежа, платеж будет указан в блоке возвратов</text:p>
      <text:p text:style-name="Text_20_body">Список возвратов в реестре</text:p>
      <text:p text:style-name="Text_20_body"><draw:frame draw:style-name="media" draw:name="6" text:anchor-type="as-char" draw:z-index="6" svg:width="14.975416666667cm" svg:height="0.77685720936419cm"><draw:image xlink:href="Pictures/105292b0c8f29e97235aa074878af077.png" xlink:type="simple" xlink:show="embed" xlink:actuate="onLoad"/></draw:frame></text:p>
      <table:table table:style-name="Table">
        <table:table-column/>
        <table:table-row>
          <table:table-cell office:value-type="string" table:style-name="tablecell">
            <text:p text:style-name="tablealignleft">Внешний вид записи может отличаться в зависимости от привязанных платежей</text:p>
          </table:table-cell>
        </table:table-row>
      </table:table>
      <text:p text:style-name="Text_20_body">После того, как все несоответсвия будут погашены, кнопки пропадут.</text:p>
      <text:h text:style-name="Heading_20_3" text:outline-level="3"><text:bookmark-start text:name="__RefHeading___распечатка_дополнительных_документов_по_оплате_для_пациента_10"/><text:bookmark-start text:name="распечатка_дополнительных_документов_по_оплате_для_пациента"/>Распечатка дополнительных документов по оплате для пациента<text:bookmark-end text:name="__RefHeading___распечатка_дополнительных_документов_по_оплате_для_пациента_10"/><text:bookmark-end text:name="распечатка_дополнительных_документов_по_оплате_для_пациента"/></text:h>
      <text:p text:style-name="Text_20_body">На реестре есть специальные кнопки, которые дают доступ к печати дополнительных документов</text:p>
      <text:p text:style-name="Text_20_body">Типовые кнопки реестра</text:p>
      <text:p text:style-name="Text_20_body"><draw:frame draw:style-name="media" draw:name="7" text:anchor-type="as-char" draw:z-index="7" svg:width="7.0908333333333cm" svg:height="2.2669578686493cm"><draw:image xlink:href="Pictures/8fbef82097c44ca3097e9965317d0e78.png" xlink:type="simple" xlink:show="embed" xlink:actuate="onLoad"/></draw:frame></text:p>
      <table:table table:style-name="Table">
        <table:table-column/>
        <table:table-row>
          <table:table-cell office:value-type="string" table:style-name="tablecell">
            <text:p text:style-name="tablealignleft">Список кнопок может меняться в зависимости от того, какие настройки в Вашей системе, а так же от статуса подписания реестра</text:p>
          </table:table-cell>
        </table:table-row>
      </table:table>
      <text:p text:style-name="Text_20_body">По умолчанию доступны следующие виды документов:</text:p>
      <text:p text:style-name="Text_20_body"><draw:frame draw:style-name="media" draw:name="8" text:anchor-type="as-char" draw:z-index="8" svg:width="14.975416666667cm" svg:height="9.467708184842cm"><draw:image xlink:href="Pictures/eeacb24219a034016aaf9ad9cd6e430a.png" xlink:type="simple" xlink:show="embed" xlink:actuate="onLoad"/></draw:frame></text:p>
      <text:p text:style-name="Text_20_body"><draw:frame draw:style-name="media" draw:name="9" text:anchor-type="as-char" draw:z-index="9" svg:width="14.975416666667cm" svg:height="5.1628534382284cm"><draw:image xlink:href="Pictures/ac74526001b3c3a29ce4cd76cf88157c.png" xlink:type="simple" xlink:show="embed" xlink:actuate="onLoad"/></draw:frame></text:p>
      <text:p text:style-name="Text_20_body">Данные документы могут быть настроены по Вашему формату.</text:p>
      <text:h text:style-name="Heading_20_1" text:outline-level="1"><text:bookmark-start text:name="__RefHeading___NoTitle_11"/><text:bookmark-start text:name="section"/><text:bookmark-end text:name="__RefHeading___NoTitle_1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records:stac_reestr</dc:title>
  </office:meta>
</office:document-meta>
</file>