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8436c7263a7446c0e55e89a2ebe1c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ferral:multiple"/><text:bookmark-start text:name="__RefHeading___спецификация_на_механизм_записи_к_врачу_на_несколько_дней_1"/><text:bookmark-start text:name="спецификация_на_механизм_записи_к_врачу_на_несколько_дней"/>Спецификация на механизм записи к врачу на несколько дней<text:bookmark-end text:name="__RefHeading___спецификация_на_механизм_записи_к_врачу_на_несколько_дней_1"/><text:bookmark-end text:name="спецификация_на_механизм_записи_к_врачу_на_несколько_дней"/></text:h>
      <text:h text:style-name="Heading_20_2" text:outline-level="2"><text:bookmark-start text:name="__RefHeading___описание_алгоритма_2"/><text:bookmark-start text:name="описание_алгоритма"/>Описание алгоритма<text:bookmark-end text:name="__RefHeading___описание_алгоритма_2"/><text:bookmark-end text:name="описание_алгоритма"/></text:h>
      <text:p text:style-name="Text_20_body">Для работы метода создается “Платеж за амбулаторное курсовое лечение” с указанием списка необходимых услуг и их количества (возможно применение программы лечения).</text:p>
      <text:p text:style-name="Text_20_body">После оплаты пациентом и блокировки, на записи платежа отображаются кнопки формирования направлений.</text:p>
      <text:p text:style-name="Text_20_body">Если в настройках системы не включен механизм множественной записи, нажатие на кнопку записи будет действовать по существующему алгоритму.</text:p>
      <text:p text:style-name="Text_20_body">Если в настройках системы включен механизм множественной записи, нажатие на кнопку будет запускать алгоритм множественной записи.</text:p>
      <text:h text:style-name="Heading_20_2" text:outline-level="2"><text:bookmark-start text:name="__RefHeading___алгоритм_множественной_записи_3"/><text:bookmark-start text:name="алгоритм_множественной_записи"/>Алгоритм множественной записи<text:bookmark-end text:name="__RefHeading___алгоритм_множественной_записи_3"/><text:bookmark-end text:name="алгоритм_множественной_записи"/></text:h>
      <text:p text:style-name="Text_20_body">Алгоритм в виде входных данных получает следующие параметры:</text:p>
      <text:list text:style-name="List_20_1" text:continue-numbering="false">
        <text:list-item>
          <text:p text:style-name="List_20_1_Content_First">Информацию об услуге из платежа</text:p>
        </text:list-item>
        <text:list-item>
          <text:p text:style-name="List_20_1_Content">Количество необходимых услуг из платежа</text:p>
        </text:list-item>
        <text:list-item>
          <text:p text:style-name="List_20_1_Content">Время записи из первого сформированного направления</text:p>
        </text:list-item>
        <text:list-item>
          <text:p text:style-name="List_20_1_Content">Врача, к которому направляют пациента, из первого сформированного направления</text:p>
        </text:list-item>
        <text:list-item>
          <text:p text:style-name="List_20_1_Content_Last">Стартовую дату направлений (первую дату записи на прием) из первого сформированного направления
Проще говоря, после нажатия на кнопку направления, алгоритм отработает по существующей схеме направлений (открытие расписания с врачами, которые оказывают данную услугу, нажатие на свободное время в сетке расписания), после чего он автоматически формирует остальные направления.</text:p>
        </text:list-item>
      </text:list>
      <text:h text:style-name="Heading_20_3" text:outline-level="3"><text:bookmark-start text:name="__RefHeading___описание_принятия_решений_алгоритмом_4"/><text:bookmark-start text:name="описание_принятия_решений_алгоритмом"/>Описание принятия решений алгоритмом<text:bookmark-end text:name="__RefHeading___описание_принятия_решений_алгоритмом_4"/><text:bookmark-end text:name="описание_принятия_решений_алгоритмом"/></text:h>
      <text:p text:style-name="Text_20_body">Если дата и время свободны для записи - формируется направление.</text:p>
      <text:p text:style-name="Text_20_body">Если у врача нет приема в этот день - день пропускается, направление будет перенесено на ближайшую существующую дату приема врача. Количество сформированных направлений не изменится.</text:p>
      <text:p text:style-name="Text_20_body">Если у врача на данную дату и время есть день приема и есть записанный пациент  - запись нового пациента не будет сформирована о чем будет выведено уведомление.</text:p>
      <text:h text:style-name="Heading_20_2" text:outline-level="2"><text:bookmark-start text:name="__RefHeading___формирование_маршрутного_листа_5"/><text:bookmark-start text:name="формирование_маршрутного_листа"/>Формирование маршрутного листа<text:bookmark-end text:name="__RefHeading___формирование_маршрутного_листа_5"/><text:bookmark-end text:name="формирование_маршрутного_листа"/></text:h>
      <text:h text:style-name="Heading_20_3" text:outline-level="3"><text:bookmark-start text:name="__RefHeading___пример_от_клиента_6"/><text:bookmark-start text:name="пример_от_клиента"/>Пример от клиента<text:bookmark-end text:name="__RefHeading___пример_от_клиента_6"/><text:bookmark-end text:name="пример_от_клиента"/></text:h>
      <text:p text:style-name="Text_20_body"><draw:frame draw:style-name="media" draw:name="0" text:anchor-type="as-char" draw:z-index="0" svg:width="8.1227083333333cm" svg:height="10.830277777778cm"><draw:image xlink:href="Pictures/58436c7263a7446c0e55e89a2ebe1c38.jpg" xlink:type="simple" xlink:show="embed" xlink:actuate="onLoad"/></draw:frame></text:p>
      <text:h text:style-name="Heading_20_3" text:outline-level="3"><text:bookmark-start text:name="__RefHeading___предлагаемый_формат_из_мис_mgerm_7"/><text:bookmark-start text:name="предлагаемый_формат_из_мис_mgerm"/>Предлагаемый формат из МИС MGERM<text:bookmark-end text:name="__RefHeading___предлагаемый_формат_из_мис_mgerm_7"/><text:bookmark-end text:name="предлагаемый_формат_из_мис_mgerm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Дни лечения</text:p>
          </table:table-cell>
          <table:table-cell office:value-type="string" table:style-name="tableheader">
            <text:p text:style-name="Table_20_Heading">Виды лечения</text:p>
          </table:table-cell>
          <table:table-cell office:value-type="string" table:style-name="tableheader"/>
          <table:table-cell office:value-type="string" table:style-name="tableheader">
            <text:p text:style-name="Table_20_Heading">11</text:p>
          </table:table-cell>
          <table:table-cell office:value-type="string" table:style-name="tableheader">
            <text:p text:style-name="Table_20_Heading">12</text:p>
          </table:table-cell>
          <table:table-cell office:value-type="string" table:style-name="tableheader">
            <text:p text:style-name="Table_20_Heading">…</text:p>
          </table:table-cell>
        </table:table-row>
        <table:table-row>
          <table:table-cell office:value-type="string" table:style-name="tablecell">
            <text:p text:style-name="tablealignleft">Дата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&lt;Дата&gt;</text:p>
          </table:table-cell>
          <table:table-cell office:value-type="string" table:style-name="tablecell">
            <text:p text:style-name="tablealignleft">&lt;Дата&gt;</text:p>
          </table:table-cell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 table:number-rows-spanned="2">
            <text:p text:style-name="tablealignleft">&lt;Раздел&gt;</text:p>
          </table:table-cell>
          <table:table-cell office:value-type="string" table:style-name="tablecell">
            <text:p text:style-name="tablealignleft">&lt;Услуга&gt;</text:p>
          </table:table-cell>
          <table:table-cell office:value-type="string" table:style-name="tablecell"/>
          <table:table-cell office:value-type="string" table:style-name="tablecell">
            <text:p text:style-name="tablealignleft">&lt;Время&gt;</text:p>
          </table:table-cell>
          <table:table-cell office:value-type="string" table:style-name="tablecell">
            <text:p text:style-name="tablealignleft">&lt;Время&gt;</text:p>
          </table:table-cell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&lt;Услуга&gt;</text:p>
          </table:table-cell>
          <table:table-cell office:value-type="string" table:style-name="tablecell"/>
          <table:table-cell office:value-type="string" table:style-name="tablecell">
            <text:p text:style-name="tablealignleft">&lt;Время&gt;</text:p>
          </table:table-cell>
          <table:table-cell office:value-type="string" table:style-name="tablecell">
            <text:p text:style-name="tablealignleft">&lt;Время&gt;</text:p>
          </table:table-cell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…</text:p>
          </table:table-cell>
          <table:table-cell office:value-type="string" table:style-name="tablecell">
            <text:p text:style-name="tablealignleft">…</text:p>
          </table:table-cell>
          <table:table-cell office:value-type="string" table:style-name="tablecell">
            <text:p text:style-name="tablealignleft">…</text:p>
          </table:table-cell>
          <table:table-cell office:value-type="string" table:style-name="tablecell">
            <text:p text:style-name="tablealignleft">…</text:p>
          </table:table-cell>
          <table:table-cell office:value-type="string" table:style-name="tablecell">
            <text:p text:style-name="tablealignleft">…</text:p>
          </table:table-cell>
          <table:table-cell office:value-type="string" table:style-name="tablecell">
            <text:p text:style-name="tablealignleft">…</text:p>
          </table:table-cell>
        </table:table-row>
      </table:table>
      <text:p text:style-name="Text_20_body">Лист формируется отдельной кнопкой с платежа, после простановки всех направлений.</text:p>
      <text:h text:style-name="Heading_20_3" text:outline-level="3"><text:bookmark-start text:name="__RefHeading___алгоритм_формирования_листа_8"/><text:bookmark-start text:name="алгоритм_формирования_листа"/>Алгоритм формирования листа<text:bookmark-end text:name="__RefHeading___алгоритм_формирования_листа_8"/><text:bookmark-end text:name="алгоритм_формирования_листа"/></text:h>
      <text:p text:style-name="Text_20_body">За первую дату берется дата самого раннего направления, из созданных для данного курсового лечения</text:p>
      <text:p text:style-name="Text_20_body">За конечную дату берется дата самого позднего направления, из созданных для данного курсового лечения</text:p>
      <text:p text:style-name="Text_20_body">Наименования услуг берутся из списка услуг в курсовом лечении и собираются автоматически. Таким образом, если у пациента 1 услуга, то в таблице будет только 2 строки, если 10 услуг - то 12 строк (первые 2 строки - заголовок)</text:p>
      <text:p text:style-name="Text_20_body">Услуги сортируются по следующему принципу - сортировка наименования раздела в алфавитном порядке, сортировка наименования услуги в алфавитном порядке. Например если есть услуги в списке </text:p>
      <text:list text:style-name="List_20_1" text:continue-numbering="false">
        <text:list-item>
          <text:p text:style-name="List_20_1_Content_First">Консультации - Невролог</text:p>
        </text:list-item>
        <text:list-item>
          <text:p text:style-name="List_20_1_Content">Консультации - Акушер-гинеколог</text:p>
        </text:list-item>
        <text:list-item>
          <text:p text:style-name="List_20_1_Content">Акушерство и гинекология - Взятие мазка
то порядок будет следующим:
</text:p>
        </text:list-item>
        <text:list-item>
          <text:p text:style-name="List_20_1_Content">Акушерство и гинекология - Взятие мазка</text:p>
        </text:list-item>
        <text:list-item>
          <text:p text:style-name="List_20_1_Content">Консультации - Акушер-гинеколог</text:p>
        </text:list-item>
        <text:list-item>
          <text:p text:style-name="List_20_1_Content_Last">Консультации - Невролог
Время записи берется из связанных направлений в соответствии с расписанием клиник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f:referral:multiple</dc:title>
  </office:meta>
</office:document-meta>
</file>