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6e14952408f535d872476315c7d3cc.png"/>
  <manifest:file-entry manifest:media-type="image/png" manifest:full-path="Pictures/51daa3d8b75a92e1ce0c4f0bf36d38dd.png"/>
  <manifest:file-entry manifest:media-type="image/png" manifest:full-path="Pictures/ddc362f1a50fb3084d0b7c514bd18982.png"/>
  <manifest:file-entry manifest:media-type="image/png" manifest:full-path="Pictures/ad91e5bf6f30d3caa53d5c6e25f38d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:bill_dms"/><text:bookmark-start text:name="__RefHeading___предварительная_регистрация_услуг_по_дмс_или_по_договру_с_юр.лицами_1"/><text:bookmark-start text:name="предварительная_регистрация_услуг_по_дмс_или_по_договру_с_юр.лицами"/>Предварительная регистрация услуг по ДМС или по Договру с юр.лицами<text:bookmark-end text:name="__RefHeading___предварительная_регистрация_услуг_по_дмс_или_по_договру_с_юр.лицами_1"/><text:bookmark-end text:name="предварительная_регистрация_услуг_по_дмс_или_по_договру_с_юр.лицами"/></text:h>
      <text:p text:style-name="Text_20_body">Если у пациента есть данный вид оплаты, то по нему можно зарегистрировать список услуг. Для этого, выберите его в выпадающем списке источников оплаты</text:p>
      <text:p text:style-name="Text_20_body"><draw:frame draw:style-name="mediacenter" draw:name="0" text:anchor-type="paragraph" draw:z-index="0" svg:width="36.327291666667cm" style:rel-width="100%" svg:height="4.3127083333333cm" style:rel-height="scale"><draw:image xlink:href="Pictures/cb6e14952408f535d872476315c7d3cc.png" xlink:type="simple" xlink:show="embed" xlink:actuate="onLoad"/></draw:frame></text:p>
      <text:p text:style-name="Text_20_body">После выбора, панель кнопок будет изменена. Нажмите кнопку ДМС<text:line-break/>
<draw:frame draw:style-name="mediacenter" draw:name="1" text:anchor-type="paragraph" draw:z-index="1" svg:width="37.121041666667cm" style:rel-width="100%" svg:height="6.4558333333333cm" style:rel-height="scale"><draw:image xlink:href="Pictures/51daa3d8b75a92e1ce0c4f0bf36d38dd.png" xlink:type="simple" xlink:show="embed" xlink:actuate="onLoad"/></draw:frame>По нажатию на данную кнопку, произойдет открытие стандартногом механизма добавления предварительного списка услуг (платеж)<text:line-break/>
<draw:frame draw:style-name="mediacenter" draw:name="2" text:anchor-type="paragraph" draw:z-index="2" svg:width="36.168541666667cm" style:rel-width="100%" svg:height="10.107083333333cm" style:rel-height="scale"><draw:image xlink:href="Pictures/ddc362f1a50fb3084d0b7c514bd18982.png" xlink:type="simple" xlink:show="embed" xlink:actuate="onLoad"/></draw:frame>После заполнения и сохранения, вы увидите новую запись с указанием вида оплаты <text:line-break/>
<draw:frame draw:style-name="mediacenter" draw:name="3" text:anchor-type="paragraph" draw:z-index="3" svg:width="36.142083333333cm" style:rel-width="100%" svg:height="14.843125cm" style:rel-height="scale"><draw:image xlink:href="Pictures/ad91e5bf6f30d3caa53d5c6e25f38d67.png" xlink:type="simple" xlink:show="embed" xlink:actuate="onLoad"/></draw:frame>Остальные манипуляции с записью аналогичны записи «Платеж», только блокировка не будет вызывать пробитие чек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:bill_dms</dc:title>
  </office:meta>
</office:document-meta>
</file>